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neh"/><text:bookmark-start text:name="__RefHeading___尼希米記_1"/><text:bookmark-start text:name="尼希米記"/>尼希米記<text:bookmark-end text:name="__RefHeading___尼希米記_1"/><text:bookmark-end text:name="尼希米記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 table:number-columns-spanned="3">
            <text:p text:style-name="tablealignleft">Neh 1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3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4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5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6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4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5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6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7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7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7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7:7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8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9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0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1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4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4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2:4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Neh 13:31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38:22</meta:creation-date>
    <dc:creator>Generated</dc:creator>
    <dc:date>2026-09-05T06::38:22</dc:date>
    <dc:language>en-US</dc:language>
    <meta:editing-cycles>1</meta:editing-cycles>
    <meta:editing-duration>PT0S</meta:editing-duration>
    <dc:title>version:yhb:neh</dc:title>
  </office:meta>
</office:document-meta>
</file>