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ersion:yhb:dan"/><text:bookmark-start text:name="__RefHeading___但以理書_1"/><text:bookmark-start text:name="但以理書"/>但以理書<text:bookmark-end text:name="__RefHeading___但以理書_1"/><text:bookmark-end text:name="但以理書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center">  卷 章:節   </text:p>
          </table:table-cell>
          <table:table-cell office:value-type="string" table:style-name="tablecell">
            <text:p text:style-name="tablealigncenter">  譯文（增補譯文）［註解內容］  </text:p>
          </table:table-cell>
          <table:table-cell office:value-type="string" table:style-name="tablecell">
            <text:p text:style-name="tablealigncenter">  註釋  </text:p>
          </table:table-cell>
        </table:table-row>
        <table:table-row>
          <table:table-cell office:value-type="string" table:style-name="tablecell" table:number-columns-spanned="3">
            <text:p text:style-name="tablealignleft">Dan 1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1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1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1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1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1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1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1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1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1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1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1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1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1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1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1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1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1:1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1:1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1:2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1:2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2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2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2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2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2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2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2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2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2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2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2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2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2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2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2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2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2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2:1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2:1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2:2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2:2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2:2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2:2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2:2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2:2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2:2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2:2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2:2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2:2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2:3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2:3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2:3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2:3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2:3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2:3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2:3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2:3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2:3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2:3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2:4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2:4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2:4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2:4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2:4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2:4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2:4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2:4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2:4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2:4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3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3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3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3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3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3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3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3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3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3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3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3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3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3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3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3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3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3:1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3:1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3:2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3:2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3:2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3:2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3:2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3:2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3:2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3:2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3:2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3:2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3:3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4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4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4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4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4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4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4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4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4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4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4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4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4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4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4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4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4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4:1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4:1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4:2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4:2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4:2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4:2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4:2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4:2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4:2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4:2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4:2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4:2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4:3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4:3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4:3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4:3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4:3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4:3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4:3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4:3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5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5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5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5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5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5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5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5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5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5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5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5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5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5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5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5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5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5:1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5:1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5:2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5:2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5:2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5:2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5:2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5:2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5:2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5:2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5:2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5:2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5:3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5:3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6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6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6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6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6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6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6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6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6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6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6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6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6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6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6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6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6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6:1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6:1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6:2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6:2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6:2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6:2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6:2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6:2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6:2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6:2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6:2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7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7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7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7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7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7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7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7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7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7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7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7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7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7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7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7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7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7:1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7:1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7:2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7:2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7:2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7:2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7:2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7:2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7:2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7:2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7:2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8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8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8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8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8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8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8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8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8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8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8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8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8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8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8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8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8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8:1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8:1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8:2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8:2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8:2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8:2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8:2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8:2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8:2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8:2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9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9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9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9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9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9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9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9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9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9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9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9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9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9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9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9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9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9:1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9:1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9:2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9:2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9:2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9:2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9:2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9:2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9:2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9:2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10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10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10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10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10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10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10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10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10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10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10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10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10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10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10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10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10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10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10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10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10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11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11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11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11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11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11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11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11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11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11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11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11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11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11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11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11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11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11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11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11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11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11:2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11:2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11:2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11:2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11:2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11:2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11:2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11:2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11:3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11:3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11:3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11:3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11:3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11:3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11:3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11:3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11:3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11:3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11:4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11:4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11:4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11:4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11:4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11:4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12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12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12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12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12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12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12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12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12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12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12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12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Dan 12:13   </text:p>
          </table:table-cell>
          <table:covered-table-cell/>
          <table:covered-table-cell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3::26:46</meta:creation-date>
    <dc:creator>Generated</dc:creator>
    <dc:date>2026-09-05T03::26:46</dc:date>
    <dc:language>en-US</dc:language>
    <meta:editing-cycles>1</meta:editing-cycles>
    <meta:editing-duration>PT0S</meta:editing-duration>
    <dc:title>version:yhb:dan</dc:title>
  </office:meta>
</office:document-meta>
</file>