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2ch"/><text:bookmark-start text:name="__RefHeading___歷代志下_1"/><text:bookmark-start text:name="歷代志下"/>歷代志下<text:bookmark-end text:name="__RefHeading___歷代志下_1"/><text:bookmark-end text:name="歷代志下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 table:number-columns-spanned="3">
            <text:p text:style-name="tablealignleft">2Ch 1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4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6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7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8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9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7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8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1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0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4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5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6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8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29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2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3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4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5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Ch 36:23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1::48:18</meta:creation-date>
    <dc:creator>Generated</dc:creator>
    <dc:date>2026-09-07T21::48:18</dc:date>
    <dc:language>en-US</dc:language>
    <meta:editing-cycles>1</meta:editing-cycles>
    <meta:editing-duration>PT0S</meta:editing-duration>
    <dc:title>version:yhb:2ch</dc:title>
  </office:meta>
</office:document-meta>
</file>