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2_Indentation_Level1" style:family="table">
      <style:table-properties fo:margin-top="0.25cm" fo:margin-bottom="0.25cm" table:border-model="collapsing" fo:margin-left="1.25cm" table:align="left" style:width="446.46pt" style:rel-width="93%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law:20240622110000"/><text:bookmark-start text:name="__RefHeading___新約律法問難系列_4_回應_2_馬可福音的律法論_2_安息日爭議_新約福音書中安息日事件的衝突_1"/><text:bookmark-start text:name="新約律法問難系列_4_回應_2_馬可福音的律法論_2_安息日爭議_新約福音書中安息日事件的衝突"/>新約律法問難系列 4（回應 2）：馬可福音的律法論（2）安息日爭議：新約福音書中安息日事件的衝突<text:bookmark-end text:name="__RefHeading___新約律法問難系列_4_回應_2_馬可福音的律法論_2_安息日爭議_新約福音書中安息日事件的衝突_1"/><text:bookmark-end text:name="新約律法問難系列_4_回應_2_馬可福音的律法論_2_安息日爭議_新約福音書中安息日事件的衝突"/></text:h>
      <text:p text:style-name="Text_20_body">作者：林義鴻 LYH；講論日期：20240622；初稿日期：20240617。</text:p>
      <text:p text:style-name="Text_20_body">本文乃回應：<text:a xlink:type="simple" xlink:href="http://www.yhwhholy.org/bible/topic/law/20240615090000" text:style-name="Internet_20_link" text:visited-style-name="Visited_20_Internet_20_Link">新約律法問難系列 4：馬可福音的律法論（2）安息日爭議</text:a></text:p>
      <text:h text:style-name="Heading_20_2" text:outline-level="2"><text:bookmark-start text:name="__RefHeading___新約福音書中安息日事件的記載次數_2"/><text:bookmark-start text:name="新約福音書中安息日事件的記載次數"/>新約福音書中安息日事件的記載次數<text:bookmark-end text:name="__RefHeading___新約福音書中安息日事件的記載次數_2"/><text:bookmark-end text:name="新約福音書中安息日事件的記載次數"/></text:h>
      <text:p text:style-name="Text_20_body">新約福音書中的信仰衝突有許多記載，尤其是「安息日」的律法問難與衝突。</text:p>
      <text:p text:style-name="Text_20_body">四個福音書都有詳載：</text:p>
      <text:list text:style-name="List_20_1" text:continue-numbering="false">
        <text:list-item>
          <text:p text:style-name="List_20_1_Content_First">《馬太福音》出現二次（12:1-12）。</text:p>
        </text:list-item>
        <text:list-item>
          <text:p text:style-name="List_20_1_Content">《馬可福音》出現三次（2:23-3:4；6:2-6）。</text:p>
        </text:list-item>
        <text:list-item>
          <text:p text:style-name="List_20_1_Content">《路加福音》出現七次（4:16-30；4:31-37；6:1-5，6-12；13:10-21；14:1-6，7-24）。</text:p>
        </text:list-item>
        <text:list-item>
          <text:p text:style-name="List_20_1_Content_Last">《福音》出現三次（5:9-18；7:22-23；9:14-16）；（20:19）「那日晚上」。</text:p>
        </text:list-item>
      </text:list>
      <text:p text:style-name="Text_20_body">以上可以發現，《路加福音》對安息日的衝突最多、最詳。《馬可福音》和《約翰福音》其次，《馬太福音》最少。</text:p>
      <text:h text:style-name="Heading_20_2" text:outline-level="2"><text:bookmark-start text:name="__RefHeading___安息日_於福音書共_55_次_於其他書信共_12_次_約其_5_倍_3"/><text:bookmark-start text:name="安息日_於福音書共_55_次_於其他書信共_12_次_約其_5_倍"/>「安息日」於福音書共 55 次，於其他書信共 12 次，約其 5 倍<text:bookmark-end text:name="__RefHeading___安息日_於福音書共_55_次_於其他書信共_12_次_約其_5_倍_3"/><text:bookmark-end text:name="安息日_於福音書共_55_次_於其他書信共_12_次_約其_5_倍"/></text:h>
      <text:h text:style-name="Heading_20_3" text:outline-level="3"><text:bookmark-start text:name="__RefHeading___福音書出現_安息日_一詞_共計_19_11_12_13_55_次_4"/><text:bookmark-start text:name="福音書出現_安息日_一詞_共計_19_11_12_13_55_次"/>福音書出現「安息日」一詞，共計（19 + 11 + 12 + 13）= 55 次。<text:bookmark-end text:name="__RefHeading___福音書出現_安息日_一詞_共計_19_11_12_13_55_次_4"/><text:bookmark-end text:name="福音書出現_安息日_一詞_共計_19_11_12_13_55_次"/></text:h>
      <text:p text:style-name="Text_20_body">《路加福音》中「安息日」一詞出現最多次，共計 19 次（4:16,31，6:1,2,5,6,7,9，13:10,14ab,15,16，14:1,3,，18:12，23:54,56，24:1）。</text:p>
      <text:p text:style-name="Text_20_body">《馬太福音》出現 11 次（12:1,2,5ab,8,10,11,12，24:20，28:1ab）。</text:p>
      <text:p text:style-name="Text_20_body">《馬可福音》出現 12 次（1:21，2:23,24,27ab,28，3:2,4，6:2，16:1,2,9）。16:9 的經文有爭議。</text:p>
      <text:p text:style-name="Text_20_body">《約翰福音》出現 13 次（5:9,10,16,18，7:22,23ab，9:14,16，19:31ab，20:1,19）。</text:p>
      <text:h text:style-name="Heading_20_3" text:outline-level="3"><text:bookmark-start text:name="__RefHeading___新約其他書信出現的_安息日_一詞_共計_12_次_5"/><text:bookmark-start text:name="新約其他書信出現的_安息日_一詞_共計_12_次"/>新約其他書信出現的「安息日」一詞，共計 12 次<text:bookmark-end text:name="__RefHeading___新約其他書信出現的_安息日_一詞_共計_12_次_5"/><text:bookmark-end text:name="新約其他書信出現的_安息日_一詞_共計_12_次"/></text:h>
      <text:p text:style-name="Text_20_body">（徒 1:12，13:14,27,42,44，15:21，16:13，17:2，18:4，20:7；林前 16:2，西 2:16），共計 12 次。</text:p>
      <text:h text:style-name="Heading_20_3" text:outline-level="3"><text:bookmark-start text:name="__RefHeading___福音書更加著重安息日內容_6"/><text:bookmark-start text:name="福音書更加著重安息日內容"/>福音書更加著重安息日內容<text:bookmark-end text:name="__RefHeading___福音書更加著重安息日內容_6"/><text:bookmark-end text:name="福音書更加著重安息日內容"/></text:h>
      <text:p text:style-name="Text_20_body">福音書與其他書信相比，是「55 次」比「12 次」幾乎是「5 比 1」。可見，福音書對於安息日的看重與珍視。</text:p>
      <text:p text:style-name="Text_20_body">［補記講述內容］</text:p>
      <text:h text:style-name="Heading_20_3" text:outline-level="3"><text:bookmark-start text:name="__RefHeading___自定節期敬拜神_不按雅威神的律法規定_就是拜假神偶像_7"/><text:bookmark-start text:name="自定節期敬拜神_不按雅威神的律法規定_就是拜假神偶像"/>自定節期敬拜神，不按雅威神的律法規定，就是拜假神偶像。<text:bookmark-end text:name="__RefHeading___自定節期敬拜神_不按雅威神的律法規定_就是拜假神偶像_7"/><text:bookmark-end text:name="自定節期敬拜神_不按雅威神的律法規定_就是拜假神偶像"/></text:h>
      <text:p text:style-name="Text_20_body">以色列民在曠野反叛，造金牛犢偶像，且自定敬拜的日子節期。</text:p>
      <text:list text:style-name="List_20_1" text:continue-numbering="false">
        <text:list-item>
          <text:p text:style-name="List_20_1_Content_First">（出 32:1-5）西乃山下，因摩西延遲下山，便造金牛犢及自定節期守節。</text:p>
        </text:list-item>
        <text:list-item/>
      </text:list>
      <table:table table:style-name="Table1_Indentation_Level1">
        <table:table-column/>
        <table:table-column/>
        <table:table-column/>
        <table:table-row>
          <table:table-cell office:value-type="string" table:style-name="tablecell">
            <text:p text:style-name="tablealignleft">Exo 32:1 </text:p>
          </table:table-cell>
          <table:table-cell office:value-type="string" table:style-name="tablecell" table:number-columns-spanned="2">
            <text:p text:style-name="tablealignleft">而那百姓看見摩西（因羞愧而）耽擱從那山下來，而那百姓自行聚集到亞倫那裏，且他們對他說：「起來！要（趕快）為我們製作（一位）神吧！就是那位行在我們面前的，因為這個摩西，就是領我們從埃及地上來的那人，我們不知道他是怎麼了？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2_Indentation_Level1">
        <table:table-column/>
        <table:table-column/>
        <table:table-column/>
        <table:table-row>
          <table:table-cell office:value-type="string" table:style-name="tablecell">
            <text:p text:style-name="tablealignleft">Exo 32:2 </text:p>
          </table:table-cell>
          <table:table-cell office:value-type="string" table:style-name="tablecell" table:number-columns-spanned="2">
            <text:p text:style-name="tablealignleft">在亞倫對他們說：「摘下（原指：野獸撕裂獵物的動作，下同）那金環吧！就是在你們妻子兒女的耳上的，並帶來給我吧！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3_Indentation_Level1">
        <table:table-column/>
        <table:table-column/>
        <table:table-column/>
        <table:table-row>
          <table:table-cell office:value-type="string" table:style-name="tablecell">
            <text:p text:style-name="tablealignleft">Exo 32:3 </text:p>
          </table:table-cell>
          <table:table-cell office:value-type="string" table:style-name="tablecell" table:number-columns-spanned="2">
            <text:p text:style-name="tablealignleft">而所有那百姓就摘下那金環，就是在他們耳上的，且帶來給亞倫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4_Indentation_Level1">
        <table:table-column/>
        <table:table-column/>
        <table:table-column/>
        <table:table-row>
          <table:table-cell office:value-type="string" table:style-name="tablecell">
            <text:p text:style-name="tablealignleft">Exo 32:4 </text:p>
          </table:table-cell>
          <table:table-cell office:value-type="string" table:style-name="tablecell" table:number-columns-spanned="2">
            <text:p text:style-name="tablealignleft">而他從他們手中拿來，且用雕刻的器具塑造它，且他製作一隻鑄造的牛犢，而他們說：「以色列啊！這個是你的神，就是領你們從埃及地上來的。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5_Indentation_Level1">
        <table:table-column/>
        <table:table-column/>
        <table:table-column/>
        <table:table-row>
          <table:table-cell office:value-type="string" table:style-name="tablecell">
            <text:p text:style-name="tablealignleft">Exo 32:5 </text:p>
          </table:table-cell>
          <table:table-cell office:value-type="string" table:style-name="tablecell" table:number-columns-spanned="2">
            <text:p text:style-name="tablealignleft">而亞倫看見了，且他建造一座壇在它面前，且亞倫宣告，且說：「明天是節期，歸雅威的。」</text:p>
          </table:table-cell>
          <table:covered-table-cell/>
        </table:table-row>
      </table:table>
      <text:list text:style-name="List_20_1" text:continue-numbering="true">
        <text:list-item/>
      </text:list>
      <text:h text:style-name="Heading_20_3" text:outline-level="3"><text:bookmark-start text:name="__RefHeading___改變節期_和律法_是邪惡者的行為特徵_8"/><text:bookmark-start text:name="改變節期_和律法_是邪惡者的行為特徵"/>改變節期、和律法，是邪惡者的行為特徵<text:bookmark-end text:name="__RefHeading___改變節期_和律法_是邪惡者的行為特徵_8"/><text:bookmark-end text:name="改變節期_和律法_是邪惡者的行為特徵"/></text:h>
      <text:p text:style-name="Text_20_body">但以理書預言，第四獸的那一惡王，他必向至高者說誇大的話、必折磨至高者的聖民、必想改變節期、和律法．</text:p>
      <text:list text:style-name="List_20_1" text:continue-numbering="false">
        <text:list-item>
          <text:p text:style-name="List_20_1_Content_First">（但 7:17-25）預言第四獸的那一王之惡行</text:p>
        </text:list-item>
        <text:list-item>
          <text:p text:style-name="List_20_1_Content">Dan 7:17 這四個大獸就是四王將要在世上興起．</text:p>
        </text:list-item>
        <text:list-item>
          <text:p text:style-name="List_20_1_Content">⋯⋯</text:p>
        </text:list-item>
        <text:list-item>
          <text:p text:style-name="List_20_1_Content">Dan 7:23 那侍立者這樣說、第四獸就是世上必有的第四國、與一切國大不相同、必吞吃全地、並且踐踏嚼碎。</text:p>
        </text:list-item>
        <text:list-item>
          <text:p text:style-name="List_20_1_Content">Dan 7:24 至於那十角、就是從這國中必興起的十王、後來又興起一王、與先前的不同、他必制伏三王。</text:p>
        </text:list-item>
        <text:list-item>
          <text:p text:style-name="List_20_1_Content_Last">Dan 7:25 他必向至高者說誇大的話、必折磨至高者的聖民、必想改變節期、和律法．聖民必交付他手一載、二載、半載。</text:p>
        </text:list-item>
      </text:list>
      <text:h text:style-name="Heading_20_3" text:outline-level="3"><text:bookmark-start text:name="__RefHeading___神重視諸節期_日子_年歲_所以特意第四日造光體_使之成為眾_記號_兆頭_神蹟_9"/><text:bookmark-start text:name="神重視諸節期_日子_年歲_所以特意第四日造光體_使之成為眾_記號_兆頭_神蹟"/>神重視諸節期、日子、年歲，所以特意第四日造光體，使之成為眾「記號」（兆頭、神蹟）<text:bookmark-end text:name="__RefHeading___神重視諸節期_日子_年歲_所以特意第四日造光體_使之成為眾_記號_兆頭_神蹟_9"/><text:bookmark-end text:name="神重視諸節期_日子_年歲_所以特意第四日造光體_使之成為眾_記號_兆頭_神蹟"/></text:h>
      <text:list text:style-name="List_20_1" text:continue-numbering="false">
        <text:list-item>
          <text:p text:style-name="List_20_1_Content_First">（創 1:14）第四日造光體，成為「記號」。</text:p>
        </text:list-item>
        <text:list-item/>
      </text:list>
      <table:table table:style-name="Table6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1:14 </text:p>
          </table:table-cell>
          <table:table-cell office:value-type="string" table:style-name="tablecell">
            <text:p text:style-name="tablealignleft">而神說：「讓光體存有在那諸天的穹蒼裏，好使晝與夜之間隔開，且讓他（它）們成為眾記號並成為諸節期、並成為諸日子與諸年歲，</text:p>
          </table:table-cell>
          <table:table-cell office:value-type="string" table:style-name="tablecell">
            <text:p text:style-name="tablealignleft"><text:note text:id="ftn0" text:note-class="footnote"><text:note-citation text:label="1)">1)</text:note-citation><text:note-body><text:p text:style-name="Text_20_body">［註創1:14 光體：原文為陽性。］</text:p></text:note-body></text:note></text:p>
          </table:table-cell>
        </table:table-row>
      </table:table>
      <text:list text:style-name="List_20_1" text:continue-numbering="true">
        <text:list-item/>
      </text:list>
      <text:h text:style-name="Heading_20_3" text:outline-level="3"><text:bookmark-start text:name="__RefHeading___諸節期_日子_年歲_需要有_記號_兆頭_神蹟_這些與敬拜神的規定_與神的律法相關_10"/><text:bookmark-start text:name="諸節期_日子_年歲_需要有_記號_兆頭_神蹟_這些與敬拜神的規定_與神的律法相關"/>「諸節期、日子、年歲」需要有「記號」（兆頭、神蹟），這些與敬拜神的規定、與神的律法相關。<text:bookmark-end text:name="__RefHeading___諸節期_日子_年歲_需要有_記號_兆頭_神蹟_這些與敬拜神的規定_與神的律法相關_10"/><text:bookmark-end text:name="諸節期_日子_年歲_需要有_記號_兆頭_神蹟_這些與敬拜神的規定_與神的律法相關"/></text:h>
      <text:list text:style-name="List_20_1" text:continue-numbering="false">
        <text:list-item>
          <text:p text:style-name="List_20_1_Content_First">節期：有關於每年的節期，敬拜事奉神、朝見神的日子。</text:p>
        </text:list-item>
        <text:list-item>
          <text:p text:style-name="List_20_1_Content">日子：有關於平常日及被分別出來的安息日，分別為聖的目的是為要敬拜事奉神。</text:p>
        </text:list-item>
        <text:list-item>
          <text:p text:style-name="List_20_1_Content_Last">年歲：有關於「安息年」及「禧年」之豁免律法、釋放的規定。</text:p>
        </text:list-item>
      </text:list>
      <text:h text:style-name="Heading_20_3" text:outline-level="3"><text:bookmark-start text:name="__RefHeading___守安息日是神與選民之間的_記號_兆頭_神蹟_是永遠的約_11"/><text:bookmark-start text:name="守安息日是神與選民之間的_記號_兆頭_神蹟_是永遠的約"/>守安息日是神與選民之間的「記號」（兆頭、神蹟），是永遠的約。<text:bookmark-end text:name="__RefHeading___守安息日是神與選民之間的_記號_兆頭_神蹟_是永遠的約_11"/><text:bookmark-end text:name="守安息日是神與選民之間的_記號_兆頭_神蹟_是永遠的約"/></text:h>
      <text:list text:style-name="List_20_1" text:continue-numbering="false">
        <text:list-item>
          <text:p text:style-name="List_20_1_Content_First">（出 31:13）守安息日是神與選民之間的「記號」，是永遠的約。賜兩見證石版前之講論。</text:p>
        </text:list-item>
        <text:list-item/>
      </text:list>
      <table:table table:style-name="Table7_Indentation_Level1">
        <table:table-column/>
        <table:table-column/>
        <table:table-column/>
        <table:table-row>
          <table:table-cell office:value-type="string" table:style-name="tablecell">
            <text:p text:style-name="tablealignleft">Exo 31:13 </text:p>
          </table:table-cell>
          <table:table-cell office:value-type="string" table:style-name="tablecell" table:number-columns-spanned="2">
            <text:p text:style-name="tablealignleft">「你親自要對以色列眾子講論，說：『你們誠然要持續投以關注看守我的安息，因為那是在我和你們之間一個記號，直到你們的諸世代，好知道我雅威是聖別你們的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8_Indentation_Level1">
        <table:table-column/>
        <table:table-column/>
        <table:table-column/>
        <table:table-row>
          <table:table-cell office:value-type="string" table:style-name="tablecell">
            <text:p text:style-name="tablealignleft">Exo 31:14 </text:p>
          </table:table-cell>
          <table:table-cell office:value-type="string" table:style-name="tablecell" table:number-columns-spanned="2">
            <text:p text:style-name="tablealignleft">且你們要投以關注看守那安息，因為那對於你們是聖別的；那些褻瀆它的人，他必要被治死；因為凡是在其中作工的人，那（人）性命要從它百姓中間被剪除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9_Indentation_Level1">
        <table:table-column/>
        <table:table-column/>
        <table:table-column/>
        <table:table-row>
          <table:table-cell office:value-type="string" table:style-name="tablecell">
            <text:p text:style-name="tablealignleft">Exo 31:15 </text:p>
          </table:table-cell>
          <table:table-cell office:value-type="string" table:style-name="tablecell" table:number-columns-spanned="2">
            <text:p text:style-name="tablealignleft">六日，工作要被做，但在那第七日中，是聖別安息的安息，歸雅威，凡是在那安息日中作工的人，他必被治死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0_Indentation_Level1">
        <table:table-column/>
        <table:table-column/>
        <table:table-column/>
        <table:table-row>
          <table:table-cell office:value-type="string" table:style-name="tablecell">
            <text:p text:style-name="tablealignleft">Exo 31:16 </text:p>
          </table:table-cell>
          <table:table-cell office:value-type="string" table:style-name="tablecell" table:number-columns-spanned="2">
            <text:p text:style-name="tablealignleft">且以色列眾子要投以關注看守那安息，去預備那安息，直到他們的諸世代，作為永遠的約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1_Indentation_Level1">
        <table:table-column/>
        <table:table-column/>
        <table:table-column/>
        <table:table-row>
          <table:table-cell office:value-type="string" table:style-name="tablecell">
            <text:p text:style-name="tablealignleft">Exo 31:17 </text:p>
          </table:table-cell>
          <table:table-cell office:value-type="string" table:style-name="tablecell" table:number-columns-spanned="2">
            <text:p text:style-name="tablealignleft">那是在我的以色列眾子之間一個記號，直到永遠，因為六日雅威造作那諸天和那地，且在第七日中祂安息了，且祂使自己恢復活力。』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2_Indentation_Level1">
        <table:table-column/>
        <table:table-column/>
        <table:table-column/>
        <table:table-row>
          <table:table-cell office:value-type="string" table:style-name="tablecell">
            <text:p text:style-name="tablealignleft">Exo 31:18 </text:p>
          </table:table-cell>
          <table:table-cell office:value-type="string" table:style-name="tablecell" table:number-columns-spanned="2">
            <text:p text:style-name="tablealignleft">而當祂結束對他講論，在西乃山，祂賜給摩西兩塊那見證版，是用神的手指被刻寫著的石版。</text:p>
          </table:table-cell>
          <table:covered-table-cell/>
        </table:table-row>
      </table:table>
      <text:list text:style-name="List_20_1" text:continue-numbering="true">
        <text:list-item/>
      </text:list>
      <text:h text:style-name="Heading_20_2" text:outline-level="2"><text:bookmark-start text:name="__RefHeading___壹_為何要守安息聖日_12"/><text:bookmark-start text:name="壹_為何要守安息聖日"/>壹、為何要守安息聖日？<text:bookmark-end text:name="__RefHeading___壹_為何要守安息聖日_12"/><text:bookmark-end text:name="壹_為何要守安息聖日"/></text:h>
      <text:list text:style-name="List_20_1" text:continue-numbering="false">
        <text:list-item>
          <text:p text:style-name="List_20_1_Content_First"><text:span text:style-name="Strong_20_Emphasis">一、因為這是父神欽定的日子（創 2:1-3）</text:span>：</text:p>
          <text:list text:style-name="List_20_1">
            <text:list-item>
              <text:p text:style-name="List_20_1_Content">這是雅威神創造完成、歇息舒暢的日子就是第七日，不是基督教的第一日，也不是伊斯蘭教的第六日。</text:p>
            </text:list-item>
          </text:list>
        </text:list-item>
        <text:list-item>
          <text:p text:style-name="List_20_1_Content"><text:span text:style-name="Strong_20_Emphasis">二、因為這神的聖約律法（出 31:14-17）</text:span>：</text:p>
          <text:list text:style-name="List_20_1">
            <text:list-item>
              <text:p text:style-name="List_20_1_Content">這是雅威神與以色列人世世代代、永遠的證據。</text:p>
            </text:list-item>
          </text:list>
        </text:list-item>
        <text:list-item>
          <text:p text:style-name="List_20_1_Content"><text:span text:style-name="Strong_20_Emphasis">三、因為這是分別為聖、賜福或讚美的日子（創 2:2）</text:span>：</text:p>
          <text:list text:style-name="List_20_1">
            <text:list-item>
              <text:p text:style-name="List_20_1_Content">為了要與其他六日創造的日子有所分別。</text:p>
            </text:list-item>
          </text:list>
        </text:list-item>
        <text:list-item>
          <text:p text:style-name="List_20_1_Content"><text:span text:style-name="Strong_20_Emphasis">四、因為這是紀念神創造完工、歇息舒暢的日子（創 2:1-3；出 20:8-11；31:17）</text:span>：</text:p>
          <text:list text:style-name="List_20_1">
            <text:list-item>
              <text:p text:style-name="List_20_1_Content">因為這是紀念神救贖選民出為奴之家的日子（申 5:12-15）。</text:p>
            </text:list-item>
          </text:list>
        </text:list-item>
        <text:list-item>
          <text:p text:style-name="List_20_1_Content"><text:span text:style-name="Strong_20_Emphasis">五、因為這是永遠誓約的記號（出 31:14；）</text:span>：</text:p>
          <text:list text:style-name="List_20_1">
            <text:list-item>
              <text:p text:style-name="List_20_1_Content">「別是巴」：原意「七羊誓約井、盟誓之井」（創 21:31，26:28-33）。希伯來文「七」字同「盟誓」一詞。</text:p>
            </text:list-item>
          </text:list>
        </text:list-item>
        <text:list-item>
          <text:p text:style-name="List_20_1_Content"><text:span text:style-name="Strong_20_Emphasis">六、因為這是雅威的節期（利 23 章）</text:span>：</text:p>
          <text:list text:style-name="List_20_1">
            <text:list-item>
              <text:p text:style-name="List_20_1_Content">節期意指「指定的地點或日子」。一切男丁一年要三次向雅威「守節」、朝見神（出 23:14-17）。17 節的朝見原指「被看見」，原文יֵרָאֶה，正如亞伯拉罕的信心和愛心被神看見（創 22:14「以勒」原文，是指看見，不是「預備」）。</text:p>
            </text:list-item>
          </text:list>
        </text:list-item>
        <text:list-item>
          <text:p text:style-name="List_20_1_Content"><text:span text:style-name="Strong_20_Emphasis">七、因為這是獻祭、事奉、敬拜神的日子（出 23 章；申 16 章；賽 56:6-8）</text:span>：</text:p>
          <text:list text:style-name="List_20_1">
            <text:list-item>
              <text:p text:style-name="List_20_1_Content">故，不可空手朝見神（申 16:16）。</text:p>
            </text:list-item>
          </text:list>
        </text:list-item>
        <text:list-item>
          <text:p text:style-name="List_20_1_Content"><text:span text:style-name="Strong_20_Emphasis">八、因為撒但恨惡這日，企圖更改、廢掉此日</text:span>：</text:p>
          <text:list text:style-name="List_20_1">
            <text:list-item>
              <text:p text:style-name="List_20_1_Content">［註：為要阻礙人，不在這日敬拜事奉神，以虧損神的神榮耀。」</text:p>
            </text:list-item>
          </text:list>
        </text:list-item>
        <text:list-item>
          <text:p text:style-name="List_20_1_Content"><text:span text:style-name="Strong_20_Emphasis">九、因為猶太人的錯誤傳統也等同廢掉此日</text:span>：</text:p>
          <text:list text:style-name="List_20_1">
            <text:list-item>
              <text:p text:style-name="List_20_1_Content">耶穌基督與傳統派的辯論，導致被殺害的主因（太 12:1-14；5:15-18；7:19-24），凡是附合或堅守耶穌所說所作的都要被逼迫、趕出會堂（約 9:13-34），甚至也要像主一樣被殺害（約 16:1-2）。正如外邦的天主教逼迫、殺害守安息日的人。</text:p>
            </text:list-item>
          </text:list>
        </text:list-item>
        <text:list-item>
          <text:p text:style-name="List_20_1_Content"><text:span text:style-name="Strong_20_Emphasis">十、因為基督耶穌來不是要廢掉律法和先知，乃是要完滿和成全或實行律法（太 5:17-18）。</text:span></text:p>
        </text:list-item>
        <text:list-item>
          <text:p text:style-name="List_20_1_Content"><text:span text:style-name="Strong_20_Emphasis">十一、因為他強調「人子是安息日的主」（太 12:8；可 2:28）。</text:span></text:p>
        </text:list-item>
        <text:list-item>
          <text:p text:style-name="List_20_1_Content_Last"><text:span text:style-name="Strong_20_Emphasis">十二、因為安息日預表永遠天家的安息（創 2:3；來 4:1-11）。</text:span></text:p>
        </text:list-item>
      </text:list>
      <text:h text:style-name="Heading_20_2" text:outline-level="2"><text:bookmark-start text:name="__RefHeading___貳_由第一點的_12_個理由_可以發現為何有這麼多次的_安息日律法問難_衝突或教訓_13"/><text:bookmark-start text:name="貳_由第一點的_12_個理由_可以發現為何有這麼多次的_安息日律法問難_衝突或教訓"/>貳、由第一點的 12 個理由，可以發現為何有這麼多次的「安息日律法問難、衝突或教訓。<text:bookmark-end text:name="__RefHeading___貳_由第一點的_12_個理由_可以發現為何有這麼多次的_安息日律法問難_衝突或教訓_13"/><text:bookmark-end text:name="貳_由第一點的_12_個理由_可以發現為何有這麼多次的_安息日律法問難_衝突或教訓"/></text:h>
      <text:p text:style-name="Text_20_body">其實主耶穌的教訓與使徒保羅、雅各所說的彼此吻合：</text:p>
      <text:list text:style-name="List_20_1" text:continue-numbering="false">
        <text:list-item>
          <text:p text:style-name="List_20_1_Content_First"><text:span text:style-name="Strong_20_Emphasis">一、「我喜愛憐恤、不喜愛祭祀」（太 12:7，何 6:6）</text:span>：</text:p>
          <text:list text:style-name="List_20_1">
            <text:list-item>
              <text:p text:style-name="List_20_1_Content">保羅也講憐恤（羅 11:15-24），也根據何西阿書 2:1，說「路哈瑪（蒙憐恤）」。雅各書也講憐恤（雅 2:13）。愛就是憐恤，憐恤向審判跨勝！</text:p>
            </text:list-item>
            <text:list-item>
              <text:p text:style-name="List_20_1_Content">神喜愛去使人蒙憐恤，更是要有能力的人去憐恤人。</text:p>
            </text:list-item>
            <text:list-item>
              <text:p text:style-name="List_20_1_Content">（賽 58 章）責備那無憐恤心者，也談到要守安息日。</text:p>
            </text:list-item>
          </text:list>
        </text:list-item>
        <text:list-item>
          <text:p text:style-name="List_20_1_Content"><text:span text:style-name="Strong_20_Emphasis">二、「安息日行善行惡或救命害命，何者可行？（可 12:4）」</text:span>：</text:p>
          <text:list text:style-name="List_20_1">
            <text:list-item>
              <text:p text:style-name="List_20_1_Content_Last">安息日行善救命是可以的，律法不加以禁止。正如保羅說的「聖靈的九樣果子」並無律法禁止（加 5:22-23）；雅各也強調要以看顧在難中的孤寡的善行（雅 1:26-27；2:14-20）。</text:p>
            </text:list-item>
          </text:list>
        </text:list-item>
      </text:list>
      <text:h text:style-name="Heading_20_2" text:outline-level="2"><text:bookmark-start text:name="__RefHeading___參_也由此推論出為何外邦教會會出現那麼可惡的信經_信條要拭除_安息日的聖約律法_企圖仿造_欺騙_混亂第七日的安息日_14"/><text:bookmark-start text:name="參_也由此推論出為何外邦教會會出現那麼可惡的信經_信條要拭除_安息日的聖約律法_企圖仿造_欺騙_混亂第七日的安息日"/>參、也由此推論出為何外邦教會會出現那麼可惡的信經、信條要拭除「安息日的聖約律法」，企圖仿造、欺騙、混亂第七日的安息日：<text:bookmark-end text:name="__RefHeading___參_也由此推論出為何外邦教會會出現那麼可惡的信經_信條要拭除_安息日的聖約律法_企圖仿造_欺騙_混亂第七日的安息日_14"/><text:bookmark-end text:name="參_也由此推論出為何外邦教會會出現那麼可惡的信經_信條要拭除_安息日的聖約律法_企圖仿造_欺騙_混亂第七日的安息日"/></text:h>
      <text:list text:style-name="List_20_1" text:continue-numbering="false">
        <text:list-item>
          <text:p text:style-name="List_20_1_Content_First"><text:span text:style-name="Strong_20_Emphasis">一、尼西亞信經列入主日城裡人聚會</text:span>：這就改變第七日為第一日的起頭。</text:p>
        </text:list-item>
        <text:list-item>
          <text:p text:style-name="List_20_1_Content"><text:span text:style-name="Strong_20_Emphasis">二、天主教錯誤的解釋</text:span>：天主教解釋說，第一日的復活日比第七日的安息日更好，甚至可以取代。</text:p>
        </text:list-item>
        <text:list-item>
          <text:p text:style-name="List_20_1_Content"><text:span text:style-name="Strong_20_Emphasis">三、正如但以理書中的預言</text:span>：改變節期和律法（但 7:25），惱恨聖約（11:30）。</text:p>
        </text:list-item>
        <text:list-item>
          <text:p text:style-name="List_20_1_Content_Last"><text:span text:style-name="Strong_20_Emphasis">四、保羅預言有主再來前的大罪人出現</text:span>：即「無法之人」（帖後 2:3-5），如同耶路撒冷城陷落前的「不法的事增多」（太 24:12）。</text:p>
        </text:list-item>
      </text:list>
      <text:h text:style-name="Heading_20_2" text:outline-level="2"><text:bookmark-start text:name="__RefHeading___肆_我們可以做出總結_15"/><text:bookmark-start text:name="肆_我們可以做出總結"/>肆、我們可以做出總結：<text:bookmark-end text:name="__RefHeading___肆_我們可以做出總結_15"/><text:bookmark-end text:name="肆_我們可以做出總結"/></text:h>
      <text:list text:style-name="List_20_1" text:continue-numbering="false">
        <text:list-item>
          <text:p text:style-name="List_20_1_Content_First"><text:span text:style-name="Strong_20_Emphasis">一、無論是猶太人或外邦人，對於基督和他的釘十字架的誤解與反對，也可以把聖約安息日律法列入其反對的項目：因為基督來的目的就是要復原律法安息日的本意。</text:span></text:p>
        </text:list-item>
        <text:list-item>
          <text:p text:style-name="List_20_1_Content"><text:span text:style-name="Strong_20_Emphasis">二、而撒但集團就是要如故蛇企圖誘騙始祖犯罪一般。由（帖後 2 章）的大罪人就是「違背律法者（不法之人原文）」，由（太 7:15-23）的假先知和主所不認識的「違背律法者」並提、等同。可證，反基督論和反律法聖約安息日此兩大要目，正是雅威神為何只賜給他的選民以色列人，而不先賜給外邦人的主因（申 4:6-8）。［補記：反基督與反律法聖約安息日之人，是無法得救的！］</text:span></text:p>
        </text:list-item>
        <text:list-item>
          <text:p text:style-name="List_20_1_Content_Last"><text:span text:style-name="Strong_20_Emphasis">三、新約教會選民也會如同夏娃被蛇誘騙，使徒保羅有把假使徒是撒但的差役等同（林後 11:2-15）。</text:span></text:p>
        </text:list-item>
      </text:list>
      <text:h text:style-name="Heading_20_2" text:outline-level="2"><text:bookmark-start text:name="__RefHeading___伍_談我個人的信仰經歷_16"/><text:bookmark-start text:name="伍_談我個人的信仰經歷"/>伍、談我個人的信仰經歷<text:bookmark-end text:name="__RefHeading___伍_談我個人的信仰經歷_16"/><text:bookmark-end text:name="伍_談我個人的信仰經歷"/></text:h>
      <text:h text:style-name="Heading_20_3" text:outline-level="3"><text:bookmark-start text:name="__RefHeading___安息日是我信仰的轉捩點_17"/><text:bookmark-start text:name="安息日是我信仰的轉捩點"/>安息日是我信仰的轉捩點<text:bookmark-end text:name="__RefHeading___安息日是我信仰的轉捩點_17"/><text:bookmark-end text:name="安息日是我信仰的轉捩點"/></text:h>
      <text:list text:style-name="List_20_1" text:continue-numbering="false">
        <text:list-item>
          <text:p text:style-name="List_20_1_Content_First">家族本是在基督教長老會中，但因二叔重病，因接受真耶穌教會（TJC）之教導而痊癒，而全家族進入真耶穌教會中。</text:p>
        </text:list-item>
        <text:list-item>
          <text:p text:style-name="List_20_1_Content">TJC 抱持「恩典的安息日說法」，是傳承自基督復臨安息日會的說法，並不是真理。</text:p>
        </text:list-item>
        <text:list-item>
          <text:p text:style-name="List_20_1_Content">我早年對安息日之道不明白，與一位傳道人辯論：「因為安息日是為人而設立的，人不是為安息日而設立，人是安息日的主。並且又是恩典的安息日，所以人為何又要守安息日？」</text:p>
        </text:list-item>
        <text:list-item>
          <text:p text:style-name="List_20_1_Content">和一批弟兄姊妹們離開 TJC 後，卻莫名地反對安息日聚會，當時並不真明白安息日的道理。</text:p>
        </text:list-item>
        <text:list-item>
          <text:p text:style-name="List_20_1_Content_Last">我之後深入研究 TJC 的五大教義，其中尤其是安息日道理，明白必須要遵守安息日，並出版了《真理之愛》一書，又回到 TJC 聚會，卻被 TJC 所棄絕，可見，TJC 並不明白安息日之道。</text:p>
        </text:list-item>
      </text:list>
      <text:h text:style-name="Heading_20_3" text:outline-level="3"><text:bookmark-start text:name="__RefHeading___安息日與敬拜神有關_外邦人也當守安息日_18"/><text:bookmark-start text:name="安息日與敬拜神有關_外邦人也當守安息日"/>安息日與敬拜神有關、外邦人也當守安息日<text:bookmark-end text:name="__RefHeading___安息日與敬拜神有關_外邦人也當守安息日_18"/><text:bookmark-end text:name="安息日與敬拜神有關_外邦人也當守安息日"/></text:h>
      <text:p text:style-name="Text_20_body">每週安息日、每年節期安息日，是敬拜神的日子，但是基督教界卻幾乎不遵守。</text:p>
      <text:p text:style-name="Text_20_body">Isa 56:6 還有那些與　雅威聯合的外邦人、要事奉他、要愛　雅威的名、要作他的僕人、就是凡守安息日不干犯、又持守他〔原文作我〕約的人．［註：「聯合」：即膠結黏合，即用於夫妻二人「聯合」成為一體。］</text:p>
      <text:p text:style-name="Text_20_body">不遵守安息日的外邦基督教徒，就不是「與雅威聯合的外邦人」。</text:p>
      <text:h text:style-name="Heading_20_3" text:outline-level="3"><text:bookmark-start text:name="__RefHeading___安息日之律法_延伸出節期_豁免年_禧年之律法_19"/><text:bookmark-start text:name="安息日之律法_延伸出節期_豁免年_禧年之律法"/>安息日之律法，延伸出節期、豁免年、禧年之律法<text:bookmark-end text:name="__RefHeading___安息日之律法_延伸出節期_豁免年_禧年之律法_19"/><text:bookmark-end text:name="安息日之律法_延伸出節期_豁免年_禧年之律法"/></text:h>
      <text:p text:style-name="Text_20_body">並且還有「豁免年」（第七年），更有「禧年」。</text:p>
      <text:list text:style-name="List_20_1" text:continue-numbering="false">
        <text:list-item>
          <text:p text:style-name="List_20_1_Content_First">Luk 4:18 『主的靈在我身上、因為他用膏膏我、叫我傳福音給貧窮的人．差遣我報告被擄的得釋放、瞎眼的得看見、叫那受壓制的得自由、</text:p>
        </text:list-item>
        <text:list-item>
          <text:p text:style-name="List_20_1_Content_Last">Luk 4:19 報告　神悅納人的禧年。』</text:p>
        </text:list-item>
      </text:list>
      <text:h text:style-name="Heading_20_3" text:outline-level="3"><text:bookmark-start text:name="__RefHeading___禧年律法_之意義_等同_福音_之意義_20"/><text:bookmark-start text:name="禧年律法_之意義_等同_福音_之意義"/>「禧年律法」之意義，等同「福音」之意義<text:bookmark-end text:name="__RefHeading___禧年律法_之意義_等同_福音_之意義_20"/><text:bookmark-end text:name="禧年律法_之意義_等同_福音_之意義"/></text:h>
      <text:p text:style-name="Text_20_body">「福音」就是以上這段內容，使人得釋放、得看見、得自由。若未得福音，便仍然在罪中，是被擄的，是瞎眼的，是受壓制的，是仍不得自由的，仍是罪奴！</text:p>
      <text:p text:style-name="Text_20_body">明白「安息日」之道，才能得「真自由」！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2_Indentation_Level1" style:family="table">
      <style:table-properties fo:margin-top="0.25cm" fo:margin-bottom="0.25cm" table:border-model="collapsing" fo:margin-left="1.25cm" table:align="left" style:width="446.46pt" style:rel-width="93%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6::50:12</meta:creation-date>
    <dc:creator>Generated</dc:creator>
    <dc:date>2026-09-05T06::50:12</dc:date>
    <dc:language>en-US</dc:language>
    <meta:editing-cycles>1</meta:editing-cycles>
    <meta:editing-duration>PT0S</meta:editing-duration>
    <dc:title>topic:law:20240622110000</dc:title>
  </office:meta>
</office:document-meta>
</file>