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08090000"/><text:bookmark-start text:name="__RefHeading___新約律法問難系列_3_回應_2_馬可福音的律法論_1_補充經文內容_1"/><text:bookmark-start text:name="新約律法問難系列_3_回應_2_馬可福音的律法論_1_補充經文內容"/>新約律法問難系列 3（回應 2）：馬可福音的律法論（1）補充經文內容<text:bookmark-end text:name="__RefHeading___新約律法問難系列_3_回應_2_馬可福音的律法論_1_補充經文內容_1"/><text:bookmark-end text:name="新約律法問難系列_3_回應_2_馬可福音的律法論_1_補充經文內容"/></text:h>
      <text:p text:style-name="Text_20_body">作者：WCM；講解日期：20240608。</text:p>
      <text:p text:style-name="Text_20_body">本文乃回應：<text:a xlink:type="simple" xlink:href="http://www.yhwhholy.org/bible/topic/law/20240601090000" text:style-name="Internet_20_link" text:visited-style-name="Visited_20_Internet_20_Link">新約律法問難系列 3：馬可福音的律法論（1）概論、赦罪權柄</text:a></text:p>
      <text:p text:style-name="Text_20_body">聖經經文原文直譯出處：<text:a xlink:type="simple" xlink:href="http://www.yhwhholy.org/bible/version/yhb/start" text:style-name="Internet_20_link" text:visited-style-name="Visited_20_Internet_20_Link">《雅威聖經漢語譯本》</text:a>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list text:style-name="List_20_1" text:continue-numbering="false">
        <text:list-item>
          <text:p text:style-name="List_20_1_Content_First">注重經文完整上下文</text:p>
        </text:list-item>
        <text:list-item>
          <text:p text:style-name="List_20_1_Content_Last">不預設結論，以探索了解經文內容為要，從了解中逐漸得到共識與結論。</text:p>
        </text:list-item>
      </text:list>
      <text:h text:style-name="Heading_20_2" text:outline-level="2"><text:bookmark-start text:name="__RefHeading___可_140-45太_81-4路_512-14_山上教訓後下山_一位大痲瘋患者拜求潔淨_3"/><text:bookmark-start text:name="可_140-45太_81-4路_512-14_山上教訓後下山_一位大痲瘋患者拜求潔淨"/>（可 1:40-45; 太 8:1-4; 路 5:12-14）山上教訓後下山，一位大痲瘋患者拜求潔淨。<text:bookmark-end text:name="__RefHeading___可_140-45太_81-4路_512-14_山上教訓後下山_一位大痲瘋患者拜求潔淨_3"/><text:bookmark-end text:name="可_140-45太_81-4路_512-14_山上教訓後下山_一位大痲瘋患者拜求潔淨"/></text:h>
      <text:h text:style-name="Heading_20_3" text:outline-level="3"><text:bookmark-start text:name="__RefHeading___經文_4"/><text:bookmark-start text:name="經文"/>經文<text:bookmark-end text:name="__RefHeading___經文_4"/><text:bookmark-end text:name="經文"/></text:h>
      <text:list text:style-name="List_20_1" text:continue-numbering="false">
        <text:list-item>
          <text:p text:style-name="List_20_1_Content_First"><text:span text:style-name="Strong_20_Emphasis">（可 1:40-45）一位大痲瘋患者跪、求潔淨。</text:span> 經文 → ((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:40 </text:p>
          </table:table-cell>
          <table:table-cell office:value-type="string" table:style-name="tablecell" table:number-columns-spanned="2">
            <text:p text:style-name="tablealignleft">而一個痲瘋病人來到耶穌那裏，求他並跪下對他說：「假若你願意，就有能力使我潔淨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:41 </text:p>
          </table:table-cell>
          <table:table-cell office:value-type="string" table:style-name="tablecell" table:number-columns-spanned="2">
            <text:p text:style-name="tablealignleft">且他憐憫著（早期版本：發怒著）而伸出他的那手後，親自觸摸且告訴他：「我願意，你被潔淨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:42 </text:p>
          </table:table-cell>
          <table:table-cell office:value-type="string" table:style-name="tablecell" table:number-columns-spanned="2">
            <text:p text:style-name="tablealignleft">且那痲瘋病立即離開他，且他得潔淨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:43 </text:p>
          </table:table-cell>
          <table:table-cell office:value-type="string" table:style-name="tablecell" table:number-columns-spanned="2">
            <text:p text:style-name="tablealignleft">且他嚴厲囑咐他後，立即催促他走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:44 </text:p>
          </table:table-cell>
          <table:table-cell office:value-type="string" table:style-name="tablecell" table:number-columns-spanned="2">
            <text:p text:style-name="tablealignleft">且告訴他：「你從現在應當持續注意，千萬別對任何人說什麼，只要馬上去把你自身給那祭司顯示證明，且當為了你的那潔淨獻上摩西所吩咐的，給他們作為證據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:45 </text:p>
          </table:table-cell>
          <table:table-cell office:value-type="string" table:style-name="tablecell" table:number-columns-spanned="2">
            <text:p text:style-name="tablealignleft">然而那人出去後開始宣傳許多話，且持續將這事公諸於眾，以致他再也不能夠公開地進入城裏，只能持續留在城外曠野地域，且他們從各處來到他那裏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))</text:p>
      <text:list text:style-name="List_20_1" text:continue-numbering="false">
        <text:list-item>
          <text:p text:style-name="List_20_1_Content_First"><text:span text:style-name="Strong_20_Emphasis">（太 8:1-4）山上教訓後下山，一位大痲瘋患者拜、求潔淨。</text:span> 經文 → ((</text:p>
        </text:list-item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8:1 </text:p>
          </table:table-cell>
          <table:table-cell office:value-type="string" table:style-name="tablecell" table:number-columns-spanned="2">
            <text:p text:style-name="tablealignleft">然而他從那山下來後，許多群眾跟從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8:2 </text:p>
          </table:table-cell>
          <table:table-cell office:value-type="string" table:style-name="tablecell" table:number-columns-spanned="2">
            <text:p text:style-name="tablealignleft">而看啊！一個痲瘋患者上前來，而一直拜他說著：「主啊！倘若你現正願意，就一直有能力去潔淨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8:3 </text:p>
          </table:table-cell>
          <table:table-cell office:value-type="string" table:style-name="tablecell" table:number-columns-spanned="2">
            <text:p text:style-name="tablealignleft">而他伸出那手後，就親自摸了他說著：「我現正願意，你當要被潔淨。」而立刻他的那痲瘋病被潔淨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8:4 </text:p>
          </table:table-cell>
          <table:table-cell office:value-type="string" table:style-name="tablecell" table:number-columns-spanned="2">
            <text:p text:style-name="tablealignleft">而那耶穌對他說：「你務必持續當心，不可對任何人說，反而是應當持續去，將你自己指明給那祭司看，且應當獻上那禮物，即摩西已規定的，給他們作為見證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))</text:p>
      <text:list text:style-name="List_20_1" text:continue-numbering="false">
        <text:list-item>
          <text:p text:style-name="List_20_1_Content_First"><text:span text:style-name="Strong_20_Emphasis">（路 5:12-14）有一男人滿了痲瘋、俯伏、求潔淨。</text:span> 經文 → ((</text:p>
        </text:list-item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5:12 </text:p>
          </table:table-cell>
          <table:table-cell office:value-type="string" table:style-name="tablecell" table:number-columns-spanned="2">
            <text:p text:style-name="tablealignleft">而事情發生於，當他正在那些城中的一座，且看哪！有一男人滿了痲瘋，然而他看見那耶穌後，俯伏在他面前之後，祈願他說：「主啊！倘若你願意，你持續能夠去潔淨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5:13 </text:p>
          </table:table-cell>
          <table:table-cell office:value-type="string" table:style-name="tablecell" table:number-columns-spanned="2">
            <text:p text:style-name="tablealignleft">而他介出那手後，親自摸了他說：「我願意，你被潔淨吧！」且那痲瘋立即地離開他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5:14 </text:p>
          </table:table-cell>
          <table:table-cell office:value-type="string" table:style-name="tablecell" table:number-columns-spanned="2">
            <text:p text:style-name="tablealignleft">且他囑咐他：「不要向任何人說，但要離去，當把你自己顯示給那祭司看，又當要為了你的那潔淨，按照摩西所命令去獻祭，作為證據給他們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))</text:p>
      <text:h text:style-name="Heading_20_3" text:outline-level="3"><text:bookmark-start text:name="__RefHeading___看法_5"/><text:bookmark-start text:name="看法"/>看法<text:bookmark-end text:name="__RefHeading___看法_5"/><text:bookmark-end text:name="看法"/></text:h>
      <text:list text:style-name="List_20_1" text:continue-numbering="false">
        <text:list-item>
          <text:p text:style-name="List_20_1_Content_First">1、背景：</text:p>
          <text:list text:style-name="List_20_1">
            <text:list-item>
              <text:p text:style-name="List_20_1_Content">（太 8:1）「他從那山下來後」即結束了（太 5-7 章）「山上教導教訓（登山寶訓）」之後。「許多群眾跟從他」這些人大多是慕道而跟從的，稱作「群眾」。</text:p>
            </text:list-item>
          </text:list>
        </text:list-item>
        <text:list-item>
          <text:p text:style-name="List_20_1_Content">2、病人的動作：</text:p>
          <text:list text:style-name="List_20_1">
            <text:list-item>
              <text:p text:style-name="List_20_1_Content">（太 8:2）「上前來」，而「一直拜」他「說著」。</text:p>
              <text:list text:style-name="List_20_1">
                <text:list-item>
                  <text:p text:style-name="List_20_1_Content">這位痲瘋患者「一直拜他」，這是身體跪拜的動作，意味著尊敬且祈求耶穌的表現。是先有身體的跪拜祈求動作，才有後來的以口說出祈求的話。</text:p>
                </text:list-item>
              </text:list>
            </text:list-item>
            <text:list-item>
              <text:p text:style-name="List_20_1_Content">（可 1:40）「來」到耶穌那裏，「求」他並「跪下」對他「說」。</text:p>
              <text:list text:style-name="List_20_1">
                <text:list-item>
                  <text:p text:style-name="List_20_1_Content">「求」παρακαλέω G3870 主要表示一種請求或尋求的行為，涉及到心理和語言層面的活動。</text:p>
                </text:list-item>
                <text:list-item>
                  <text:p text:style-name="List_20_1_Content">「跪」主要表示一種身體姿勢，涉及到物理層面的動作。意義是尊敬，也是「求」的表現。</text:p>
                </text:list-item>
                <text:list-item>
                  <text:p text:style-name="List_20_1_Content">「說」是表達出心中的想法，即「求」的具體內容。</text:p>
                </text:list-item>
              </text:list>
            </text:list-item>
            <text:list-item>
              <text:p text:style-name="List_20_1_Content">（路 5:12）他「看見」那耶穌後，「俯伏」在他面前之後，「祈願」他「說」。</text:p>
              <text:list text:style-name="List_20_1">
                <text:list-item>
                  <text:p text:style-name="List_20_1_Content">「看見」表示他發現了耶穌，如同是看見光一樣，這病人被吸引，他便去到耶穌面前。</text:p>
                </text:list-item>
                <text:list-item>
                  <text:p text:style-name="List_20_1_Content">「俯伏」代表著尊敬，更代表著懇求的姿態動作，此一動作可說是表現出降為最卑下的姿態。</text:p>
                </text:list-item>
                <text:list-item>
                  <text:p text:style-name="List_20_1_Content">「祈願」或譯「祈求」</text:p>
                </text:list-item>
              </text:list>
            </text:list-item>
          </text:list>
        </text:list-item>
        <text:list-item>
          <text:p text:style-name="List_20_1_Content">3、「主啊！」：表示認耶穌為「主」，自居為「下人、奴僕」，認為「主」有「主權、能力」。</text:p>
        </text:list-item>
        <text:list-item>
          <text:p text:style-name="List_20_1_Content">4、「倘若你現正願意，就一直有能力去潔淨我。」：主的能力，基於主的意願為前提。只要主願意，就有能力做到。</text:p>
        </text:list-item>
        <text:list-item>
          <text:p text:style-name="List_20_1_Content">5、「去潔淨我」：就是得醫治之意，這是所求的結果。由於「大痲瘋」是「汙穢、不潔」的病，原則上是因犯罪而受咒詛所致，因此「使之潔淨」便是醫治此病。</text:p>
        </text:list-item>
        <text:list-item>
          <text:p text:style-name="List_20_1_Content">6、大痲瘋即不潔參閱（利 13-14 章）</text:p>
        </text:list-item>
        <text:list-item>
          <text:p text:style-name="List_20_1_Content">7、大痲瘋與犯罪有關，舊約經文例子：</text:p>
          <text:list text:style-name="List_20_1">
            <text:list-item>
              <text:p text:style-name="List_20_1_Content">米利暗毀謗摩西，犯罪長大痲瘋參閱（民 12 章）；</text:p>
            </text:list-item>
            <text:list-item>
              <text:p text:style-name="List_20_1_Content">以利沙之僕基哈西貪心，冒名求財，染上乃縵的大痲瘋（王下 5 章）；</text:p>
            </text:list-item>
            <text:list-item>
              <text:p text:style-name="List_20_1_Content">烏西雅王心高氣傲、以致行事邪僻、干犯　雅威他的　神、進　雅威的殿、要在香壇上燒香，長大痲瘋（代下 26:16-23）。</text:p>
            </text:list-item>
          </text:list>
        </text:list-item>
        <text:list-item>
          <text:p text:style-name="List_20_1_Content">8、有的大痲瘋並不是犯罪所致，因雅威有特殊目的及用意，即「為了神的榮耀」。</text:p>
          <text:list text:style-name="List_20_1">
            <text:list-item>
              <text:p text:style-name="List_20_1_Content">《約伯記》約伯之嚴重皮膚病，也屬大痲瘋，但並非因犯罪所致，是為特例。（出 4:6）雅威神給摩西有能力行神蹟（記號），可以長大痲瘋及復原，也不是犯罪所致，而是為了作見證，是有特殊目的，此性質與約伯的遭遇有類似之處，也是有特殊目的。</text:p>
            </text:list-item>
          </text:list>
        </text:list-item>
        <text:list-item>
          <text:p text:style-name="List_20_1_Content">9、（太 8:3）耶穌伸手摸大痲瘋患者，且說：「我現正願意，你當要被潔淨。」</text:p>
          <text:list text:style-name="List_20_1">
            <text:list-item>
              <text:p text:style-name="List_20_1_Content">按律法規定，人若摸大痲瘋患者，則將沾染不潔。這是指沒有醫治能力的常人而言。耶穌能潔淨之，豈不能摸他？用摸他來具體表明他的權柄及能力，並且也有「擔當人的軟弱」之意味。</text:p>
            </text:list-item>
            <text:list-item>
              <text:p text:style-name="List_20_1_Content">耶穌也是有身體動作去觸摸患者，也說出話語表明他願意潔淨之，對應患者的身體拜及口出語祈求。</text:p>
            </text:list-item>
          </text:list>
        </text:list-item>
        <text:list-item>
          <text:p text:style-name="List_20_1_Content">10、（太 8:4）耶穌吩咐他的命令，不要對任何人說此事：耶穌沒有說明原因，只要這人照做，因為耶穌有他自己的理由，這人只要忠實地照「主人」的指示去做就是好僕人。</text:p>
        </text:list-item>
        <text:list-item>
          <text:p text:style-name="List_20_1_Content">11、（太 8:4）「應當持續去，將你自己指明給那祭司看⋯⋯」，這是指他必須按照妥拉律法中的「潔淨條例」的要求去行（利 14 章），表示耶穌絕對不是廢除潔淨律法，而是要人遵行原有潔淨律法的規定。</text:p>
        </text:list-item>
        <text:list-item>
          <text:p text:style-name="List_20_1_Content">12、<text:span text:style-name="Strong_20_Emphasis">蒙恩前的表現固然重要，蒙恩後的表現更加重要，也體現出是否有「信心」！</text:span></text:p>
          <text:list text:style-name="List_20_1">
            <text:list-item>
              <text:p text:style-name="List_20_1_Content">蒙恩者，必須更加謹慎，認真遵行主的命令吩咐，否則會影響主的工作計畫。<text:span text:style-name="Strong_20_Emphasis">聽命者就是有信心者。</text:span></text:p>
            </text:list-item>
            <text:list-item>
              <text:p text:style-name="List_20_1_Content_Last">（可 1:45）那人不聽耶穌的吩咐，去向外宣傳此事，「以致他再也不能夠公開地進入城裏，只能持續留在城外曠野地域」。</text:p>
            </text:list-item>
          </text:list>
        </text:list-item>
      </text:list>
      <text:h text:style-name="Heading_20_2" text:outline-level="2"><text:bookmark-start text:name="__RefHeading___可_21-12_赦罪與醫治癱子_6"/><text:bookmark-start text:name="可_21-12_赦罪與醫治癱子"/>（可 2:1-12）赦罪與醫治癱子<text:bookmark-end text:name="__RefHeading___可_21-12_赦罪與醫治癱子_6"/><text:bookmark-end text:name="可_21-12_赦罪與醫治癱子"/></text:h>
      <text:h text:style-name="Heading_20_3" text:outline-level="3"><text:bookmark-start text:name="__RefHeading___經文_7"/><text:bookmark-start text:name="經文1"/>經文<text:bookmark-end text:name="__RefHeading___經文_7"/><text:bookmark-end text:name="經文1"/></text:h>
      <text:p text:style-name="Text_20_body">（太 9:1-8）（可 2:1-12）（路 5:17-26）</text:p>
      <text:list text:style-name="List_20_1" text:continue-numbering="false">
        <text:list-item>
          <text:p text:style-name="List_20_1_Content_First"><text:span text:style-name="Strong_20_Emphasis">（可 2:1-12）赦罪與醫治癱子</text:span> 經文 → ((</text:p>
        </text:list-item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 </text:p>
          </table:table-cell>
          <table:table-cell office:value-type="string" table:style-name="tablecell" table:number-columns-spanned="2">
            <text:p text:style-name="tablealignleft">而經過一些日子後，他再次進入迦百農後，他被聽見：他是在屋內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2 </text:p>
          </table:table-cell>
          <table:table-cell office:value-type="string" table:style-name="tablecell" table:number-columns-spanned="2">
            <text:p text:style-name="tablealignleft">且許多人聚集了，以致那門前再也容不下了，且他開始對他們講論那道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3 </text:p>
          </table:table-cell>
          <table:table-cell office:value-type="string" table:style-name="tablecell" table:number-columns-spanned="2">
            <text:p text:style-name="tablealignleft">且他們帶著一位由四個人抬著的癱瘓者〔癱子〕，來到他那裏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4 </text:p>
          </table:table-cell>
          <table:table-cell office:value-type="string" table:style-name="tablecell" table:number-columns-spanned="2">
            <text:p text:style-name="tablealignleft">且因著那人群，他們不能夠帶到他面前，就拆了他所在之處的那房頂，且挖通後就縋下那癱瘓者〔癱子〕所躺臥的那床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5 </text:p>
          </table:table-cell>
          <table:table-cell office:value-type="string" table:style-name="tablecell" table:number-columns-spanned="2">
            <text:p text:style-name="tablealignleft">且那耶穌看見他們的那信心之後，就對那癱瘓者〔癱子〕說：「男孩！你的那些罪得赦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6 </text:p>
          </table:table-cell>
          <table:table-cell office:value-type="string" table:style-name="tablecell" table:number-columns-spanned="2">
            <text:p text:style-name="tablealignleft">然而存在著幾位文士在那裏坐著，且地他們的那心中議論著：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7 </text:p>
          </table:table-cell>
          <table:table-cell office:value-type="string" table:style-name="tablecell" table:number-columns-spanned="2">
            <text:p text:style-name="tablealignleft">為何這人這樣講論呢？他持續褻瀆，誰有能力去赦免眾罪呢？除了一位，就是那神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8 </text:p>
          </table:table-cell>
          <table:table-cell office:value-type="string" table:style-name="tablecell" table:number-columns-spanned="2">
            <text:p text:style-name="tablealignleft">且那耶穌立刻在他的靈發覺：「在他們中間這樣地議論。」後，就對他們說：「為何在你們的那心中議論這些事呢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9 </text:p>
          </table:table-cell>
          <table:table-cell office:value-type="string" table:style-name="tablecell" table:number-columns-spanned="2">
            <text:p text:style-name="tablealignleft">什麼是較容易的呢？是對那癱瘓者〔癱子〕說：『你的那些罪得赦了。』？或者說：『現在就起來，且當拿起你的那床墊，並現在開始行走吧。』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0 </text:p>
          </table:table-cell>
          <table:table-cell office:value-type="string" table:style-name="tablecell" table:number-columns-spanned="2">
            <text:p text:style-name="tablealignleft">然而為要能夠使你們知道：『那人子在這地上持續擁有權柄，去赦免眾罪。』」就對那癱瘓者〔癱子〕說：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1 </text:p>
          </table:table-cell>
          <table:table-cell office:value-type="string" table:style-name="tablecell" table:number-columns-spanned="2">
            <text:p text:style-name="tablealignleft">「我對你說，現在開始起來，當拿起你的那床墊，並現在開始回到你的那家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2 </text:p>
          </table:table-cell>
          <table:table-cell office:value-type="string" table:style-name="tablecell" table:number-columns-spanned="2">
            <text:p text:style-name="tablealignleft">且他得以起來，並立即拿起那床墊後當著眾人面前出去了，以致眾人都一再驚狂，且歸榮耀與那神，說：「這樣的事，我們從未見過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))</text:p>
      <text:h text:style-name="Heading_20_3" text:outline-level="3"><text:bookmark-start text:name="__RefHeading___看法_8"/><text:bookmark-start text:name="看法1"/>看法<text:bookmark-end text:name="__RefHeading___看法_8"/><text:bookmark-end text:name="看法1"/></text:h>
      <text:list text:style-name="List_20_1" text:continue-numbering="false">
        <text:list-item>
          <text:p text:style-name="List_20_1_Content_First">1、「耶穌看見他們的那信心」：病人和同伴們共同有的「那信心」。</text:p>
        </text:list-item>
        <text:list-item>
          <text:p text:style-name="List_20_1_Content">2、耶穌先說「你的那些罪赦了」，「赦罪」是第一優先的，是耶穌最關注的。</text:p>
        </text:list-item>
        <text:list-item>
          <text:p text:style-name="List_20_1_Content_Last">3、「醫治」是後續的，目的是「為要能夠使你們知道：『那人子在這地上持續擁有權柄，去赦免眾罪。』」</text:p>
        </text:list-item>
      </text:list>
      <text:h text:style-name="Heading_20_2" text:outline-level="2"><text:bookmark-start text:name="__RefHeading___可_213-17_耶穌呼召罪人_9"/><text:bookmark-start text:name="可_213-17_耶穌呼召罪人"/>（可 2:13-17）耶穌呼召罪人<text:bookmark-end text:name="__RefHeading___可_213-17_耶穌呼召罪人_9"/><text:bookmark-end text:name="可_213-17_耶穌呼召罪人"/></text:h>
      <text:list text:style-name="List_20_1" text:continue-numbering="false">
        <text:list-item>
          <text:p text:style-name="List_20_1_Content_First"><text:span text:style-name="Strong_20_Emphasis">（可 2:13-17）耶穌呼召罪人</text:span> 經文 → ((</text:p>
        </text:list-item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3 </text:p>
          </table:table-cell>
          <table:table-cell office:value-type="string" table:style-name="tablecell" table:number-columns-spanned="2">
            <text:p text:style-name="tablealignleft">而他再次出去到那海邊，且那人群全部一再來到他那裏，且他持續教訓他們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4 </text:p>
          </table:table-cell>
          <table:table-cell office:value-type="string" table:style-name="tablecell" table:number-columns-spanned="2">
            <text:p text:style-name="tablealignleft">且他行走時看見那亞勒腓的兒子利未正坐在那稅關上，且對他說：「你現在開始跟從我吧！」且他起來後就跟從他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5 </text:p>
          </table:table-cell>
          <table:table-cell office:value-type="string" table:style-name="tablecell" table:number-columns-spanned="2">
            <text:p text:style-name="tablealignleft">而事情發生在當他側身躺下坐席在他的那家裏，且許多的稅吏和罪人同那耶穌和他的那些門徒側身躺下坐席，因為先前一直有許多人，且他們已經持續跟從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9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6 </text:p>
          </table:table-cell>
          <table:table-cell office:value-type="string" table:style-name="tablecell" table:number-columns-spanned="2">
            <text:p text:style-name="tablealignleft">且那些法利賽的文士看見：「他伴同那些罪人和稅吏吃食。」就對他的那些門徒說：「他伴同那些稅吏和罪人吃食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0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7 </text:p>
          </table:table-cell>
          <table:table-cell office:value-type="string" table:style-name="tablecell" table:number-columns-spanned="2">
            <text:p text:style-name="tablealignleft">而那耶穌聽到了就對他們說：「那些現正健壯者持續沒有醫生的需要，但是那些持續有病者〔或譯：甚苦、不幸、惡劣者〕才需要。我來不是要呼召義人們，乃是呼召罪人們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))</text:p>
      <text:h text:style-name="Heading_20_3" text:outline-level="3"><text:bookmark-start text:name="__RefHeading___看法_10"/><text:bookmark-start text:name="看法2"/>看法<text:bookmark-end text:name="__RefHeading___看法_10"/><text:bookmark-end text:name="看法2"/></text:h>
      <text:list text:style-name="List_20_1" text:continue-numbering="false">
        <text:list-item>
          <text:p text:style-name="List_20_1_Content_First">1、法利賽的文士指控耶穌：「他伴同那些稅吏和罪人吃食。」他們認為耶穌違背潔淨律法。</text:p>
        </text:list-item>
        <text:list-item>
          <text:p text:style-name="List_20_1_Content">2、耶穌反對文士的指控，即反對他們所秉持的「猶太拉比傳統教訓」。</text:p>
        </text:list-item>
        <text:list-item>
          <text:p text:style-name="List_20_1_Content">3、耶穌使用「軟弱有病者需要醫生」之觀念，也表明了，他是以賽亞先知引預言的「彌賽亞」。</text:p>
          <text:list text:style-name="List_20_1">
            <text:list-item>
              <text:p text:style-name="List_20_1_Content">Mat 8:17 這是要應驗先知以賽亞的話、說、『他代替我們的軟弱、擔當我們的疾病。』［軟弱意同疾病］［擔當：又有拿走，移開之意。］</text:p>
            </text:list-item>
            <text:list-item/>
          </text:list>
        </text:list-item>
      </text:list>
      <table:table table:style-name="Table31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8:17 </text:p>
          </table:table-cell>
          <table:table-cell office:value-type="string" table:style-name="tablecell" table:number-columns-spanned="2">
            <text:p text:style-name="tablealignleft">這就使那透過先知以賽亞已被說出的話被應驗了，他說：「他拿走了我們的那些軟弱，又帶走〔可喻指：擔當、忍受〕了我們的那些疾病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_Last">Isa 53:4 他誠然擔當我們的憂患、背負我們的痛苦．我們卻以為他受責罰、被　神擊打苦待了。</text:p>
            </text:list-item>
          </text:list>
        </text:list-item>
      </text:list>
      <text:h text:style-name="Heading_20_2" text:outline-level="2"><text:bookmark-start text:name="__RefHeading___可_218-20_禁食_11"/><text:bookmark-start text:name="可_218-20_禁食"/>（可 2:18-20）禁食<text:bookmark-end text:name="__RefHeading___可_218-20_禁食_11"/><text:bookmark-end text:name="可_218-20_禁食"/></text:h>
      <text:list text:style-name="List_20_1" text:continue-numbering="false">
        <text:list-item>
          <text:p text:style-name="List_20_1_Content_First"><text:span text:style-name="Strong_20_Emphasis">（可 2:18-20）禁食</text:span> 經文 → ((</text:p>
        </text:list-item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8 </text:p>
          </table:table-cell>
          <table:table-cell office:value-type="string" table:style-name="tablecell" table:number-columns-spanned="2">
            <text:p text:style-name="tablealignleft">而約翰的那些門徒和那些法利賽人已持續在禁食著，且他們來並對他說：「為什麼約翰的那些門徒和那些法利賽人的門徒持續禁食，然而你的門徒們不持續禁食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19 </text:p>
          </table:table-cell>
          <table:table-cell office:value-type="string" table:style-name="tablecell" table:number-columns-spanned="2">
            <text:p text:style-name="tablealignleft">而那耶穌對他們說：「當那新郞正同他們在一起時，那洞房的眾子豈能去禁食呢？正如他們擁有那新郞同他們在一起多久，他們就持續不能去禁食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20 </text:p>
          </table:table-cell>
          <table:table-cell office:value-type="string" table:style-name="tablecell" table:number-columns-spanned="2">
            <text:p text:style-name="tablealignleft">然而眾日子將來到，那時那新郞要從他們中間被取去，且於是在那日子裏他們將要禁食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))</text:p>
      <text:h text:style-name="Heading_20_3" text:outline-level="3"><text:bookmark-start text:name="__RefHeading___看法_12"/><text:bookmark-start text:name="看法3"/>看法<text:bookmark-end text:name="__RefHeading___看法_12"/><text:bookmark-end text:name="看法3"/></text:h>
      <text:list text:style-name="List_20_1" text:continue-numbering="false">
        <text:list-item>
          <text:p text:style-name="List_20_1_Content_First">「禁食」是拉比傳統教訓中的一項要求。摩西律法中只明令要求「贖罪日」節期時禁食。</text:p>
        </text:list-item>
        <text:list-item>
          <text:p text:style-name="List_20_1_Content">「禁食」並非錯誤，但是重點在於「時機」，耶穌表明，「那新郞同在時，即婚筵之時，不應禁食。」以婚筵為比喻，新郞喻耶穌。</text:p>
        </text:list-item>
        <text:list-item>
          <text:p text:style-name="List_20_1_Content_Last">禁食表示悲哀，參加婚筵不應當悲哀。</text:p>
        </text:list-item>
      </text:list>
      <text:h text:style-name="Heading_20_2" text:outline-level="2"><text:bookmark-start text:name="__RefHeading___可_221-22_新舊難合_13"/><text:bookmark-start text:name="可_221-22_新舊難合"/>（可 2:21-22）新舊難合<text:bookmark-end text:name="__RefHeading___可_221-22_新舊難合_13"/><text:bookmark-end text:name="可_221-22_新舊難合"/></text:h>
      <text:list text:style-name="List_20_1" text:continue-numbering="false"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21 </text:p>
          </table:table-cell>
          <table:table-cell office:value-type="string" table:style-name="tablecell" table:number-columns-spanned="2">
            <text:p text:style-name="tablealignleft">沒有人會將未漿洗過之布的補丁縫在舊衣服上，否則那舊衣的新布會撕裂來自於它所補滿的，且它成為更惡劣的破裂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2:22 </text:p>
          </table:table-cell>
          <table:table-cell office:value-type="string" table:style-name="tablecell" table:number-columns-spanned="2">
            <text:p text:style-name="tablealignleft">且沒有人會將新酒裝入舊皮袋裏，否則那皮袋的酒將會漲破，且那酒和那皮袋都失喪了，反是新酒要裝入新皮袋裏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看法_14"/><text:bookmark-start text:name="看法4"/>看法<text:bookmark-end text:name="__RefHeading___看法_14"/><text:bookmark-end text:name="看法4"/></text:h>
      <text:list text:style-name="List_20_1" text:continue-numbering="false">
        <text:list-item>
          <text:p text:style-name="List_20_1_Content_First">「舊」喻「猶太拉比傳統教訓」。</text:p>
        </text:list-item>
        <text:list-item>
          <text:p text:style-name="List_20_1_Content_Last">「新」喻「耶穌對律法的教導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51:27</meta:creation-date>
    <dc:creator>Generated</dc:creator>
    <dc:date>2026-09-06T19::51:27</dc:date>
    <dc:language>en-US</dc:language>
    <meta:editing-cycles>1</meta:editing-cycles>
    <meta:editing-duration>PT0S</meta:editing-duration>
    <dc:title>topic:law:20240608090000</dc:title>
  </office:meta>
</office:document-meta>
</file>