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60905090000"/><text:bookmark-start text:name="__RefHeading___跟隨基督_系列_39_太_2662-2710_主教導門徒學習什麼_26_1"/><text:bookmark-start text:name="跟隨基督_系列_39_太_2662-2710_主教導門徒學習什麼_26"/>《跟隨基督》系列 39：（太 26:62-27:10）主教導門徒學習什麼？（26）<text:bookmark-end text:name="__RefHeading___跟隨基督_系列_39_太_2662-2710_主教導門徒學習什麼_26_1"/><text:bookmark-end text:name="跟隨基督_系列_39_太_2662-2710_主教導門徒學習什麼_26"/></text:h>
      <text:p text:style-name="Text_20_body">作者：WCM；
初稿日期：20260904；
講論日期：20260905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">原文字分析字義出處：<text:a xlink:type="simple" xlink:href="http://bible.fhl.net/" text:style-name="Internet_20_link" text:visited-style-name="Visited_20_Internet_20_Link">信望愛資訊中心之CBOL計畫</text:a></text:p>
        </text:list-item>
        <text:list-item>
          <text:p text:style-name="List_20_1_Content_Last">經文結構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接續上一講<text:a xlink:type="simple" xlink:href="http://www.yhwhholy.org/bible/topic/follow_christ/20260822090000" text:style-name="Internet_20_link" text:visited-style-name="Visited_20_Internet_20_Link">《跟隨基督》系列 38：（太 26:47-26:61）主教導門徒學習什麼？（25）</text:a>的內容，我們繼續從<text:a xlink:type="simple" xlink:href="http://www.yhwhholy.org/bible/version/yhb/mat" text:style-name="Internet_20_link" text:visited-style-name="Visited_20_Internet_20_Link">《馬太福音》（雅威聖會版譯文）</text:a>的角度來了解，當我們成為了主耶穌的「門徒、學生」（<text:a xlink:type="simple" xlink:href="https://bible.fhl.net/new/s.php?N=0&amp;k=03101" text:style-name="Internet_20_link" text:visited-style-name="Visited_20_Internet_20_Link">G3101</text:a>  μαθητής mathetes）之後，需要「學習」（<text:a xlink:type="simple" xlink:href="https://bible.fhl.net/new/s.php?N=0&amp;k=03129" text:style-name="Internet_20_link" text:visited-style-name="Visited_20_Internet_20_Link">G3129</text:a> μανθάνω manthano）的內容有哪些？也就是說，主耶穌對門徒所教導的內容是什麼？</text:p>
      <text:h text:style-name="Heading_20_3" text:outline-level="3"><text:bookmark-start text:name="__RefHeading___馬太福音_的段落_3"/><text:bookmark-start text:name="馬太福音_的段落"/>《馬太福音》的段落<text:bookmark-end text:name="__RefHeading___馬太福音_的段落_3"/><text:bookmark-end text:name="馬太福音_的段落"/></text:h>
      <text:p text:style-name="Text_20_body">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<text:list text:style-name="List_20_1" text:continue-numbering="false">
        <text:list-item>
          <text:p text:style-name="List_20_1_Content_First">全書標題：耶穌基督的種族特定著作（太 1:1）</text:p>
        </text:list-item>
        <text:list-item>
          <text:p text:style-name="List_20_1_Content">上款：耶穌的開始（太 1:2-4:11）</text:p>
          <text:list text:style-name="List_20_1">
            <text:list-item>
              <text:p text:style-name="List_20_1_Content">A、耶穌呼召和職事的開端（太 4:12-25）　<text:span text:style-name="Strong_20_Emphasis">【約翰下監後】</text:span></text:p>
              <text:list text:style-name="List_20_1">
                <text:list-item>
                  <text:p text:style-name="List_20_1_Content">B、加利利山上教訓（太 5-7 章）　　　　　<text:span text:style-name="Strong_20_Emphasis">【講論集一】</text:span></text:p>
                  <text:list text:style-name="List_20_1">
                    <text:list-item>
                      <text:p text:style-name="List_20_1_Content">C、在加利利的職事和被拒（太 8-9 章）　<text:span text:style-name="Strong_20_Emphasis">【外邦與猶太人的拒絕】</text:span></text:p>
                      <text:list text:style-name="List_20_1">
                        <text:list-item>
                          <text:p text:style-name="List_20_1_Content">D、對十二徒的教訓（太 10:1-11:1）　<text:span text:style-name="Strong_20_Emphasis">【講論集二】</text:span></text:p>
                          <text:list text:style-name="List_20_1">
                            <text:list-item>
                              <text:p text:style-name="List_20_1_Content">E、衝突與謀害（太 11:2-12:50）<text:span text:style-name="Strong_20_Emphasis">【商議除滅耶穌】</text:span></text:p>
                              <text:list text:style-name="List_20_1">
                                <text:list-item>
                                  <text:p text:style-name="List_20_1_Content">F、天國的比喻（太 13:1-53）　<text:span text:style-name="Strong_20_Emphasis">【講論集三】</text:span></text:p>
                                </text:list-item>
                              </text:list>
                            </text:list-item>
                            <text:list-item>
                              <text:p text:style-name="List_20_1_Content">E’、絆倒與三次預言受害（太 13:54-17:27）<text:span text:style-name="Strong_20_Emphasis">【約翰被殺】</text:span></text:p>
                            </text:list-item>
                          </text:list>
                        </text:list-item>
                        <text:list-item>
                          <text:p text:style-name="List_20_1_Content">D’、對門徒的教訓（太 18:1-35）　　　<text:span text:style-name="Strong_20_Emphasis">【講論集四】</text:span></text:p>
                        </text:list-item>
                      </text:list>
                    </text:list-item>
                    <text:list-item>
                      <text:p text:style-name="List_20_1_Content">C’、上耶路撒冷中的職事與被拒、辯論（太 19:1-23:39）<text:span text:style-name="Strong_20_Emphasis">【祭司法利賽人希律黨的拒絕】</text:span></text:p>
                    </text:list-item>
                  </text:list>
                </text:list-item>
                <text:list-item>
                  <text:p text:style-name="List_20_1_Content">B’、橄欖山上教訓（太 24:1-25:46）　　　　　<text:span text:style-name="Strong_20_Emphasis">【講論集五】</text:span></text:p>
                </text:list-item>
              </text:list>
            </text:list-item>
            <text:list-item>
              <text:p text:style-name="List_20_1_Content">A’、耶穌最終的職事：成就預言（太 26:1-27:26）    <text:span text:style-name="Strong_20_Emphasis">【基督應驗】</text:span></text:p>
            </text:list-item>
          </text:list>
        </text:list-item>
        <text:list-item>
          <text:p text:style-name="List_20_1_Content_Last">下款：耶穌的受難、復活與遺命（太 27:27-28:20）</text:p>
        </text:list-item>
      </text:list>
      <text:h text:style-name="Heading_20_2" text:outline-level="2"><text:bookmark-start text:name="__RefHeading___本講次綱要_4"/><text:bookmark-start text:name="本講次綱要"/>本講次綱要<text:bookmark-end text:name="__RefHeading___本講次綱要_4"/><text:bookmark-end text:name="本講次綱要"/></text:h>
      <text:h text:style-name="Heading_20_2" text:outline-level="2"><text:bookmark-start text:name="__RefHeading___耶穌最終的職事_成就預言_太_261-2726_5"/><text:bookmark-start text:name="耶穌最終的職事_成就預言_太_261-2726"/>耶穌最終的職事：成就預言（太 26:1-27:26）<text:bookmark-end text:name="__RefHeading___耶穌最終的職事_成就預言_太_261-2726_5"/><text:bookmark-end text:name="耶穌最終的職事_成就預言_太_261-2726"/></text:h>
      <text:list text:style-name="List_20_1" text:continue-numbering="false">
        <text:list-item>
          <text:p text:style-name="List_20_1_Content_First">A、（26:1-13）節期中計殺受膏者耶穌</text:p>
          <text:list text:style-name="List_20_1">
            <text:list-item>
              <text:p text:style-name="List_20_1_Content">B、（26:14-16）猶大出賣</text:p>
              <text:list text:style-name="List_20_1">
                <text:list-item>
                  <text:p text:style-name="List_20_1_Content">C、（26:17-35）設逾越晚餐(羔羊)、預言彼得不認主</text:p>
                  <text:list text:style-name="List_20_1">
                    <text:list-item>
                      <text:p text:style-name="List_20_1_Content">D、（26:36-39）客西馬尼禱告成就父意願</text:p>
                      <text:list text:style-name="List_20_1">
                        <text:list-item>
                          <text:p text:style-name="List_20_1_Content">E、（26:40-46）勉勵門徒警醒禱告免陷試探</text:p>
                        </text:list-item>
                      </text:list>
                    </text:list-item>
                    <text:list-item>
                      <text:p text:style-name="List_20_1_Content">D’、（26:47-56）甘願被捕成就預言</text:p>
                    </text:list-item>
                  </text:list>
                </text:list-item>
                <text:list-item>
                  <text:p text:style-name="List_20_1_Content">C’、（26:57-75）羔羊受審不言語、彼得不認主</text:p>
                </text:list-item>
              </text:list>
            </text:list-item>
            <text:list-item>
              <text:p text:style-name="List_20_1_Content">B’、（27:1-10）猶大結局</text:p>
            </text:list-item>
          </text:list>
        </text:list-item>
        <text:list-item>
          <text:p text:style-name="List_20_1_Content_Last">A’、（27:11-26）節期中計放猶大王耶穌</text:p>
        </text:list-item>
      </text:list>
      <text:h text:style-name="Heading_20_2" text:outline-level="2"><text:bookmark-start text:name="__RefHeading___段落內容_6"/><text:bookmark-start text:name="段落內容"/>段落內容<text:bookmark-end text:name="__RefHeading___段落內容_6"/><text:bookmark-end text:name="段落內容"/></text:h>
      <text:h text:style-name="Heading_20_2" text:outline-level="2"><text:bookmark-start text:name="__RefHeading___c_太_2657-75_羔羊受審不言語_彼得不認主_7"/><text:bookmark-start text:name="c_太_2657-75_羔羊受審不言語_彼得不認主"/>C’、（太 26:57-75）羔羊受審不言語、彼得不認主<text:bookmark-end text:name="__RefHeading___c_太_2657-75_羔羊受審不言語_彼得不認主_7"/><text:bookmark-end text:name="c_太_2657-75_羔羊受審不言語_彼得不認主"/></text:h>
      <text:p text:style-name="Text_20_body"><text:span text:style-name="Strong_20_Emphasis">（57-61）</text:span>：略，請參閱上期內容。 </text:p>
      <text:p text:style-name="Text_20_body"><text:span text:style-name="Strong_20_Emphasis">（62-63）</text:span></text:p>
      <text:list text:style-name="List_20_1" text:continue-numbering="false">
        <text:list-item>
          <text:p text:style-name="List_20_1_Content_First">（62-63）「你一直什麼都不回應⋯⋯？然而那耶穌一直默不出聲⋯⋯」</text:p>
          <text:list text:style-name="List_20_1">
            <text:list-item>
              <text:p text:style-name="List_20_1_Content">（賽53:7）他被欺壓、在受苦的時候卻不開口．〔或作他受欺壓卻自卑不開口〕他像羊羔被牽到宰殺之地、又像羊在剪毛的人手下無聲、他也是這樣不開口．</text:p>
            </text:list-item>
          </text:list>
        </text:list-item>
        <text:list-item>
          <text:p text:style-name="List_20_1_Content"><text:span text:style-name="Strong_20_Emphasis">（63）「那大祭司對他說：「我現在以（根據）那永活者的神叫你起誓，要你告訴我們⋯⋯」</text:span></text:p>
          <text:list text:style-name="List_20_1">
            <text:list-item>
              <text:p text:style-name="List_20_1_Content">或許是由於耶穌一直不回應，見證人的證詞無法確認。</text:p>
            </text:list-item>
            <text:list-item>
              <text:p text:style-name="List_20_1_Content">大祭司要求耶穌親自起誓，說出事實。</text:p>
              <text:list text:style-name="List_20_1">
                <text:list-item>
                  <text:p text:style-name="List_20_1_Content">（太 5:37）然而你們的那話語應當一直是：『是就是，不是就不是。』然而比這些更多的話，一直是出於那惡者。</text:p>
                </text:list-item>
                <text:list-item>
                  <text:p text:style-name="List_20_1_Content_Last">——這一段是強調，不要企圖用不切實際的起誓來增加可信度。</text:p>
                </text:list-item>
              </text:list>
            </text:list-item>
          </text:list>
        </text:list-item>
      </text:list>
      <text:p text:style-name="Text_20_body"><text:span text:style-name="Strong_20_Emphasis">（64-66）</text:span></text:p>
      <text:list text:style-name="List_20_1" text:continue-numbering="false">
        <text:list-item>
          <text:p text:style-name="List_20_1_Content_First"><text:span text:style-name="Strong_20_Emphasis">（64）「那耶穌對他說：「（就是）你自己已說了。」</text:span></text:p>
          <text:list text:style-name="List_20_1">
            <text:list-item>
              <text:p text:style-name="List_20_1_Content">耶穌並沒有起誓，而是直接承認大祭司所說的話。</text:p>
            </text:list-item>
          </text:list>
        </text:list-item>
        <text:list-item>
          <text:p text:style-name="List_20_1_Content"><text:span text:style-name="Strong_20_Emphasis">（64）「但是我告訴你們，從今起，你們將會看那人子正坐在那大能者的右邊，且他在那天上的雲中來到。」</text:span></text:p>
          <text:list text:style-name="List_20_1">
            <text:list-item>
              <text:p text:style-name="List_20_1_Content"><text:span text:style-name="Strong_20_Emphasis">「那人子正坐在那大能者的右邊」</text:span></text:p>
              <text:list text:style-name="List_20_1">
                <text:list-item>
                  <text:p text:style-name="List_20_1_Content">（詩 110:1）〔獻與大衛詩篇〕雅威的神諭對於我的主：「坐在我右邊吧！直到我安置你的眾仇敵成腳凳給你雙腳。</text:p>
                </text:list-item>
              </text:list>
            </text:list-item>
            <text:list-item>
              <text:p text:style-name="List_20_1_Content"><text:span text:style-name="Strong_20_Emphasis">「他在那天上的雲中來到」</text:span></text:p>
              <text:list text:style-name="List_20_1">
                <text:list-item>
                  <text:p text:style-name="List_20_1_Content">（但 7:9-14）我觀看、見有寶座設立、上頭坐著亙古常在者、他的衣服潔白如雪、頭髮如純淨的羊毛、寶座乃火燄、其輪乃烈火．⋯⋯（13）我在夜間的異象中觀看、<text:span text:style-name="Strong_20_Emphasis">見有一位像人子的、駕著天雲而來</text:span>、被領到亙古常在者面前、（14）得了權柄、榮耀、國度、使各方各國各族的人都事奉他．他的權柄是永遠的、不能廢去、他的國必不敗壞。</text:p>
                </text:list-item>
              </text:list>
            </text:list-item>
            <text:list-item>
              <text:p text:style-name="List_20_1_Content"><text:span text:style-name="Strong_20_Emphasis">新約對觀福音書中相關內容</text:span></text:p>
              <text:list text:style-name="List_20_1">
                <text:list-item>
                  <text:p text:style-name="List_20_1_Content">（太 16:27）因為那人子在他的那父的那榮耀，同著他的那些使者中，將要來臨，且那時他將按照各人的那作為報應各人。</text:p>
                </text:list-item>
                <text:list-item>
                  <text:p text:style-name="List_20_1_Content">（太 24:30）而那時，那人子的那記號將被顯明在天上，且那時，地的萬族［支派］將捶胸痛苦，並將看見那人子在那天上的那些雲中正來臨，伴同著權能與大榮耀。</text:p>
                </text:list-item>
                <text:list-item>
                  <text:p text:style-name="List_20_1_Content">（可 13:26）而那時，他們將看見那人的那兒子來臨，在雲中伴同著大能力和榮耀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（65）「那大祭司撕裂他的那外衣」</text:span></text:p>
          <text:list text:style-name="List_20_1">
            <text:list-item>
              <text:p text:style-name="List_20_1_Content">「撕裂外衣」一般是由於劇烈的情緒起伏而做的動作，常見於悲慟萬分而作（創 37:29, 34; 44:13），表示事態極為嚴重。</text:p>
            </text:list-item>
            <text:list-item>
              <text:p text:style-name="List_20_1_Content">若是現任的大祭司和祭司，律法明令禁止撕裂衣服（利 10:6; 21:10）。</text:p>
            </text:list-item>
            <text:list-item>
              <text:p text:style-name="List_20_1_Content">參（約 18:13, 24）這位可能是已卸任的前任大祭司亞那，他是現任大祭司該亞法的岳父，因此他撕裂外衣並不違反律法。</text:p>
            </text:list-item>
            <text:list-item>
              <text:p text:style-name="List_20_1_Content">「那大祭司撕裂他的那外衣」：若是現任的大祭司，律法明令禁止撕裂衣服（利 10:6; 21:10）。參（約 18:13, 24）這位可能是已卸任的前任大祭司亞那，他是現任大祭司該亞法的岳父，因此他撕裂外衣並不違反律法。</text:p>
            </text:list-item>
            <text:list-item>
              <text:p text:style-name="List_20_1_Content">另有人認為，大祭司著聖衣時不可撕裂衣服，但著平常衣服時可以撕裂，但不是按常人由上往下撕裂，而是反方向由下往上撕裂。但此說應存疑，因為亞倫喪兩子時，摩西要求大祭司亞倫和兩位祭司以利亞撒、以他瑪，說，不可撕裂衣服，並沒有區分他們是穿著聖衣或穿著常服之時。</text:p>
            </text:list-item>
          </text:list>
        </text:list-item>
        <text:list-item>
          <text:p text:style-name="List_20_1_Content"><text:span text:style-name="Strong_20_Emphasis">「他已褻瀆了，我們現在還有需要什麼見證人們嗎？看啊！如今你們已聽見這褻瀆話了。」</text:span></text:p>
          <text:list text:style-name="List_20_1">
            <text:list-item>
              <text:p text:style-name="List_20_1_Content">這大祭司認為耶穌「說褻瀆話」，以此來定罪耶穌應被治死，不再需要見證人的證詞。</text:p>
            </text:list-item>
            <text:list-item>
              <text:p text:style-name="List_20_1_Content">「褻瀆」要治死的律法規定，基本包括「安息日、聖物（祭肉）、聖所、雅威的聖名」等內容。</text:p>
              <text:list text:style-name="List_20_1">
                <text:list-item>
                  <text:p text:style-name="List_20_1_Content">（出 31:14）且你們要投以關注看守那安息，因為那對於你們是聖別的；<text:span text:style-name="Strong_20_Emphasis">那些褻瀆它的人，他必要被治死</text:span>；因為凡是在其中作工的人，那（人）性命要從它百姓中間被剪除。</text:p>
                </text:list-item>
                <text:list-item>
                  <text:p text:style-name="List_20_1_Content">（利 19:5-8）且當你們獻平安祭牲歸雅威時⋯⋯而倘若牠的確在那第三天被食用，那是可憎嫌的，牠不蒙悅納。⋯⋯<text:span text:style-name="Strong_20_Emphasis">而吃牠的人要背負他的罪孽，因為他褻瀆了雅威的聖物，且那人性命要從他民中被剪除。</text:span></text:p>
                </text:list-item>
                <text:list-item>
                  <text:p text:style-name="List_20_1_Content">（利 20:3）且我親自將我的臉敵對那人，且要從他的民中剪除他，<text:span text:style-name="Strong_20_Emphasis">因為他將他的後裔給了那摩洛，為要污穢我的聖所，且褻瀆我的聖名。</text:span></text:p>
                </text:list-item>
                <text:list-item>
                  <text:p text:style-name="List_20_1_Content">（利 Lev 21:21-23）凡是男人，就是殘疾在他身上的，從那祭司亞倫的後裔中的，他不可近前來呈獻雅威的火祭。殘疾在他身上的，他不可近前來呈獻他神的食物。⋯⋯（23）只是他不可進到那幔子，也不可靠近那祭壇，<text:span text:style-name="Strong_20_Emphasis">因為殘疾在他身上，他不可褻瀆我的聖所</text:span>，因為我、雅威、是聖別他們的。』」</text:p>
                </text:list-item>
                <text:list-item>
                  <text:p text:style-name="List_20_1_Content">（利 22:2）「當要對亞倫和他的眾子講論，讓他們保守自己遠離［按TWOT譯；另按LXX譯作：專注於、獻殷勤於］以色列眾子的諸聖物，<text:span text:style-name="Strong_20_Emphasis">他們就不褻瀆我的聖名</text:span>，就是它們是分別為聖歸我的。我、雅威。[^1]（3）當要對他們說：『直到你們的諸世代，任何男人，就是從所有你們的後裔中，<text:span text:style-name="Strong_20_Emphasis">他近前來到那諸聖物，就是以色列眾子分別為聖歸雅威的，而他的污穢在他身上，而那性命就要從我面前被剪除。</text:span>我、雅威。</text:p>
                </text:list-item>
                <text:list-item>
                  <text:p text:style-name="List_20_1_Content">（利 22:13）然而祭司的女兒，當她成為寡婦，或被逐出，且後裔沒有給她，且她回歸她父家，像她年輕時，她父親的食物她可吃；然而所有無關係者都不可吃它。（14）且男人，當他因誤犯吃了聖物，而他要加上它的五分之一在它上面，且他要把那聖物給那祭司。（15）而<text:span text:style-name="Strong_20_Emphasis">他們不可褻瀆以色列眾子的諸聖物</text:span>，就是他們舉起歸雅威的。[^2]（16）且在他們吃他們的諸聖物時，他們背負罪的罪果在他們身上，因我、雅威、是聖別他們的。』」</text:p>
                </text:list-item>
              </text:list>
            </text:list-item>
            <text:list-item>
              <text:p text:style-name="List_20_1_Content">這大祭司認為，一個人只要說自己「是那基督，那神的兒子⋯⋯人子正坐在那大能者的右邊，且他在那天上的雲中來到。」承認了基督的身份，就是說了褻瀆話。</text:p>
              <text:list text:style-name="List_20_1">
                <text:list-item>
                  <text:p text:style-name="List_20_1_Content">這是由於大祭司認為耶穌是說謊者、假基督、假先知。因為他不信耶穌的見證。</text:p>
                </text:list-item>
                <text:list-item>
                  <text:p text:style-name="List_20_1_Content">然而，耶穌說的是事實，是真話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（66）然而他們回應說：「他正是該受處死。」</text:span></text:p>
          <text:list text:style-name="List_20_1">
            <text:list-item>
              <text:p text:style-name="List_20_1_Content_Last">周遭其他人也認同大祭司的話，有相同的看法。</text:p>
            </text:list-item>
          </text:list>
        </text:list-item>
      </text:list>
      <text:p text:style-name="Text_20_body">[^1]: ［註利22:2 「遠離」：字根同於「拿細耳人」，即「要分別、區分」之意，即「要『遠離』清酒濃酒」（民 6:3）。近代的中譯本多譯作「謹慎處理」。］　　［「聖物」：上文提到所有「亞倫和他的眾子要吃⋯⋯要在聖處⋯⋯」（利 6:16）、「（平安祭）賜它們給那祭司亞倫和他的眾子⋯⋯」（利 7:34）、「要將那肉煮在會幕門口，並在那裏吃它與那餅」（利 8:31）、「素祭取來，並要在那壇旁無酵（地）吃它，因它是眾聖之聖⋯⋯你要在潔淨的地方吃那搖祭的胸與他舉祭的腿，你和同你一起的你的眾子與眾女都要吃，因為從以色列眾子的平安祭牲中，它們被賜給為你的例份和你眾子的例份。」（利 10:12-15）。］</text:p>
      <text:p text:style-name="Text_20_body">[^2]: ［註利22:15 「他們」：諸多中文譯本譯作「祭司」，會造成誤解。］</text:p>
      <text:p text:style-name="Text_20_body"><text:span text:style-name="Strong_20_Emphasis">（67-68）</text:span></text:p>
      <text:list text:style-name="List_20_1" text:continue-numbering="false">
        <text:list-item>
          <text:p text:style-name="List_20_1_Content_First"><text:span text:style-name="Strong_20_Emphasis">（67-68）要耶穌「說預言」指出打的人是誰</text:span></text:p>
          <text:list text:style-name="List_20_1">
            <text:list-item>
              <text:p text:style-name="List_20_1_Content">「說預言」：G4395 προφητεύω，由此了解本字意義，由本例指能說出原本不認識人的名字。</text:p>
            </text:list-item>
            <text:list-item>
              <text:p text:style-name="List_20_1_Content_Last">耶穌對此沒有回答，沉默不語。</text:p>
            </text:list-item>
          </text:list>
        </text:list-item>
      </text:list>
      <text:p text:style-name="Text_20_body"><text:span text:style-name="Strong_20_Emphasis">（69-75）在雞叫以先，彼得三次不認主</text:span></text:p>
      <text:list text:style-name="List_20_1" text:continue-numbering="false">
        <text:list-item>
          <text:p text:style-name="List_20_1_Content_First"><text:span text:style-name="Strong_20_Emphasis">（69-70）第一次否認</text:span></text:p>
          <text:list text:style-name="List_20_1">
            <text:list-item>
              <text:p text:style-name="List_20_1_Content">由一位婢女指出：「你先前一直也是伴同耶穌那加利利人。」</text:p>
            </text:list-item>
            <text:list-item>
              <text:p text:style-name="List_20_1_Content">（彼得）他堅決不承認，在眾人面前說著：「我從未知道你現在說什麼。」</text:p>
            </text:list-item>
          </text:list>
        </text:list-item>
        <text:list-item>
          <text:p text:style-name="List_20_1_Content"><text:span text:style-name="Strong_20_Emphasis">（71-72）第二次否認</text:span></text:p>
          <text:list text:style-name="List_20_1">
            <text:list-item>
              <text:p text:style-name="List_20_1_Content">由另一位女人指出：「這人先前一直是伴同耶穌那拿撒勒人。」</text:p>
            </text:list-item>
            <text:list-item>
              <text:p text:style-name="List_20_1_Content">（彼得）他再次堅決不承認，帶著誓言（說）：「我從未知道那人。」</text:p>
            </text:list-item>
          </text:list>
        </text:list-item>
        <text:list-item>
          <text:p text:style-name="List_20_1_Content"><text:span text:style-name="Strong_20_Emphasis">（73-74）第三次否認</text:span></text:p>
          <text:list text:style-name="List_20_1">
            <text:list-item>
              <text:p text:style-name="List_20_1_Content">那些站著的人上前來對那彼得說：「真地，你一直也是出於他們的，且因為你的那口音持續把你顯露出來了。」</text:p>
            </text:list-item>
            <text:list-item>
              <text:p text:style-name="List_20_1_Content">（彼得）他開始一直發咒並起誓：「我從未知道那人。」</text:p>
            </text:list-item>
            <text:list-item>
              <text:p text:style-name="List_20_1_Content"><text:span text:style-name="Strong_20_Emphasis">第二、三次，彼得起誓，卻是起假誓</text:span></text:p>
              <text:list text:style-name="List_20_1">
                <text:list-item>
                  <text:p text:style-name="List_20_1_Content">起誓的目的是為了使別人相信，但所說的卻是謊言。</text:p>
                </text:list-item>
              </text:list>
            </text:list-item>
          </text:list>
        </text:list-item>
        <text:list-item>
          <text:p text:style-name="List_20_1_Content"><text:span text:style-name="Strong_20_Emphasis">（75）彼得想起主的預言，出去痛哭</text:span></text:p>
          <text:list text:style-name="List_20_1">
            <text:list-item>
              <text:p text:style-name="List_20_1_Content">彼得此時明白了，主耶穌早已知道他會在緊要關頭下，為求自保而起假誓，並且接連三次否認是主耶穌的門徒（太 26:34）。</text:p>
            </text:list-item>
            <text:list-item>
              <text:p text:style-name="List_20_1_Content_Last">彼得先前信誓旦旦，就算是要一起去死，也絕對不會否認耶穌，眾門徒也是如此說（太 26:35）。</text:p>
            </text:list-item>
          </text:list>
        </text:list-item>
      </text:list>
      <text:h text:style-name="Heading_20_2" text:outline-level="2"><text:bookmark-start text:name="__RefHeading___b_太_271-10_猶大結局_8"/><text:bookmark-start text:name="b_太_271-10_猶大結局"/>B’、（太 27:1-10）猶大結局<text:bookmark-end text:name="__RefHeading___b_太_271-10_猶大結局_8"/><text:bookmark-end text:name="b_太_271-10_猶大結局"/></text:h>
      <text:p text:style-name="Text_20_body"><text:span text:style-name="Strong_20_Emphasis">（27:1-2）清晨時，眾祭司長和猶太公會長老，著手控告耶穌死罪，移交給總督彼拉多。</text:span></text:p>
      <text:p text:style-name="Text_20_body"><text:span text:style-name="Strong_20_Emphasis">（3-10）那交付者猶大，見耶穌被定罪，棄所得三十銀錢，去上吊死了。</text:span></text:p>
      <text:list text:style-name="List_20_1" text:continue-numbering="false">
        <text:list-item>
          <text:p text:style-name="List_20_1_Content_First">應驗《撒迦利亞書》預言</text:p>
          <text:list text:style-name="List_20_1">
            <text:list-item>
              <text:p text:style-name="List_20_1_Content">（亞 11:13）雅威吩咐我說、要把眾人所估定美好的價值、丟給窰戶。我便將這三十塊錢、在雅威的殿中、丟給窰戶了。</text:p>
            </text:list-item>
          </text:list>
        </text:list-item>
        <text:list-item>
          <text:p text:style-name="List_20_1_Content"><text:span text:style-name="Strong_20_Emphasis">（4）「這與我們何干？你自己看著吧！」他們自認為無罪</text:span></text:p>
          <text:list text:style-name="List_20_1">
            <text:list-item>
              <text:p text:style-name="List_20_1_Content">（亞 11:5）買他們的宰了他們、以自己為無罪．賣他們的說、雅威是應當稱頌的、因我成為富足。牧養他們的、並不憐恤他們。</text:p>
            </text:list-item>
          </text:list>
        </text:list-item>
        <text:list-item>
          <text:p text:style-name="List_20_1_Content">應驗《耶利米書》預言</text:p>
          <text:list text:style-name="List_20_1">
            <text:list-item>
              <text:p text:style-name="List_20_1_Content">（耶 19:1-13）雅威如此說、你去買窯匠的瓦瓶⋯⋯出去到欣嫩子谷［燒垃圾之地］、哈珥西〔哈珥西就是瓦片的意思〕［與窰戶有關］的門口那裏⋯⋯</text:p>
              <text:list text:style-name="List_20_1">
                <text:list-item>
                  <text:p text:style-name="List_20_1_Content">（4）⋯⋯又使這地方滿了無辜人的血⋯⋯</text:p>
                </text:list-item>
                <text:list-item>
                  <text:p text:style-name="List_20_1_Content">（6）⋯⋯反倒稱為殺戮谷⋯⋯</text:p>
                </text:list-item>
                <text:list-item>
                  <text:p text:style-name="List_20_1_Content_Last">（13）耶路撒冷的房屋、和猶大君王的宮殿、是已經被玷污的、就是他們在其上向天上的萬象燒香、向別神澆奠祭的宮殿房屋、都必與陀斐特一樣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三隻羊_9"/><text:bookmark-start text:name="三隻羊"/>三隻羊<text:bookmark-end text:name="__RefHeading___三隻羊_9"/><text:bookmark-end text:name="三隻羊"/></text:h>
      <text:list text:style-name="List_20_1" text:continue-numbering="false">
        <text:list-item>
          <text:p text:style-name="List_20_1_Content_First">耶穌是完全的羊，是待宰的羊。</text:p>
        </text:list-item>
        <text:list-item>
          <text:p text:style-name="List_20_1_Content">彼得是迷羊，還有機會回轉、得赦免。</text:p>
        </text:list-item>
        <text:list-item>
          <text:p text:style-name="List_20_1_Content_Last">加略人猶大是沉淪的羊，是已落入狼口的羊，已落入無法挽救的地步。</text:p>
        </text:list-item>
      </text:list>
      <text:p text:style-name="Text_20_body">當人還沒有落入無法挽救的地步前，就算是有錯，仍要積極悔改回轉，仍有機會挽救，所以堅決不要放棄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45:09</meta:creation-date>
    <dc:creator>Generated</dc:creator>
    <dc:date>2026-09-06T00::45:09</dc:date>
    <dc:language>en-US</dc:language>
    <meta:editing-cycles>1</meta:editing-cycles>
    <meta:editing-duration>PT0S</meta:editing-duration>
    <dc:title>topic:follow_christ:20260905090000</dc:title>
  </office:meta>
</office:document-meta>
</file>