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822090000"/><text:bookmark-start text:name="__RefHeading___跟隨基督_系列_38_太_2647-2666_主教導門徒學習什麼_25_1"/><text:bookmark-start text:name="跟隨基督_系列_38_太_2647-2666_主教導門徒學習什麼_25"/>《跟隨基督》系列 38：（太 26:47-26:66）主教導門徒學習什麼？（25）<text:bookmark-end text:name="__RefHeading___跟隨基督_系列_38_太_2647-2666_主教導門徒學習什麼_25_1"/><text:bookmark-end text:name="跟隨基督_系列_38_太_2647-2666_主教導門徒學習什麼_25"/></text:h>
      <text:p text:style-name="Text_20_body">作者：WCM； 初稿日期：20260821； 講論日期：20260822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808090000" text:style-name="Internet_20_link" text:visited-style-name="Visited_20_Internet_20_Link">《跟隨基督》系列 37：（太 26:1-26:46）主教導門徒學習什麼？（24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　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）　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　　　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成就預言（太 26:1-27:26） <text:span text:style-name="Strong_20_Emphasis">【基督應驗】</text:span></text:p>
            </text:list-item>
          </text:list>
        </text:list-item>
        <text:list-item>
          <text:p text:style-name="List_20_1_Content_Last">下款：耶穌的受難、復活與遺命（太 27:27-28:20）</text:p>
        </text:list-item>
      </text:list>
      <text:h text:style-name="Heading_20_2" text:outline-level="2"><text:bookmark-start text:name="__RefHeading___本講次綱要_4"/><text:bookmark-start text:name="本講次綱要"/>本講次綱要<text:bookmark-end text:name="__RefHeading___本講次綱要_4"/><text:bookmark-end text:name="本講次綱要"/></text:h>
      <text:h text:style-name="Heading_20_2" text:outline-level="2"><text:bookmark-start text:name="__RefHeading___耶穌最終的職事_成就預言_太_261-2726_5"/><text:bookmark-start text:name="耶穌最終的職事_成就預言_太_261-2726"/>耶穌最終的職事：成就預言（太 26:1-27:26）<text:bookmark-end text:name="__RefHeading___耶穌最終的職事_成就預言_太_261-2726_5"/><text:bookmark-end text:name="耶穌最終的職事_成就預言_太_261-2726"/></text:h>
      <text:list text:style-name="List_20_1" text:continue-numbering="false">
        <text:list-item>
          <text:p text:style-name="List_20_1_Content_First">A、（26:1-13）節期中計殺受膏者耶穌</text:p>
          <text:list text:style-name="List_20_1">
            <text:list-item>
              <text:p text:style-name="List_20_1_Content">B、（26:14-16）猶大出賣</text:p>
              <text:list text:style-name="List_20_1">
                <text:list-item>
                  <text:p text:style-name="List_20_1_Content">C、（26:17-35）設逾越晚餐(羔羊)、預言彼得不認主</text:p>
                  <text:list text:style-name="List_20_1">
                    <text:list-item>
                      <text:p text:style-name="List_20_1_Content">D、（26:36-39）客西馬尼禱告成就父意願</text:p>
                      <text:list text:style-name="List_20_1">
                        <text:list-item>
                          <text:p text:style-name="List_20_1_Content">E、（26:40-46）勉勵門徒警醒禱告免陷試探</text:p>
                        </text:list-item>
                      </text:list>
                    </text:list-item>
                    <text:list-item>
                      <text:p text:style-name="List_20_1_Content">D’、（26:47-56）甘願被捕成就預言</text:p>
                    </text:list-item>
                  </text:list>
                </text:list-item>
                <text:list-item>
                  <text:p text:style-name="List_20_1_Content">C’、（26:57-75）羔羊受審不言語、彼得不認主</text:p>
                </text:list-item>
              </text:list>
            </text:list-item>
            <text:list-item>
              <text:p text:style-name="List_20_1_Content">B’、（27:1-10）猶大結局</text:p>
            </text:list-item>
          </text:list>
        </text:list-item>
        <text:list-item>
          <text:p text:style-name="List_20_1_Content_Last">A’、（27:11-26）節期中計放猶大王耶穌</text:p>
        </text:list-item>
      </text:list>
      <text:h text:style-name="Heading_20_2" text:outline-level="2"><text:bookmark-start text:name="__RefHeading___段落內容_6"/><text:bookmark-start text:name="段落內容"/>段落內容<text:bookmark-end text:name="__RefHeading___段落內容_6"/><text:bookmark-end text:name="段落內容"/></text:h>
      <text:h text:style-name="Heading_20_2" text:outline-level="2"><text:bookmark-start text:name="__RefHeading___d_太_2647-56_甘願被捕成就預言_7"/><text:bookmark-start text:name="d_太_2647-56_甘願被捕成就預言"/>D’、（太 26:47-56）甘願被捕成就預言<text:bookmark-end text:name="__RefHeading___d_太_2647-56_甘願被捕成就預言_7"/><text:bookmark-end text:name="d_太_2647-56_甘願被捕成就預言"/></text:h>
      <text:p text:style-name="Text_20_body"><text:span text:style-name="Strong_20_Emphasis">（47）</text:span></text:p>
      <text:list text:style-name="List_20_1" text:continue-numbering="false">
        <text:list-item>
          <text:p text:style-name="List_20_1_Content_First"><text:span text:style-name="Strong_20_Emphasis">（47）猶大，十二人中的一個，在當天晚餐之後，便出去領人前來捉拿耶穌。</text:span></text:p>
          <text:list text:style-name="List_20_1">
            <text:list-item>
              <text:p text:style-name="List_20_1_Content">據（約 13:26-30）於是那耶穌回應那人（說）：「就是我將要蘸那一小碎屑而給他的人。」於是他蘸了那一小碎屑後，拿著而給了猶大，西門的兒子，加略人。（27）而在那一小屑片之後，那時那撒但進入了那人裏面。於是耶穌對他說：「你正要作的，快作吧！」（28）然而那斜靠坐席的人們，沒有一個驗知這話是為什麼他對他說了。⋯⋯（30）於是那人領受那一小碎屑後，立即出去了，然而那時正是黑夜。</text:p>
            </text:list-item>
            <text:list-item>
              <text:p text:style-name="List_20_1_Content">（約 13:31-17:26）這一大段是猶大出門後，耶穌教導其餘十一門徒的內容，說完這些內容後才出門，前往客西馬尼園。</text:p>
            </text:list-item>
            <text:list-item>
              <text:p text:style-name="List_20_1_Content">在客西馬尼園中，耶穌懇切禱告、十一門徒沉睡之際，這位猶大卻是清醒著，進行出賣主的邪惡行動，前去聯絡祭司長，領兵前來尋找耶穌。</text:p>
              <text:list text:style-name="List_20_1">
                <text:list-item>
                  <text:p text:style-name="List_20_1_Content">耶穌深切地教導門徒：「當儆醒禱告，免得入了迷惑！」門徒雖然不行惡，是義人，但是肉體卻會軟弱，因而困倦陷入沉睡、陷入迷惑之中！然而惡人卻不會停歇作惡！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47）「一大群人」</text:span></text:p>
          <text:list text:style-name="List_20_1">
            <text:list-item>
              <text:p text:style-name="List_20_1_Content">有註釋說是「猶太聖殿的衛兵」——《丁道爾》。</text:p>
            </text:list-item>
            <text:list-item>
              <text:p text:style-name="List_20_1_Content">（約 18:3）於是，那猶大領了那三聯隊，和出自那些祭司長及那些法利賽人的差役後，帶著燈籠和火把和武器正來到那裏。</text:p>
            </text:list-item>
            <text:list-item>
              <text:p text:style-name="List_20_1_Content">（約 18:12）於是，那三聯隊和那千夫長並那些猶太人的差役們，逮捕那耶穌，並捆綁了他，</text:p>
            </text:list-item>
          </text:list>
        </text:list-item>
        <text:list-item>
          <text:p text:style-name="List_20_1_Content_Last">注意：《馬太福音》此處特別記載「眾刀」，與下文動刀一事相關（51）。</text:p>
        </text:list-item>
      </text:list>
      <text:p text:style-name="Text_20_body"><text:span text:style-name="Strong_20_Emphasis">（48-49）</text:span></text:p>
      <text:list text:style-name="List_20_1" text:continue-numbering="false">
        <text:list-item>
          <text:p text:style-name="List_20_1_Content_First"><text:span text:style-name="Strong_20_Emphasis">「親吻」</text:span></text:p>
          <text:list text:style-name="List_20_1">
            <text:list-item>
              <text:p text:style-name="List_20_1_Content"><text:span text:style-name="Strong_20_Emphasis">（48）「親吻」G5368 φιλέω phileo</text:span>（太 26:48; 可 14:44; 路 22:47），這是通常用字，意為「親愛、親吻」；</text:p>
              <text:list text:style-name="List_20_1">
                <text:list-item>
                  <text:p text:style-name="List_20_1_Content">「親吻」：指的是早上出門時親吻妻子臉頰的那種輕吻。</text:p>
                </text:list-item>
              </text:list>
            </text:list-item>
            <text:list-item>
              <text:p text:style-name="List_20_1_Content"><text:span text:style-name="Strong_20_Emphasis">（49）「親熱地親吻」G2705 καταφιλέω kataphileo</text:span>（太 26:49; 可 14:45），這是當猶大真正與耶稣親吻時所用的字，是加上了 <text:span text:style-name="Emphasis">kata</text:span> 介詞前綴，用以加強其程度。</text:p>
              <text:list text:style-name="List_20_1">
                <text:list-item>
                  <text:p text:style-name="List_20_1_Content">本字也用於「女子貴重香膏膏主⋯⋯用嘴親吻主的腳」（路 7:38, 45）。</text:p>
                </text:list-item>
                <text:list-item>
                  <text:p text:style-name="List_20_1_Content">「浪子歸回時，他那父親遠遠看見了他，且動了憐憫，而奔跑後撲在他那脖子上，且親吻他。」（路 15:20）。</text:p>
                </text:list-item>
                <text:list-item>
                  <text:p text:style-name="List_20_1_Content"><text:span text:style-name="Strong_20_Emphasis">《丁道爾》特別指出：「一個拉比的弟子見面時親吻他的老師（無論是吻手還是吻足），不是常見的習慣，只有表示特別的敬意時才這樣做。弟子更不敢主動有此表示，因為那可能成為“蓄意侮辱”老師了（<text:span text:style-name="Emphasis">AB</text:span>, p.329）。」此說是否屬實？值得商榷。</text:span></text:p>
                </text:list-item>
                <text:list-item>
                  <text:p text:style-name="List_20_1_Content">英文修訂版（1885年）的附註將希臘原文譯為「親吻他很多次」。原文帶有強調的意味，表示反覆的、如雨般的親吻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49）「拉比」G4461 ῥαββί rhabbi</text:span></text:p>
          <text:list text:style-name="List_20_1">
            <text:list-item>
              <text:p text:style-name="List_20_1_Content">猶大對耶穌的稱呼，只出於猶大的口（太 26:25, 49）。</text:p>
            </text:list-item>
            <text:list-item>
              <text:p text:style-name="List_20_1_Content_Last">其他門徒使用「主啊」稱呼（太 26:22）。</text:p>
            </text:list-item>
          </text:list>
        </text:list-item>
      </text:list>
      <text:p text:style-name="Text_20_body"><text:span text:style-name="Strong_20_Emphasis">（50）</text:span></text:p>
      <text:list text:style-name="List_20_1" text:continue-numbering="false">
        <text:list-item>
          <text:p text:style-name="List_20_1_Content_First"><text:span text:style-name="Strong_20_Emphasis">（50）「伙伴」G2083 ἑταῖρος hetairos</text:span></text:p>
          <text:list text:style-name="List_20_1">
            <text:list-item>
              <text:p text:style-name="List_20_1_Content">（太 26:50）然而那耶穌告訴他：「伙伴啊！你為何一直在這裏呢？」</text:p>
            </text:list-item>
            <text:list-item>
              <text:p text:style-name="List_20_1_Content">（太 20:13）然而他回應他們之中的一位說：『伙伴！我一直沒委曲你［或譯：我一直沒對你不義］，你和我協議，豈不是一德拉克馬幣嗎？</text:p>
            </text:list-item>
            <text:list-item>
              <text:p text:style-name="List_20_1_Content">（太 22:12）且告訴他：『伙伴啊！你怎麼到這裏而不穿婚筵的衣服呢？』然而他啞口無言以對。</text:p>
            </text:list-item>
            <text:list-item>
              <text:p text:style-name="List_20_1_Content">由其他兩處經文都用於指責時的稱呼，因此應該是客氣，但帶有距離，並非親密之人的稱呼。</text:p>
            </text:list-item>
          </text:list>
        </text:list-item>
        <text:list-item>
          <text:p text:style-name="List_20_1_Content"><text:span text:style-name="Strong_20_Emphasis">（50）「你為何一直在這裏呢？」ἐφ᾽ ὃ πάρει</text:span></text:p>
          <text:list text:style-name="List_20_1">
            <text:list-item>
              <text:p text:style-name="List_20_1_Content">《和合本》「你來要作的事、就作罷。」</text:p>
            </text:list-item>
            <text:list-item>
              <text:p text:style-name="List_20_1_Content">《思高本》「你來做的事就做罷！」</text:p>
            </text:list-item>
            <text:list-item>
              <text:p text:style-name="List_20_1_Content">《呂振中本》「你爲甚麼在這裏？」</text:p>
            </text:list-item>
            <text:list-item>
              <text:p text:style-name="List_20_1_Content">《信望愛直譯》「為這事你來這裡。」</text:p>
            </text:list-item>
            <text:list-item>
              <text:p text:style-name="List_20_1_Content">看法有兩大不同點，分別是「肯定句、疑問句」，「來做的事、來這裏」。</text:p>
            </text:list-item>
            <text:list-item>
              <text:p text:style-name="List_20_1_Content_Last">「為何一直在這裏呢？」：此話既可以是陳述，也可以是疑問。如果是陳述，則體現了耶穌對此事的絕對掌控；如果是疑問，則帶有諷刺意味的責備。當然，耶穌知道猶大此行的目的。大多數西方譯者採用疑問法。克拉克註釋：你究竟是來與誰為敵（εφ’ὃ，所有最佳手稿的讀法）。</text:p>
            </text:list-item>
          </text:list>
        </text:list-item>
      </text:list>
      <text:p text:style-name="Text_20_body"><text:span text:style-name="Strong_20_Emphasis">（51-52）</text:span></text:p>
      <text:list text:style-name="List_20_1" text:continue-numbering="false">
        <text:list-item>
          <text:p text:style-name="List_20_1_Content_First"><text:span text:style-name="Strong_20_Emphasis">（51）「那伴同耶穌者中的一位，伸出那手後，拔出了他的那把刀，並攻擊那大祭司的那位奴僕後，就削掉了他的那一邊耳朵」</text:span></text:p>
          <text:list text:style-name="List_20_1">
            <text:list-item>
              <text:p text:style-name="List_20_1_Content">（約 18:10）提供了人名，動刀的是耶穌的門徒西門彼得，被砍掉右耳是大祭司奴僕馬勒古。</text:p>
            </text:list-item>
            <text:list-item>
              <text:p text:style-name="List_20_1_Content">（路 22:51）中記錄了耶穌醫治馬勒古的耳朵。</text:p>
            </text:list-item>
          </text:list>
        </text:list-item>
        <text:list-item>
          <text:p text:style-name="List_20_1_Content"><text:span text:style-name="Strong_20_Emphasis">（52）「當要收回你的那把刀入鞘；因為凡是拿刀者，都將喪命在刀下。」</text:span></text:p>
          <text:list text:style-name="List_20_1">
            <text:list-item>
              <text:p text:style-name="List_20_1_Content">馬太強調耶穌的教導：對於此事，耶穌要求門徒不要用武力來抵抗，因為這將帶來喪命的後果。但此事有一前提，即（53-54）所言，要應驗經文預言，所以不要抵抗此事。</text:p>
            </text:list-item>
            <text:list-item>
              <text:p text:style-name="List_20_1_Content">不要抵抗惡人之原則：</text:p>
              <text:list text:style-name="List_20_1">
                <text:list-item>
                  <text:p text:style-name="List_20_1_Content">（太 5:39-42）「然而我現正告訴你們：『不可對抗那惡人，反而是誰若不斷掌擊你於那右臉頰上，連那一邊也當要轉向他。⋯⋯」</text:p>
                </text:list-item>
                <text:list-item>
                  <text:p text:style-name="List_20_1_Content_Last">具體當如何應用在實際生活中？還需要更多經文的例證，作為參考。</text:p>
                </text:list-item>
              </text:list>
            </text:list-item>
          </text:list>
        </text:list-item>
      </text:list>
      <text:p text:style-name="Text_20_body"><text:span text:style-name="Strong_20_Emphasis">（53-54）</text:span></text:p>
      <text:list text:style-name="List_20_1" text:continue-numbering="false">
        <text:list-item>
          <text:p text:style-name="List_20_1_Content_First"><text:span text:style-name="Strong_20_Emphasis">耶穌是自願被捕，並非無力抵抗</text:span></text:p>
          <text:list text:style-name="List_20_1">
            <text:list-item>
              <text:p text:style-name="List_20_1_Content">「軍團」為六千名士兵，十二軍團泛指眾多的士兵。</text:p>
            </text:list-item>
            <text:list-item>
              <text:p text:style-name="List_20_1_Content">若耶穌要抵抗，完全可以求天父差遣大於十二個軍團的使者來相助。</text:p>
            </text:list-item>
          </text:list>
        </text:list-item>
        <text:list-item>
          <text:p text:style-name="List_20_1_Content"><text:span text:style-name="Strong_20_Emphasis">（54）「那些經文怎能被應驗：『它一直必須這樣成就』？」</text:span></text:p>
          <text:list text:style-name="List_20_1">
            <text:list-item>
              <text:p text:style-name="List_20_1_Content">舊約預言彌賽亞受難之經文（賽 52:13-15; 53:1-12）；參閱（詩16:10-11; 118:17-18, 22）</text:p>
            </text:list-item>
            <text:list-item>
              <text:p text:style-name="List_20_1_Content">耶穌預言受難之經文（太 16:21; 17:22-23; 20:17-19, 28）。</text:p>
            </text:list-item>
            <text:list-item>
              <text:p text:style-name="List_20_1_Content">例如，他將被人辱罵和藐視（詩篇22:6），被人唾棄、擊打和鞭笞（以賽亞書1:5），被處死（詩篇22:15），以及死在十字架上。</text:p>
            </text:list-item>
            <text:list-item>
              <text:p text:style-name="List_20_1_Content">詩篇 22:15，以及被埋葬，以賽亞書 53:9，還有導致或伴隨他受苦的各種情況；例如，他被賣掉換取三十塊銀子。</text:p>
            </text:list-item>
            <text:list-item>
              <text:p text:style-name="List_20_1_Content">撒迦利亞書 11:12，他被自己熟悉的朋友出賣了。</text:p>
            </text:list-item>
            <text:list-item>
              <text:p text:style-name="List_20_1_Content_Last">詩篇 41:9提到他被捉拿，這裡特別提到了這一點；以賽亞書 53:7提到他的門徒離棄他；撒迦利亞書 13:7提到他的上帝和父離棄他；詩篇 22:1提到他在兩個強盜之間受苦的外衣；以賽亞書 53:12提到他的詩作分開為他的外衣； 22:18提到他在十字架上被餵苦膽和醋；詩篇 69:21提到他的骨頭沒有折斷。</text:p>
            </text:list-item>
          </text:list>
        </text:list-item>
      </text:list>
      <text:p text:style-name="Text_20_body"><text:span text:style-name="Strong_20_Emphasis">（55-56）</text:span></text:p>
      <text:list text:style-name="List_20_1" text:continue-numbering="false">
        <text:list-item>
          <text:p text:style-name="List_20_1_Content_First"><text:span text:style-name="Strong_20_Emphasis">（55）「來抓捕我如同對付一個強盜〔或判亂者、革命分子〕」</text:span></text:p>
          <text:list text:style-name="List_20_1">
            <text:list-item>
              <text:p text:style-name="List_20_1_Content"><text:span text:style-name="Strong_20_Emphasis">「強盜〔或判亂者、革命分子〕」3027 λῃστής lestes</text:span></text:p>
              <text:list text:style-name="List_20_1">
                <text:list-item>
                  <text:p text:style-name="List_20_1_Content">特指（賽 53:12）「他也被列在罪犯之中」；</text:p>
                </text:list-item>
                <text:list-item>
                  <text:p text:style-name="List_20_1_Content">參閱（賽 53:4）「我們卻以為他受責罰、被　神擊打苦待了。」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56）「那時，那些門徒都遺留下他後，就逃跑了。」</text:span></text:p>
          <text:list text:style-name="List_20_1">
            <text:list-item>
              <text:p text:style-name="List_20_1_Content">（太 26:31）耶穌早已預言了此事，是引用了先知撒迦利亞的預言。</text:p>
              <text:list text:style-name="List_20_1">
                <text:list-item>
                  <text:p text:style-name="List_20_1_Content_Last">（亞 13:7）萬軍之雅威說、刀劍哪、應當興起、攻擊我的牧人、和我的同伴．擊打牧人、羊就分散．我必反手加在微小者的身上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c_太_2657-75_羔羊受審不言語_彼得不認主_8"/><text:bookmark-start text:name="c_太_2657-75_羔羊受審不言語_彼得不認主"/>C’、（太 26:57-75）羔羊受審不言語、彼得不認主<text:bookmark-end text:name="__RefHeading___c_太_2657-75_羔羊受審不言語_彼得不認主_8"/><text:bookmark-end text:name="c_太_2657-75_羔羊受審不言語_彼得不認主"/></text:h>
      <text:p text:style-name="Text_20_body"><text:span text:style-name="Strong_20_Emphasis">（57）</text:span></text:p>
      <text:list text:style-name="List_20_1" text:continue-numbering="false">
        <text:list-item>
          <text:p text:style-name="List_20_1_Content_First">參閱（太 26:3-4）經文，用詞相近，表示會議人員是同一群人，「他們一同商議，為要用詭計去抓那耶穌並殺掉之。」</text:p>
        </text:list-item>
        <text:list-item>
          <text:p text:style-name="List_20_1_Content_Last">據了解，猶太公會由七十一人組成，只要三分之一人數出席即達到法定人數——《丁道爾》。</text:p>
        </text:list-item>
      </text:list>
      <text:p text:style-name="Text_20_body"><text:span text:style-name="Strong_20_Emphasis">（58）</text:span></text:p>
      <text:list text:style-name="List_20_1" text:continue-numbering="false">
        <text:list-item>
          <text:p text:style-name="List_20_1_Content_First"><text:span text:style-name="Strong_20_Emphasis">「那彼得一直跟隨他⋯⋯」</text:span></text:p>
          <text:list text:style-name="List_20_1">
            <text:list-item>
              <text:p text:style-name="List_20_1_Content_Last">這是要引出下文（69-73）「彼得三次不認主」。</text:p>
            </text:list-item>
          </text:list>
        </text:list-item>
      </text:list>
      <text:p text:style-name="Text_20_body"><text:span text:style-name="Strong_20_Emphasis">（59-61）</text:span></text:p>
      <text:list text:style-name="List_20_1" text:continue-numbering="false">
        <text:list-item>
          <text:p text:style-name="List_20_1_Content_First"><text:span text:style-name="Strong_20_Emphasis">夜間審訊、定為死刑是合理合法的嗎？</text:span></text:p>
          <text:list text:style-name="List_20_1">
            <text:list-item>
              <text:p text:style-name="List_20_1_Content">律法強調「公義與公開」原則</text:p>
              <text:list text:style-name="List_20_1">
                <text:list-item>
                  <text:p text:style-name="List_20_1_Content">摩西律法中雖未明文寫著「不可在晚上審訊」的規定，但是根據《申命記》（申 16:18-20）「你要在耶和華——你神所賜的各城裡按著支派設立審判官和官長。他們必用公義的判斷審判百姓。不可屈枉正直，也不可看人的情面，更不可受賄賂…」，表明了「公義與公開」原則，即舊約律法強調審判必須出於公正、徹底查究，並在城門或公開場合進行，以確保透明度與證人、辯護的權利。</text:p>
                </text:list-item>
              </text:list>
            </text:list-item>
            <text:list-item>
              <text:p text:style-name="List_20_1_Content">「夜間審訊」此舉違反猶太法學傳統（密西拿）的明文規定</text:p>
              <text:list text:style-name="List_20_1">
                <text:list-item>
                  <text:p text:style-name="List_20_1_Content">在猶太人古老的法典《密西拿》（Mishnah，記錄口傳律法）中，對最高法院（公議會，Sanhedrin）的刑事訴訟程序有極嚴格的規範，直接禁止夜間審判：《密西拿》桑赫德林篇（Sanhedrin 4:1）明文規定：「死刑案件必須在白晝審理，並在白晝宣判」。</text:p>
                </text:list-item>
              </text:list>
            </text:list-item>
            <text:list-item>
              <text:p text:style-name="List_20_1_Content">審判需要時間沉澱</text:p>
              <text:list text:style-name="List_20_1">
                <text:list-item>
                  <text:p text:style-name="List_20_1_Content">猶太律法規定死刑案件若判決有罪，不能在同一天立刻定讞，必須經過一個晚上的沉澱與思考（隔天再議），因此夜間開庭審理並匆促定罪是完全違背其司法正義的程序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59-60）「不斷地尋找假見證控告那耶穌⋯⋯然而最終有兩人上前來之後⋯⋯」</text:span></text:p>
          <text:list text:style-name="List_20_1">
            <text:list-item>
              <text:p text:style-name="List_20_1_Content">判處死刑，按法律規定起碼要有<text:span text:style-name="Strong_20_Emphasis">兩個見證人</text:span>的證詞（民 35:30; 申 17:6）；對任何罪行要有兩個見證人以上的證詞，才能確立（申 19:15）。</text:p>
            </text:list-item>
          </text:list>
        </text:list-item>
        <text:list-item>
          <text:p text:style-name="List_20_1_Content"><text:span text:style-name="Strong_20_Emphasis">（61）「這人曾說：『我一直能夠去拆毀那神的那殿，且在三日之間去修建起來。』」</text:span></text:p>
          <text:list text:style-name="List_20_1">
            <text:list-item>
              <text:p text:style-name="List_20_1_Content"><text:span text:style-name="Strong_20_Emphasis">「我一直能夠去拆毀那神的那殿」</text:span></text:p>
              <text:list text:style-name="List_20_1">
                <text:list-item>
                  <text:p text:style-name="List_20_1_Content"><text:span text:style-name="Strong_20_Emphasis">這是誣告！耶穌並未說過這話！這是假見證！</text:span></text:p>
                </text:list-item>
                <text:list-item>
                  <text:p text:style-name="List_20_1_Content">毀壞神的殿是大罪！</text:p>
                  <text:list text:style-name="List_20_1">
                    <text:list-item>
                      <text:p text:style-name="List_20_1_Content">（林前 3:17）若有人持續毀壞那神的那殿，神必將毀壞這人，因為那神的那殿是聖的，這殿就是你們。</text:p>
                      <text:list text:style-name="List_20_1">
                        <text:list-item>
                          <text:p text:style-name="List_20_1_Content">不能毀壞神的那殿，理由是「那殿是聖的」，應是基於「不可污穢、干犯、褻瀆聖所、聖物」而來（利 15:31; 19:8）。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<text:span text:style-name="Strong_20_Emphasis">「三日之間去修建起來」</text:span></text:p>
              <text:list text:style-name="List_20_1">
                <text:list-item>
                  <text:p text:style-name="List_20_1_Content"><text:span text:style-name="Strong_20_Emphasis">「三日內興起，以身體為殿」耶穌說過類似的話</text:span></text:p>
                  <text:list text:style-name="List_20_1">
                    <text:list-item>
                      <text:p text:style-name="List_20_1_Content">（約 2:19-21）耶穌回應而對他們說：「你們可以毀壞這一個殿宇，而在三天內，我將要興起它。」⋯⋯（21）然而那人一直說這個，是關於他身體的那殿宇。</text:p>
                    </text:list-item>
                  </text:list>
                </text:list-item>
                <text:list-item>
                  <text:p text:style-name="List_20_1_Content"><text:span text:style-name="Strong_20_Emphasis">「約拿的記號，在魚腹中三日三夜」</text:span></text:p>
                  <text:list text:style-name="List_20_1">
                    <text:list-item>
                      <text:p text:style-name="List_20_1_Content">《約拿書》典故（拿 1:17）接著雅威安排一條大魚去吞吃約拿；接著約拿成為［即生成］在那魚腹［內臟］中三日三夜。</text:p>
                    </text:list-item>
                    <text:list-item>
                      <text:p text:style-name="List_20_1_Content">（太 12:39-40）然而他對他們說：「邪惡和淫亂的世代，一直切求一個記號，而一個記號也不被給予它，除了那先知約拿的那記號之外。（40）因為正如約拿，先前一直是在那大魚的腹中三天三夜，同樣地，那人子將是在那地心中三天三夜。</text:p>
                    </text:list-item>
                    <text:list-item>
                      <text:p text:style-name="List_20_1_Content">（太 16:4）邪惡且淫亂的世代一直尋求一個記號，而將沒有一個記號被給它，除了約拿的那記號。」而他留下他們後，就走開了。</text:p>
                    </text:list-item>
                    <text:list-item>
                      <text:p text:style-name="List_20_1_Content">（路 11:29）而當那群眾被集合時，他開始說：「這個世代正是邪惡的世代，它不斷祈求記號，而一個記號也不被賜給它，除了約拿的那記號。</text:p>
                    </text:list-item>
                  </text:list>
                </text:list-item>
                <text:list-item>
                  <text:p text:style-name="List_20_1_Content"><text:span text:style-name="Strong_20_Emphasis">「第三日復活」</text:span></text:p>
                  <text:list text:style-name="List_20_1">
                    <text:list-item>
                      <text:p text:style-name="List_20_1_Content">（太 16:21）從那時開始，耶穌基督不斷指示他的那些門徒：「（這）必須要他前往耶路撒冷，且從那些猶太公會長老和眾祭司長和眾文士中經歷許多苦楚，且被殺死，且那第三天被復活。」</text:p>
                    </text:list-item>
                    <text:list-item>
                      <text:p text:style-name="List_20_1_Content">（太 17:23）且他們將殺害他，而那第三天，他將被復活。」而他們極其受困擾［苦惱］。</text:p>
                    </text:list-item>
                    <text:list-item>
                      <text:p text:style-name="List_20_1_Content_Last">（太 20:19）且他們將交付他給那些外邦人，以致於去戲弄，並鞭打，並釘木架，且在那第三天，他將被復活。」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<text:span text:style-name="Strong_20_Emphasis">（62-63）</text:span></text:p>
      <text:list text:style-name="List_20_1" text:continue-numbering="false">
        <text:list-item>
          <text:p text:style-name="List_20_1_Content_First">（62-63）「你一直什麼都不回應⋯⋯？然而那耶穌一直默不出聲⋯⋯」</text:p>
          <text:list text:style-name="List_20_1">
            <text:list-item>
              <text:p text:style-name="List_20_1_Content">（賽53:7）他被欺壓、在受苦的時候卻不開口．〔或作他受欺壓卻自卑不開口〕他像羊羔被牽到宰殺之地、又像羊在剪毛的人手下無聲、他也是這樣不開口．</text:p>
            </text:list-item>
          </text:list>
        </text:list-item>
        <text:list-item>
          <text:p text:style-name="List_20_1_Content"><text:span text:style-name="Strong_20_Emphasis">（63）「那大祭司對他說：「我現在以（根據）那永活者的神叫你起誓，要你告訴我們⋯⋯」</text:span></text:p>
          <text:list text:style-name="List_20_1">
            <text:list-item>
              <text:p text:style-name="List_20_1_Content">或許是由於耶穌一直不回應，見證人的證詞無法確認。</text:p>
            </text:list-item>
            <text:list-item>
              <text:p text:style-name="List_20_1_Content">大祭司要求耶穌親自起誓，說出事實。</text:p>
              <text:list text:style-name="List_20_1">
                <text:list-item>
                  <text:p text:style-name="List_20_1_Content">（太 5:37）然而你們的那話語應當一直是：『是就是，不是就不是。』然而比這些更多的話，一直是出於那惡者。</text:p>
                </text:list-item>
                <text:list-item>
                  <text:p text:style-name="List_20_1_Content">——這一段是強調，不要企圖用不切實際的起誓來增加可信度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64）「那耶穌對他說：「（就是）你自己已說了。」</text:span></text:p>
          <text:list text:style-name="List_20_1">
            <text:list-item>
              <text:p text:style-name="List_20_1_Content">耶穌並沒有起誓，而是直接承認大祭司所說的話。</text:p>
            </text:list-item>
          </text:list>
        </text:list-item>
        <text:list-item>
          <text:p text:style-name="List_20_1_Content"><text:span text:style-name="Strong_20_Emphasis">（64）「但是我告訴你們，從今起，你們將會看那人子正坐在那大能者的右邊，且他在那天上的雲中來到。」</text:span></text:p>
          <text:list text:style-name="List_20_1">
            <text:list-item>
              <text:p text:style-name="List_20_1_Content">（太 16:27）因為那人子在他的那父的那榮耀，同著他的那些使者中，將要來臨，且那時他將按照各人的那作為報應各人。</text:p>
            </text:list-item>
            <text:list-item>
              <text:p text:style-name="List_20_1_Content">（太 24:30）而那時，那人子的那記號將被顯明在天上，且那時，地的萬族［支派］將捶胸痛苦，並將看見那人子在那天上的那些雲中正來臨，伴同著權能與大榮耀。</text:p>
            </text:list-item>
            <text:list-item>
              <text:p text:style-name="List_20_1_Content">（可 13:26）而那時，他們將看見那人的那兒子來臨，在雲中伴同著大能力和榮耀。</text:p>
            </text:list-item>
          </text:list>
        </text:list-item>
        <text:list-item>
          <text:p text:style-name="List_20_1_Content"><text:span text:style-name="Strong_20_Emphasis">（65）「他已褻瀆了，我們現在還有需要什麼見證人們嗎？看啊！如今你們已聽見這褻瀆話了。」</text:span></text:p>
          <text:list text:style-name="List_20_1">
            <text:list-item>
              <text:p text:style-name="List_20_1_Content">大祭司直接以「說褻瀆話」來定罪耶穌，不再需要見證人的證詞。</text:p>
            </text:list-item>
            <text:list-item>
              <text:p text:style-name="List_20_1_Content">「是那基督，那神的兒子⋯⋯人子正坐在那大能者的右邊，且他在那天上的雲中來到。」承認此身份，就成了說褻瀆話。</text:p>
              <text:list text:style-name="List_20_1">
                <text:list-item>
                  <text:p text:style-name="List_20_1_Content">這是由於大祭司認為耶穌是說謊者、假基督、假先知。因為他不信耶穌的見證。</text:p>
                </text:list-item>
                <text:list-item>
                  <text:p text:style-name="List_20_1_Content">然而，耶穌說的是事實，是真話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66）然而他們回應說：「他正是該受處死。」</text:span></text:p>
          <text:list text:style-name="List_20_1">
            <text:list-item>
              <text:p text:style-name="List_20_1_Content_Last">周遭其他人也認同大祭司的話，有相同的看法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6:16</meta:creation-date>
    <dc:creator>Generated</dc:creator>
    <dc:date>2026-09-05T08::26:16</dc:date>
    <dc:language>en-US</dc:language>
    <meta:editing-cycles>1</meta:editing-cycles>
    <meta:editing-duration>PT0S</meta:editing-duration>
    <dc:title>topic:follow_christ:20260822090000</dc:title>
  </office:meta>
</office:document-meta>
</file>