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6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808090000"/><text:bookmark-start text:name="__RefHeading___跟隨基督_系列_37_太_261-2646_主教導門徒學習什麼_24_1"/><text:bookmark-start text:name="跟隨基督_系列_37_太_261-2646_主教導門徒學習什麼_24"/>《跟隨基督》系列 37：（太 26:1-26:46）主教導門徒學習什麼？（24）<text:bookmark-end text:name="__RefHeading___跟隨基督_系列_37_太_261-2646_主教導門徒學習什麼_24_1"/><text:bookmark-end text:name="跟隨基督_系列_37_太_261-2646_主教導門徒學習什麼_24"/></text:h>
      <text:p text:style-name="Text_20_body">作者：WCM； 初稿日期：20260807； 講論日期：20260808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725090000" text:style-name="Internet_20_link" text:visited-style-name="Visited_20_Internet_20_Link">《跟隨基督》系列 36：（太 25:31-25:46）主教導門徒學習什麼？（23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　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）　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　　　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成就預言（太 26:1-27:26） <text:span text:style-name="Strong_20_Emphasis">【基督應驗】</text:span></text:p>
            </text:list-item>
          </text:list>
        </text:list-item>
        <text:list-item>
          <text:p text:style-name="List_20_1_Content_Last">下款：耶穌的受難、復活與遺命（太 27:27-28:20）</text:p>
        </text:list-item>
      </text:list>
      <text:h text:style-name="Heading_20_2" text:outline-level="2"><text:bookmark-start text:name="__RefHeading___本講次綱要_4"/><text:bookmark-start text:name="本講次綱要"/>本講次綱要<text:bookmark-end text:name="__RefHeading___本講次綱要_4"/><text:bookmark-end text:name="本講次綱要"/></text:h>
      <text:h text:style-name="Heading_20_2" text:outline-level="2"><text:bookmark-start text:name="__RefHeading___耶穌最終的職事_成就預言_太_261-2726_5"/><text:bookmark-start text:name="耶穌最終的職事_成就預言_太_261-2726"/>耶穌最終的職事：成就預言（太 26:1-27:26）<text:bookmark-end text:name="__RefHeading___耶穌最終的職事_成就預言_太_261-2726_5"/><text:bookmark-end text:name="耶穌最終的職事_成就預言_太_261-2726"/></text:h>
      <text:list text:style-name="List_20_1" text:continue-numbering="false">
        <text:list-item>
          <text:p text:style-name="List_20_1_Content_First">A、（26:1-13）節期中計殺受膏者耶穌</text:p>
          <text:list text:style-name="List_20_1">
            <text:list-item>
              <text:p text:style-name="List_20_1_Content">B、（26:14-16）猶大出賣</text:p>
              <text:list text:style-name="List_20_1">
                <text:list-item>
                  <text:p text:style-name="List_20_1_Content">C、（26:17-35）設逾越晚餐(羔羊)、預言彼得不認主</text:p>
                  <text:list text:style-name="List_20_1">
                    <text:list-item>
                      <text:p text:style-name="List_20_1_Content">D、（26:36-39）客西馬尼禱告成就父意願</text:p>
                      <text:list text:style-name="List_20_1">
                        <text:list-item>
                          <text:p text:style-name="List_20_1_Content">E、（26:40-46）勉勵門徒警醒禱告免陷試探</text:p>
                        </text:list-item>
                      </text:list>
                    </text:list-item>
                    <text:list-item>
                      <text:p text:style-name="List_20_1_Content">D’、（26:48-56）甘願被捕成就預言</text:p>
                    </text:list-item>
                  </text:list>
                </text:list-item>
                <text:list-item>
                  <text:p text:style-name="List_20_1_Content">C’、（26:57-75）羔羊受審不言語、彼得不認主</text:p>
                </text:list-item>
              </text:list>
            </text:list-item>
            <text:list-item>
              <text:p text:style-name="List_20_1_Content">B’、（27:1-10）猶大結局</text:p>
            </text:list-item>
          </text:list>
        </text:list-item>
        <text:list-item>
          <text:p text:style-name="List_20_1_Content_Last">A’、（27:11-26）節期中計放猶大王耶穌</text:p>
        </text:list-item>
      </text:list>
      <text:h text:style-name="Heading_20_2" text:outline-level="2"><text:bookmark-start text:name="__RefHeading___段落內容_6"/><text:bookmark-start text:name="段落內容"/>段落內容<text:bookmark-end text:name="__RefHeading___段落內容_6"/><text:bookmark-end text:name="段落內容"/></text:h>
      <text:h text:style-name="Heading_20_2" text:outline-level="2"><text:bookmark-start text:name="__RefHeading___a_太_261-13_節期中計殺受膏者耶穌_7"/><text:bookmark-start text:name="a_太_261-13_節期中計殺受膏者耶穌"/>A、（太 26:1-13）節期中計殺受膏者耶穌<text:bookmark-end text:name="__RefHeading___a_太_261-13_節期中計殺受膏者耶穌_7"/><text:bookmark-end text:name="a_太_261-13_節期中計殺受膏者耶穌"/></text:h>
      <text:h text:style-name="Heading_20_3" text:outline-level="3"><text:bookmark-start text:name="__RefHeading___耶穌預言_人子將被殺害_8"/><text:bookmark-start text:name="耶穌預言_人子將被殺害"/>（1-2）耶穌預言，人子將被殺害<text:bookmark-end text:name="__RefHeading___耶穌預言_人子將被殺害_8"/><text:bookmark-end text:name="耶穌預言_人子將被殺害"/></text:h>
      <text:list text:style-name="List_20_1" text:continue-numbering="false">
        <text:list-item>
          <text:p text:style-name="List_20_1_Content_First">此預言是對「門徒」說，並未公開。</text:p>
        </text:list-item>
        <text:list-item>
          <text:p text:style-name="List_20_1_Content">應驗時間：兩天之後，逾越節來到之時。</text:p>
        </text:list-item>
        <text:list-item>
          <text:p text:style-name="List_20_1_Content_Last">被殺害的方式：釘木架。</text:p>
        </text:list-item>
      </text:list>
      <text:h text:style-name="Heading_20_3" text:outline-level="3"><text:bookmark-start text:name="__RefHeading___猶太領袖們密謀要殺耶穌_9"/><text:bookmark-start text:name="猶太領袖們密謀要殺耶穌"/>（3-5）猶太領袖們密謀要殺耶穌<text:bookmark-end text:name="__RefHeading___猶太領袖們密謀要殺耶穌_9"/><text:bookmark-end text:name="猶太領袖們密謀要殺耶穌"/></text:h>
      <text:list text:style-name="List_20_1" text:continue-numbering="false">
        <text:list-item>
          <text:p text:style-name="List_20_1_Content_First">密謀者：祭司長們、猶太公會長老們。</text:p>
        </text:list-item>
        <text:list-item>
          <text:p text:style-name="List_20_1_Content">密謀地點：那名為該亞法的那大祭司的院子裏。</text:p>
        </text:list-item>
        <text:list-item>
          <text:p text:style-name="List_20_1_Content">使用方式：要用詭計去抓那耶穌並殺掉之。</text:p>
        </text:list-item>
        <text:list-item>
          <text:p text:style-name="List_20_1_Content">他們的顧忌：不可在那節期中，免得在那百姓中產生騷亂。</text:p>
        </text:list-item>
        <text:list-item>
          <text:p text:style-name="List_20_1_Content"><text:span text:style-name="Strong_20_Emphasis">應驗舊約經文：（詩 2 篇）</text:span></text:p>
          <text:list text:style-name="List_20_1">
            <text:list-item/>
          </text:list>
        </text:list-item>
      </text:list>
      <table:table table:style-name="Table1_Indentation_Level2">
        <table:table-column/>
        <table:table-column/>
        <table:table-column/>
        <table:table-row>
          <table:table-cell office:value-type="string" table:style-name="tablecell">
            <text:p text:style-name="tablealignleft">Psa 2:1 </text:p>
          </table:table-cell>
          <table:table-cell office:value-type="string" table:style-name="tablecell" table:number-columns-spanned="2">
            <text:p text:style-name="tablealignleft">列國為何共謀？且眾民為何低語沈思虛妄的事？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_Indentation_Level2">
        <table:table-column/>
        <table:table-column/>
        <table:table-column/>
        <table:table-row>
          <table:table-cell office:value-type="string" table:style-name="tablecell">
            <text:p text:style-name="tablealignleft">Psa 2:2 </text:p>
          </table:table-cell>
          <table:table-cell office:value-type="string" table:style-name="tablecell" table:number-columns-spanned="2">
            <text:p text:style-name="tablealignleft">地的諸王安置自己［意：持守立場］，且眾有份量者一起被立定［原意：被立定根基，喻指：緊緊地固定在一起，密謀］，抵擋雅威並祂的受膏者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_Indentation_Level2">
        <table:table-column/>
        <table:table-column/>
        <table:table-column/>
        <table:table-row>
          <table:table-cell office:value-type="string" table:style-name="tablecell">
            <text:p text:style-name="tablealignleft">Psa 2:3 </text:p>
          </table:table-cell>
          <table:table-cell office:value-type="string" table:style-name="tablecell" table:number-columns-spanned="2">
            <text:p text:style-name="tablealignleft">「我們要掙開他們的捆鎖，且從我們身上拋棄他們的繩索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<text:span text:style-name="Strong_20_Emphasis">應驗舊約經文：（賽 50 章）</text:span></text:p>
          <text:list text:style-name="List_20_1">
            <text:list-item/>
          </text:list>
        </text:list-item>
      </text:list>
      <table:table table:style-name="Table4_Indentation_Level2">
        <table:table-column/>
        <table:table-column/>
        <table:table-column/>
        <table:table-row>
          <table:table-cell office:value-type="string" table:style-name="tablecell">
            <text:p text:style-name="tablealignleft">Isa 50:4 </text:p>
          </table:table-cell>
          <table:table-cell office:value-type="string" table:style-name="tablecell" table:number-columns-spanned="2">
            <text:p text:style-name="tablealignleft">主雅威賜我受教者的舌頭、使我知道怎樣用言語扶助疲乏的人．主每早晨提醒、題醒我的耳朵、使我能聽、像受教者一樣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5_Indentation_Level2">
        <table:table-column/>
        <table:table-column/>
        <table:table-column/>
        <table:table-row>
          <table:table-cell office:value-type="string" table:style-name="tablecell">
            <text:p text:style-name="tablealignleft">Isa 50:5 </text:p>
          </table:table-cell>
          <table:table-cell office:value-type="string" table:style-name="tablecell" table:number-columns-spanned="2">
            <text:p text:style-name="tablealignleft">主雅威開通我的耳朵、我並沒有違背、也沒有退後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6_Indentation_Level2">
        <table:table-column/>
        <table:table-column/>
        <table:table-column/>
        <table:table-row>
          <table:table-cell office:value-type="string" table:style-name="tablecell">
            <text:p text:style-name="tablealignleft">Isa 50:6 </text:p>
          </table:table-cell>
          <table:table-cell office:value-type="string" table:style-name="tablecell" table:number-columns-spanned="2">
            <text:p text:style-name="tablealignleft">人打我的背、我任他打．人拔我腮頰的鬍鬚、我由他拔．人辱我吐我、我並不掩面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7_Indentation_Level2">
        <table:table-column/>
        <table:table-column/>
        <table:table-column/>
        <table:table-row>
          <table:table-cell office:value-type="string" table:style-name="tablecell">
            <text:p text:style-name="tablealignleft">Isa 50:7 </text:p>
          </table:table-cell>
          <table:table-cell office:value-type="string" table:style-name="tablecell" table:number-columns-spanned="2">
            <text:p text:style-name="tablealignleft">主雅威必幫助我、所以我不抱愧．我硬著臉面好像堅石、我也知道我必不至蒙羞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<text:span text:style-name="Strong_20_Emphasis">應驗舊約經文：（賽 53 章）</text:span></text:p>
          <text:list text:style-name="List_20_1">
            <text:list-item/>
          </text:list>
        </text:list-item>
      </text:list>
      <table:table table:style-name="Table8_Indentation_Level2">
        <table:table-column/>
        <table:table-column/>
        <table:table-column/>
        <table:table-row>
          <table:table-cell office:value-type="string" table:style-name="tablecell">
            <text:p text:style-name="tablealignleft">Isa 53:3 </text:p>
          </table:table-cell>
          <table:table-cell office:value-type="string" table:style-name="tablecell" table:number-columns-spanned="2">
            <text:p text:style-name="tablealignleft">他被藐視、被人厭棄、多受痛苦、常經憂患。他被藐視、好像被人掩面不看的一樣．我們也不尊重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9_Indentation_Level2">
        <table:table-column/>
        <table:table-column/>
        <table:table-column/>
        <table:table-row>
          <table:table-cell office:value-type="string" table:style-name="tablecell">
            <text:p text:style-name="tablealignleft">Isa 53:4 </text:p>
          </table:table-cell>
          <table:table-cell office:value-type="string" table:style-name="tablecell">
            <text:p text:style-name="tablealignleft">他誠然擔當我們的憂患、背負我們的痛苦．我們卻以為他受責罰、被　神擊打苦待了。</text:p>
          </table:table-cell>
          <table:table-cell office:value-type="string" table:style-name="tablecell">
            <text:p text:style-name="tablealignleft">［註賽53:4 （太 8:17）引用之。］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10_Indentation_Level2">
        <table:table-column/>
        <table:table-column/>
        <table:table-column/>
        <table:table-row>
          <table:table-cell office:value-type="string" table:style-name="tablecell">
            <text:p text:style-name="tablealignleft">Isa 53:5 </text:p>
          </table:table-cell>
          <table:table-cell office:value-type="string" table:style-name="tablecell" table:number-columns-spanned="2">
            <text:p text:style-name="tablealignleft">那知他為我們的過犯受害、為我們的罪孽壓傷．因他受的刑罰我們得平安．因他受的鞭傷我們得醫治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  <text:h text:style-name="Heading_20_3" text:outline-level="3"><text:bookmark-start text:name="__RefHeading___女人用貴重香膏膏抹主_為了安葬主而作_10"/><text:bookmark-start text:name="女人用貴重香膏膏抹主_為了安葬主而作"/>（6-13）女人用貴重香膏膏抹主，為了安葬主而作<text:bookmark-end text:name="__RefHeading___女人用貴重香膏膏抹主_為了安葬主而作_10"/><text:bookmark-end text:name="女人用貴重香膏膏抹主_為了安葬主而作"/></text:h>
      <text:list text:style-name="List_20_1" text:continue-numbering="false">
        <text:list-item>
          <text:p text:style-name="List_20_1_Content_First"><text:span text:style-name="Strong_20_Emphasis">平行經文</text:span></text:p>
          <text:list text:style-name="List_20_1">
            <text:list-item>
              <text:p text:style-name="List_20_1_Content"><text:span text:style-name="Strong_20_Emphasis">（太 26:6-13）</text:span>：記載耶穌在伯大尼長大麻瘋的西門家裡，女人拿極貴的香膏澆在耶穌頭上，耶穌稱讚這是一件美事。</text:p>
            </text:list-item>
            <text:list-item>
              <text:p text:style-name="List_20_1_Content"><text:span text:style-name="Strong_20_Emphasis">（可 14:3-9）</text:span>：平行記載西門家中的筵席，提到香膏價值三十多兩銀子，以及耶穌為這女人做的事作記念的預言。</text:p>
            </text:list-item>
            <text:list-item>
              <text:p text:style-name="List_20_1_Content"><text:span text:style-name="Strong_20_Emphasis">（約 12:1-6）</text:span>：雖然未直接提西門的名字，但提到逾越節前六天耶穌來到伯大尼（拉撒路復活的地方），馬大伺候，拉撒路同坐席，馬利亞用真哪噠香膏抹耶穌的腳，背景與西門家相呼應。</text:p>
            </text:list-item>
          </text:list>
        </text:list-item>
        <text:list-item>
          <text:p text:style-name="List_20_1_Content"><text:span text:style-name="Strong_20_Emphasis">「伯大尼」的地理位置</text:span></text:p>
          <text:list text:style-name="List_20_1">
            <text:list-item>
              <text:p text:style-name="List_20_1_Content"><text:span text:style-name="Strong_20_Emphasis">位置</text:span>：位於以色列猶太境內、<text:span text:style-name="Strong_20_Emphasis">橄欖山東南麓</text:span>，在通往耶利哥的路上。</text:p>
            </text:list-item>
            <text:list-item>
              <text:p text:style-name="List_20_1_Content"><text:span text:style-name="Strong_20_Emphasis">距離</text:span>：距離耶路撒冷東南東約 2 至 3 公里。</text:p>
            </text:list-item>
            <text:list-item>
              <text:p text:style-name="List_20_1_Content">耶穌守節時在此地住宿。由於每當節期，耶路撒冷接待旅客數量有限，故由外地前來守節者多會選擇出城，到附近城鎮住宿。</text:p>
            </text:list-item>
          </text:list>
        </text:list-item>
        <text:list-item>
          <text:p text:style-name="List_20_1_Content"><text:span text:style-name="Strong_20_Emphasis">「長大麻瘋的西門」</text:span></text:p>
          <text:list text:style-name="List_20_1">
            <text:list-item>
              <text:p text:style-name="List_20_1_Content">推測他曾患大麻瘋但可能已得耶穌醫治或潔淨，故在伯大尼開放自己的家接待耶穌與門徒。</text:p>
            </text:list-item>
          </text:list>
        </text:list-item>
        <text:list-item>
          <text:p text:style-name="List_20_1_Content"><text:span text:style-name="Strong_20_Emphasis">門徒反應</text:span></text:p>
          <text:list text:style-name="List_20_1">
            <text:list-item>
              <text:p text:style-name="List_20_1_Content">眾門徒為此惱怒，認為是浪費金錢、可變賣錢財賙濟窮人。</text:p>
            </text:list-item>
          </text:list>
        </text:list-item>
        <text:list-item>
          <text:p text:style-name="List_20_1_Content"><text:span text:style-name="Strong_20_Emphasis">「香膏的價值」</text:span></text:p>
          <text:list text:style-name="List_20_1">
            <text:list-item>
              <text:p text:style-name="List_20_1_Content">哪噠香膏是一種頂級的、昂貴的芬芳油膏，是從一種名叫「哪噠」的植物根莖中提煉出來的。「哪噠」的學名是「甘松」或「甘松香」（NARDOSTACHYS JATAMENSI），是多年生草本植物，其根部茁壯，有清新的香味，多出產於印度或波斯，現生長於北印度喜馬拉雅山山麓地帶，因此十分珍貴。</text:p>
            </text:list-item>
            <text:list-item>
              <text:p text:style-name="List_20_1_Content">盛裝哪噠香膏的容器是「石膏瓶、玉瓶」，通常是「雪花石膏」的材質。這是一種長頸的瓶子，一般底部是圓球形，在瓶底留有個小洞，方便注入香膏，注滿後將該小洞封妥出售。瓶頸上並沒有口子和蓋子，是做密封處理的，因此，使用香膏時就必須把瓶頸打破。這也就是聖經中所說的「耶穌在伯大尼長大麻風的西門家裏坐席的時候，有一個女人拿着一玉瓶至貴的真哪噠香膏來，打破玉瓶，把膏澆在耶穌的頭上。」（可 14:3）。</text:p>
            </text:list-item>
            <text:list-item>
              <text:p text:style-name="List_20_1_Content">根據（可 14:5）值 300 羅馬幣 Denarius（得拿利），相當於普通人 300 天工資。可換算為 75 Argurion 塊錢。</text:p>
            </text:list-item>
            <text:list-item>
              <text:p text:style-name="List_20_1_Content">下文（太 26:15）加略人猶大出賣主耶穌的代價是 30 Argurion 塊錢。</text:p>
            </text:list-item>
          </text:list>
        </text:list-item>
        <text:list-item>
          <text:p text:style-name="List_20_1_Content"><text:span text:style-name="Strong_20_Emphasis">「真哪噠香膏」的用途</text:span></text:p>
          <text:list text:style-name="List_20_1">
            <text:list-item>
              <text:p text:style-name="List_20_1_Content"><text:span text:style-name="Strong_20_Emphasis">新婚之夜</text:span>：猶太女子會長年儲蓄買一瓶真哪噠香膏，在新婚夜晚打開或打破，用來膏抹新郎的頭，表達一生最深的敬愛。</text:p>
            </text:list-item>
            <text:list-item>
              <text:p text:style-name="List_20_1_Content"><text:span text:style-name="Strong_20_Emphasis">接待貴賓</text:span>：君王或貴族在盛大宴席中，用來膏抹尊貴客人的頭，表示崇高敬意。</text:p>
            </text:list-item>
            <text:list-item>
              <text:p text:style-name="List_20_1_Content"><text:span text:style-name="Strong_20_Emphasis">安葬逝者</text:span>：用於塗抹遺體，其濃郁香氣能有效遮蓋高溫下遺體散發的異味，並作為防腐與哀悼的程序。</text:p>
            </text:list-item>
          </text:list>
        </text:list-item>
        <text:list-item>
          <text:p text:style-name="List_20_1_Content"><text:span text:style-name="Strong_20_Emphasis">她對我作了一件美事，這事成為「她的紀念」</text:span></text:p>
          <text:list text:style-name="List_20_1">
            <text:list-item>
              <text:p text:style-name="List_20_1_Content">（11）因為你們一直時常有那些窮人同著你們，然而你們不一直時常有我。</text:p>
            </text:list-item>
            <text:list-item>
              <text:p text:style-name="List_20_1_Content_Last">（12）因為她倒這一香膏在我的這身體上，是為了那安葬我的事而作的。</text:p>
            </text:list-item>
          </text:list>
        </text:list-item>
      </text:list>
      <text:h text:style-name="Heading_20_2" text:outline-level="2"><text:bookmark-start text:name="__RefHeading___b_太_2614-16_猶大出賣_11"/><text:bookmark-start text:name="b_太_2614-16_猶大出賣"/>B、（太 26:14-16）猶大出賣<text:bookmark-end text:name="__RefHeading___b_太_2614-16_猶大出賣_11"/><text:bookmark-end text:name="b_太_2614-16_猶大出賣"/></text:h>
      <text:list text:style-name="List_20_1" text:continue-numbering="false">
        <text:list-item>
          <text:p text:style-name="List_20_1_Content_First">十二門徒之一的加略人猶大，前去那祭司長那裏，商定出賣耶穌。</text:p>
        </text:list-item>
        <text:list-item>
          <text:p text:style-name="List_20_1_Content_Last">（太 26:15）加略人猶大出賣主耶穌的代價是 30 Argurion 塊錢。</text:p>
        </text:list-item>
      </text:list>
      <text:h text:style-name="Heading_20_2" text:outline-level="2"><text:bookmark-start text:name="__RefHeading___c_太_2617-35_設逾越晚餐_羔羊_預言彼得不認主_12"/><text:bookmark-start text:name="c_太_2617-35_設逾越晚餐_羔羊_預言彼得不認主"/>C、（太 26:17-35）設逾越晚餐（羔羊）、預言彼得不認主<text:bookmark-end text:name="__RefHeading___c_太_2617-35_設逾越晚餐_羔羊_預言彼得不認主_12"/><text:bookmark-end text:name="c_太_2617-35_設逾越晚餐_羔羊_預言彼得不認主"/></text:h>
      <text:list text:style-name="List_20_1" text:continue-numbering="false">
        <text:list-item>
          <text:p text:style-name="List_20_1_Content_First">本段是逾越晚餐的詳情介紹。</text:p>
        </text:list-item>
        <text:list-item>
          <text:p text:style-name="List_20_1_Content"><text:span text:style-name="Strong_20_Emphasis">（17-19）預備逾越晚餐。在城裏是指在耶路撒冷城中。</text:span></text:p>
          <text:list text:style-name="List_20_1">
            <text:list-item>
              <text:p text:style-name="List_20_1_Content">耶穌指示門徒如何預備，一切均按耶穌所說的成就，有人為他們提供場所。</text:p>
            </text:list-item>
          </text:list>
        </text:list-item>
        <text:list-item>
          <text:p text:style-name="List_20_1_Content"><text:span text:style-name="Strong_20_Emphasis">（20-25）耶穌預言其中一位要賣他。</text:span></text:p>
          <text:list text:style-name="List_20_1">
            <text:list-item>
              <text:p text:style-name="List_20_1_Content">（22）他們開始極其受困擾〔苦惱〕著，，一個一個地對他說：「絕不是我吧？主啊！」</text:p>
            </text:list-item>
            <text:list-item>
              <text:p text:style-name="List_20_1_Content"><text:span text:style-name="Strong_20_Emphasis">如何看出要賣主的人？</text:span></text:p>
              <text:list text:style-name="List_20_1">
                <text:list-item>
                  <text:p text:style-name="List_20_1_Content">（23）「那同我蘸那手在這盤子裏的人」</text:p>
                </text:list-item>
              </text:list>
            </text:list-item>
            <text:list-item>
              <text:p text:style-name="List_20_1_Content"><text:span text:style-name="Strong_20_Emphasis">耶穌親口對猶大證實</text:span></text:p>
              <text:list text:style-name="List_20_1">
                <text:list-item>
                  <text:p text:style-name="List_20_1_Content">（25）然而猶大，那持續交出他者，回應他說：「絕不是我吧？拉比！」他對他說：「（就是）你自己已說了。」</text:p>
                </text:list-item>
                <text:list-item>
                  <text:p text:style-name="List_20_1_Content">耶穌如此說的目的，我認為是提醒他，希望他抓住最後悔改的機會，能迷途知返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26-29）擘餅喝杯、主捨命立新約。</text:span></text:p>
          <text:list text:style-name="List_20_1">
            <text:list-item>
              <text:p text:style-name="List_20_1_Content">（26）那耶穌拿著一個餅，並祝謝後，就擘開，並給那些門徒後，說：「你們當要拿，當要吃；這個正是我的那身體。</text:p>
            </text:list-item>
            <text:list-item>
              <text:p text:style-name="List_20_1_Content">（27）且拿著一個杯，且祝謝後，就給了他們，說著：「你們都當要從它之中喝。（28）因為這個正是我那誓約的血，那為許多人被流出來緣故的，為要達到眾罪的赦免。</text:p>
              <text:list text:style-name="List_20_1">
                <text:list-item>
                  <text:p text:style-name="List_20_1_Content"><text:span text:style-name="Strong_20_Emphasis">「目的」：為要達到眾罪的赦免</text:span></text:p>
                </text:list-item>
              </text:list>
            </text:list-item>
            <text:list-item>
              <text:p text:style-name="List_20_1_Content">（29）然而我告訴你們，現在，我決不喝出自那葡萄樹的這一產物，直等到那一日子，當在我那父的那國度裏，我可以同你們持續喝新的它。」</text:p>
            </text:list-item>
            <text:list-item>
              <text:p text:style-name="List_20_1_Content"><text:span text:style-name="Strong_20_Emphasis">參閱（林前 11 章）</text:span></text:p>
              <text:list text:style-name="List_20_1">
                <text:list-item/>
              </text:list>
            </text:list-item>
          </text:list>
        </text:list-item>
      </text:list>
      <table:table table:style-name="Table11_Indentation_Level3">
        <table:table-column/>
        <table:table-column/>
        <table:table-column/>
        <table:table-row>
          <table:table-cell office:value-type="string" table:style-name="tablecell">
            <text:p text:style-name="tablealignleft">1Co 11:23 </text:p>
          </table:table-cell>
          <table:table-cell office:value-type="string" table:style-name="tablecell" table:number-columns-spanned="2">
            <text:p text:style-name="tablealignleft">因為我曾從那主領受，即又曾傳遞給你們，就是那主耶穌在那被傳遞交付的一夜，拿起麵餅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2_Indentation_Level3">
        <table:table-column/>
        <table:table-column/>
        <table:table-column/>
        <table:table-row>
          <table:table-cell office:value-type="string" table:style-name="tablecell">
            <text:p text:style-name="tablealignleft">1Co 11:24 </text:p>
          </table:table-cell>
          <table:table-cell office:value-type="string" table:style-name="tablecell" table:number-columns-spanned="2">
            <text:p text:style-name="tablealignleft">且感謝後擘開了，且說：「這個正是我的那身體，即那為著你們的。你們應當持續這樣行，成為我的記念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3_Indentation_Level3">
        <table:table-column/>
        <table:table-column/>
        <table:table-column/>
        <table:table-row>
          <table:table-cell office:value-type="string" table:style-name="tablecell">
            <text:p text:style-name="tablealignleft">1Co 11:25 </text:p>
          </table:table-cell>
          <table:table-cell office:value-type="string" table:style-name="tablecell" table:number-columns-spanned="2">
            <text:p text:style-name="tablealignleft">照樣在那用餐以後也（拿）那杯，說著：「這個杯正是那新約，在我的那血（設立）的。每一次你們喝，就應當持續這樣行，成為我的記念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  <text:list-item>
          <text:p text:style-name="List_20_1_Content_First"><text:span text:style-name="Strong_20_Emphasis">（30-35）前往橄欖山，預言彼得三次不認主。</text:span></text:p>
          <text:list text:style-name="List_20_1">
            <text:list-item>
              <text:p text:style-name="List_20_1_Content">（35）那彼得對他說：「即若我一直必須同你去死，我將決不會否認你。」那些眾門徒也都同樣地說了。</text:p>
            </text:list-item>
            <text:list-item>
              <text:p text:style-name="List_20_1_Content_Last"><text:span text:style-name="Strong_20_Emphasis">彼得和眾門徒，都願意同主去死，下文（41）主耶穌明說他們是「一方面那靈是熱衷的，另一方面那肉是軟弱的。」</text:span></text:p>
            </text:list-item>
          </text:list>
        </text:list-item>
      </text:list>
      <text:h text:style-name="Heading_20_2" text:outline-level="2"><text:bookmark-start text:name="__RefHeading___d_太_2636-39_客西馬尼禱告成就父意願_13"/><text:bookmark-start text:name="d_太_2636-39_客西馬尼禱告成就父意願"/>D、（太 26:36-39）客西馬尼禱告成就父意願<text:bookmark-end text:name="__RefHeading___d_太_2636-39_客西馬尼禱告成就父意願_13"/><text:bookmark-end text:name="d_太_2636-39_客西馬尼禱告成就父意願"/></text:h>
      <text:list text:style-name="List_20_1" text:continue-numbering="false">
        <text:list-item>
          <text:p text:style-name="List_20_1_Content_First">來到客西馬尼園，從十二門徒中又帶其中三位，前往禱告處。</text:p>
        </text:list-item>
        <text:list-item>
          <text:p text:style-name="List_20_1_Content"><text:span text:style-name="Strong_20_Emphasis">耶穌當時的心情</text:span></text:p>
          <text:list text:style-name="List_20_1">
            <text:list-item>
              <text:p text:style-name="List_20_1_Content">（37）一直受困擾［苦惱］且一直難過。</text:p>
            </text:list-item>
            <text:list-item>
              <text:p text:style-name="List_20_1_Content">（38）我的那心一直是極其苦惱到死。</text:p>
            </text:list-item>
          </text:list>
        </text:list-item>
        <text:list-item>
          <text:p text:style-name="List_20_1_Content"><text:span text:style-name="Strong_20_Emphasis">耶穌第一次禱告，求能免去此苦難</text:span></text:p>
          <text:list text:style-name="List_20_1">
            <text:list-item>
              <text:p text:style-name="List_20_1_Content_Last">（39）「我的父啊！倘若是能夠的，願讓這個杯從我身上離去，但是別照我一直願意的，反而是照你一直願意的。」</text:p>
            </text:list-item>
          </text:list>
        </text:list-item>
      </text:list>
      <text:h text:style-name="Heading_20_2" text:outline-level="2"><text:bookmark-start text:name="__RefHeading___e_太_2640-46_勉勵門徒警醒禱告免陷試探_14"/><text:bookmark-start text:name="e_太_2640-46_勉勵門徒警醒禱告免陷試探"/>E、（太 26:40-46）勉勵門徒警醒禱告免陷試探<text:bookmark-end text:name="__RefHeading___e_太_2640-46_勉勵門徒警醒禱告免陷試探_14"/><text:bookmark-end text:name="e_太_2640-46_勉勵門徒警醒禱告免陷試探"/></text:h>
      <text:list text:style-name="List_20_1" text:continue-numbering="false">
        <text:list-item>
          <text:p text:style-name="List_20_1_Content_First"><text:span text:style-name="Strong_20_Emphasis">見門徒睡著，耶穌教導「儆醒」</text:span></text:p>
          <text:list text:style-name="List_20_1">
            <text:list-item>
              <text:p text:style-name="List_20_1_Content">（40）你們這樣不曾同我變得強壯去儆醒一小時嗎？</text:p>
            </text:list-item>
            <text:list-item>
              <text:p text:style-name="List_20_1_Content">（41）你們應當持續儆醒並應當持續禱告，免得你們進入試探；一方面那靈是熱衷的，另一方面那肉是軟弱的。</text:p>
              <text:list text:style-name="List_20_1">
                <text:list-item>
                  <text:p text:style-name="List_20_1_Content">實際例子：（35）彼得和門徒都願意與主同死，但是後來彼得三次不認主，眾多門徒逃跑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關鍵重點：不儆醒禱告，就無力量勝過試探！</text:span></text:p>
        </text:list-item>
        <text:list-item>
          <text:p text:style-name="List_20_1_Content"><text:span text:style-name="Strong_20_Emphasis">耶穌第二次及第三次禱告，願意順服神的旨意</text:span></text:p>
          <text:list text:style-name="List_20_1">
            <text:list-item>
              <text:p text:style-name="List_20_1_Content">（42）「我的父啊！倘若這個一直不能夠離去，若非要我喝不可，就願你的那意願成就。」</text:p>
            </text:list-item>
          </text:list>
        </text:list-item>
        <text:list-item>
          <text:p text:style-name="List_20_1_Content"><text:span text:style-name="Strong_20_Emphasis">耶穌不是天生就會聽從，而是因苦難而學會了那順從（來 5:8）</text:span></text:p>
          <text:list text:style-name="List_20_1">
            <text:list-item/>
          </text:list>
        </text:list-item>
      </text:list>
      <table:table table:style-name="Table14_Indentation_Level2">
        <table:table-column/>
        <table:table-column/>
        <table:table-column/>
        <table:table-row>
          <table:table-cell office:value-type="string" table:style-name="tablecell">
            <text:p text:style-name="tablealignleft">Heb 5:7 </text:p>
          </table:table-cell>
          <table:table-cell office:value-type="string" table:style-name="tablecell" table:number-columns-spanned="2">
            <text:p text:style-name="tablealignleft">就是在他肉身的眾日子中，在大力的喊叫［或譯強烈的哭號］和諸多眼淚中，向那位能夠拯救他脫離死亡者，獻上眾祈求和眾懇請，而且因那敬虔蒙垂聽的那位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15_Indentation_Level2">
        <table:table-column/>
        <table:table-column/>
        <table:table-column/>
        <table:table-row>
          <table:table-cell office:value-type="string" table:style-name="tablecell">
            <text:p text:style-name="tablealignleft">Heb 5:8 </text:p>
          </table:table-cell>
          <table:table-cell office:value-type="string" table:style-name="tablecell" table:number-columns-spanned="2">
            <text:p text:style-name="tablealignleft">儘管他一直是一個兒子，從這些受苦的事上，他學會了那聽從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16_Indentation_Level2">
        <table:table-column/>
        <table:table-column/>
        <table:table-column/>
        <table:table-row>
          <table:table-cell office:value-type="string" table:style-name="tablecell">
            <text:p text:style-name="tablealignleft">Heb 5:9 </text:p>
          </table:table-cell>
          <table:table-cell office:value-type="string" table:style-name="tablecell" table:number-columns-spanned="2">
            <text:p text:style-name="tablealignleft">且當他被完全之後，他就對所有聽從他的人，成為永世的救恩之源由者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三次禱告結束後，門徒依然睡著，耶穌說：</text:p>
          <text:list text:style-name="List_20_1">
            <text:list-item>
              <text:p text:style-name="List_20_1_Content">（45）你們終是持續睡覺了，且就持續安息吧！</text:p>
            </text:list-item>
            <text:list-item>
              <text:p text:style-name="List_20_1_Content">（45）看啊！那時辰近了，且那人子正被交付於眾罪人手中。</text:p>
            </text:list-item>
            <text:list-item>
              <text:p text:style-name="List_20_1_Content_Last">（46）當要馬上被喚醒，讓我們繼續走吧！看啊！那交付我的人近了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6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6:18</meta:creation-date>
    <dc:creator>Generated</dc:creator>
    <dc:date>2026-09-05T08::26:18</dc:date>
    <dc:language>en-US</dc:language>
    <meta:editing-cycles>1</meta:editing-cycles>
    <meta:editing-duration>PT0S</meta:editing-duration>
    <dc:title>topic:follow_christ:20260808090000</dc:title>
  </office:meta>
</office:document-meta>
</file>