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621090000"/><text:bookmark-start text:name="__RefHeading___跟隨基督_系列_9_順服_的例子_續_1"/><text:bookmark-start text:name="跟隨基督_系列_9_順服_的例子_續"/>《跟隨基督》系列 9：「順服」的例子（續）<text:bookmark-end text:name="__RefHeading___跟隨基督_系列_9_順服_的例子_續_1"/><text:bookmark-end text:name="跟隨基督_系列_9_順服_的例子_續"/></text:h>
      <text:p text:style-name="Text_20_body">作者：WCM； 初稿日期：20250618； 講論日期：20250621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始祖犯罪的例子_2"/><text:bookmark-start text:name="始祖犯罪的例子"/>始祖犯罪的例子<text:bookmark-end text:name="__RefHeading___始祖犯罪的例子_2"/><text:bookmark-end text:name="始祖犯罪的例子"/></text:h>
      <text:h text:style-name="Heading_20_3" text:outline-level="3"><text:bookmark-start text:name="__RefHeading___神的命令_要增多充滿那地_要制伏地_要管轄一切活物_3"/><text:bookmark-start text:name="神的命令_要增多充滿那地_要制伏地_要管轄一切活物"/>神的命令：要增多充滿那地、要制伏地、要管轄一切活物<text:bookmark-end text:name="__RefHeading___神的命令_要增多充滿那地_要制伏地_要管轄一切活物_3"/><text:bookmark-end text:name="神的命令_要增多充滿那地_要制伏地_要管轄一切活物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:28 </text:p>
          </table:table-cell>
          <table:table-cell office:value-type="string" table:style-name="tablecell">
            <text:p text:style-name="tablealignleft">且神賜福他們，且神對他們說：「當要結實累累，且當要增多，且當要充滿那地，且當要制伏她（它），且當要管轄那海的魚，那諸天的鳥、那快速行走的那地上的所有活物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創1:28 「地」：原文為陰性。「制伏、管轄」：此處只用於地及一切的活物，但不包括女人。然而當女人先受誘犯罪，且也誘使男人犯罪之後，女人也成了要被管轄的對象，表示女人的地位被貶低了，必須被管轄（創 3:16）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:29 </text:p>
          </table:table-cell>
          <table:table-cell office:value-type="string" table:style-name="tablecell" table:number-columns-spanned="2">
            <text:p text:style-name="tablealignleft">且神說：「看啊！我賜給你們一切結種子的青草，就是在那地的一切面上的，和所有的那樹，就是結種子的樹的果子在其內的，他（它）成為食物給你們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:30 </text:p>
          </table:table-cell>
          <table:table-cell office:value-type="string" table:style-name="tablecell" table:number-columns-spanned="2">
            <text:p text:style-name="tablealignleft">而對所有那地的活物和所有那諸天的鳥類、所有快速行走在那地上的，就是活的性命在其內的，我賜所有綠色的青草作食物。」而事情就這樣發生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:16 </text:p>
          </table:table-cell>
          <table:table-cell office:value-type="string" table:style-name="tablecell" table:number-columns-spanned="2">
            <text:p text:style-name="tablealignleft">且雅威神吩咐臨到那人身上，說：「出自那園子的各種樹的，你務必要吃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2:17 </text:p>
          </table:table-cell>
          <table:table-cell office:value-type="string" table:style-name="tablecell" table:number-columns-spanned="2">
            <text:p text:style-name="tablealignleft">然而出自善惡知識樹的，你不可從它而吃，因為你從它而吃的日子時，你必定要死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1:28）</text:p>
          <text:list text:style-name="List_20_1">
            <text:list-item>
              <text:p text:style-name="List_20_1_Content">「制伏她」意指「制伏地」。「地」：原文為陰性。</text:p>
            </text:list-item>
            <text:list-item>
              <text:p text:style-name="List_20_1_Content">「管轄⋯⋯」</text:p>
            </text:list-item>
            <text:list-item>
              <text:p text:style-name="List_20_1_Content">意指「管轄陸、海、空一切生物」，但起先不包括「男人管轄女人」。</text:p>
            </text:list-item>
          </text:list>
        </text:list-item>
        <text:list-item>
          <text:p text:style-name="List_20_1_Content">（創 1:29-30）對人及所有生物，定下各自的食物規定律法。</text:p>
        </text:list-item>
        <text:list-item>
          <text:p text:style-name="List_20_1_Content_Last">（創 2:16-17）特別對人說明，不可吃「自善惡知識樹的」。</text:p>
        </text:list-item>
      </text:list>
      <text:h text:style-name="Heading_20_3" text:outline-level="3"><text:bookmark-start text:name="__RefHeading___違命_女人未管轄活物_男人聽從女人_違反食物律法_4"/><text:bookmark-start text:name="違命_女人未管轄活物_男人聽從女人_違反食物律法"/>違命：女人未管轄活物、男人聽從女人，違反食物律法<text:bookmark-end text:name="__RefHeading___違命_女人未管轄活物_男人聽從女人_違反食物律法_4"/><text:bookmark-end text:name="違命_女人未管轄活物_男人聽從女人_違反食物律法"/></text:h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 </text:p>
          </table:table-cell>
          <table:table-cell office:value-type="string" table:style-name="tablecell">
            <text:p text:style-name="tablealignleft">然而那蛇成為狡猾，過於［出自、從］那田野的一切活物中，就是雅威神製作的；而牠對那女人說：「既然神的確說［一般譯作：神豈是真的說⋯⋯？］：『出自那園子的各種樹的，你們都不可吃。』」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獨特譯文］</text:p></text:note-body></text:note><text:note text:id="ftn2" text:note-class="footnote"><text:note-citation text:label="3)">3)</text:note-citation><text:note-body><text:p text:style-name="Text_20_body">［註創3:1 一般常見譯本譯為疑問句：「神豈是真的說⋯⋯？」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2 </text:p>
          </table:table-cell>
          <table:table-cell office:value-type="string" table:style-name="tablecell" table:number-columns-spanned="2">
            <text:p text:style-name="tablealignleft">而那女人對那蛇說：「出自［從］那園子樹的果實，我們可以吃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3 </text:p>
          </table:table-cell>
          <table:table-cell office:value-type="string" table:style-name="tablecell" table:number-columns-spanned="2">
            <text:p text:style-name="tablealignleft">然而出自那棵樹的果實，就是在那園子中間的，神曾說：『出自它的，你們不可吃，且你們不可摸它，免得你們死亡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4 </text:p>
          </table:table-cell>
          <table:table-cell office:value-type="string" table:style-name="tablecell" table:number-columns-spanned="2">
            <text:p text:style-name="tablealignleft">而那蛇對那女人說：「你們必定不會死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5 </text:p>
          </table:table-cell>
          <table:table-cell office:value-type="string" table:style-name="tablecell" table:number-columns-spanned="2">
            <text:p text:style-name="tablealignleft">因為神是知道：『出自它的，在你們吃的日子，你們的雙眼就會被打開，且你們可以成為像神一樣，是知道善與惡的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6 </text:p>
          </table:table-cell>
          <table:table-cell office:value-type="string" table:style-name="tablecell" table:number-columns-spanned="2">
            <text:p text:style-name="tablealignleft">於是那女人看見：作為食物那樹是美好的；且對那雙眼它是可羨慕的，且那樹是令人喜悅的，使人有智慧；她就從它的果實中摘取，且吃了，且又給了她的男人，與她同在的，而他吃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7 </text:p>
          </table:table-cell>
          <table:table-cell office:value-type="string" table:style-name="tablecell" table:number-columns-spanned="2">
            <text:p text:style-name="tablealignleft">而他們二人的眼睛被打開了，並且知道：他們是赤裸的，於是他們縫製無花果樹的葉子，且為他們自己製作腰帶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3:6）</text:p>
          <text:list text:style-name="List_20_1">
            <text:list-item>
              <text:p text:style-name="List_20_1_Content">按神的命令，人是活物的「主人」，「蛇」是地上的活物，理當受人管轄，然而女人卻聽從蛇的話，違背神的食物禁令，以致於「僕人作王」，使地震動（箴 30:21-23）。</text:p>
            </text:list-item>
            <text:list-item>
              <text:p text:style-name="List_20_1_Content">女人不僅自己吃，更給了她的男人，男人也聽從女人，吃了禁果。</text:p>
            </text:list-item>
          </text:list>
        </text:list-item>
        <text:list-item>
          <text:p text:style-name="List_20_1_Content">「使地震動」（箴 30:21）</text:p>
          <text:list text:style-name="List_20_1">
            <text:list-item>
              <text:p text:style-name="List_20_1_Content">出處：Pro 30:21 使地震動的有三樣，連地擔不起的共有四樣</text:p>
            </text:list-item>
            <text:list-item>
              <text:p text:style-name="List_20_1_Content">Pro 3:19 耶和華以智慧立地，以聰明定天，</text:p>
            </text:list-item>
            <text:list-item>
              <text:p text:style-name="List_20_1_Content">Pro 8:29 （那智慧）為滄海定出界限，使水不越過他的命令，立定大地的根基</text:p>
            </text:list-item>
            <text:list-item>
              <text:p text:style-name="List_20_1_Content">Pro 29:4 王藉公平、使國［原文：地］堅定．索要賄賂、使國傾敗。［「國」原文：地］</text:p>
              <text:list text:style-name="List_20_1">
                <text:list-item>
                  <text:p text:style-name="List_20_1_Content_Last">參考：Pro 14:34 公義使邦國高舉．罪惡是人民的羞辱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違命的後果_受咒詛_5"/><text:bookmark-start text:name="違命的後果_受咒詛"/>違命的後果：受咒詛<text:bookmark-end text:name="__RefHeading___違命的後果_受咒詛_5"/><text:bookmark-end text:name="違命的後果_受咒詛"/></text:h>
      <text:list text:style-name="List_20_1" text:continue-numbering="false"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2 </text:p>
          </table:table-cell>
          <table:table-cell office:value-type="string" table:style-name="tablecell" table:number-columns-spanned="2">
            <text:p text:style-name="tablealignleft">而那人說：「那女人，就是祢賜給與我同在的，她親自從那樹中給我，我就吃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3 </text:p>
          </table:table-cell>
          <table:table-cell office:value-type="string" table:style-name="tablecell" table:number-columns-spanned="2">
            <text:p text:style-name="tablealignleft">而雅威神對那女人說：「妳做這個是什麼呢？」而那女人說：「那蛇誘惑我，我就吃了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4 </text:p>
          </table:table-cell>
          <table:table-cell office:value-type="string" table:style-name="tablecell">
            <text:p text:style-name="tablealignleft">而雅威神對那蛇說：「因為你做了這個，你是受咒詛的，甚於［從、出自］一切的牲畜，且甚於［從、出自］一切野地的活物［或譯：你是從一切的牲畜，且從一切野地的活物中被抽出受咒詛的］；你要用你的肚腹行走，且你要吃塵土，你一生的所有日子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創3:14 有人基於「你是受咒詛的，甚於［從、出自］一切的牲畜⋯⋯活物」而推論出「萬物也因此受咒詛，只是程度較輕」之看法，筆者認為本節論點集中在蛇身上，而非其他活物，所以理由不充份。若以（17）「地因亞當緣故是受咒詛的」為理由，才比較可能支持該看法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5 </text:p>
          </table:table-cell>
          <table:table-cell office:value-type="string" table:style-name="tablecell" table:number-columns-spanned="2">
            <text:p text:style-name="tablealignleft">且我要安置仇恨在你與那女人之間，也在你的子嗣與她的子嗣之間；他親自壓碎你頭，而你俯伏伺機而動他腳跟。［此按武加大譯本；另按LXX譯本則為：他親自看守住你頭，而你看守住他腳跟。］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6 </text:p>
          </table:table-cell>
          <table:table-cell office:value-type="string" table:style-name="tablecell">
            <text:p text:style-name="tablealignleft">祂對那女人說：「我必要加增妳的愁苦［或譯：操勞；指身心的傷痛］和妳的懷胎［LXX譯：呻吟］，且妳要在苦楚中生育眾子，且妳的戀慕朝向妳的男人［LXX譯：你的逃避處朝向你的男人；意：以你的男人為安歇處；4:7相同句子］，且他親自要管轄妳。」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創3:16 女人原先是男人的幫助者，但因女人先受誘犯罪，且也誘使男人犯罪，便成了要被男人管轄的對象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7 </text:p>
          </table:table-cell>
          <table:table-cell office:value-type="string" table:style-name="tablecell" table:number-columns-spanned="2">
            <text:p text:style-name="tablealignleft">而祂對那人說：「因為你聽從你女人的聲音，且你吃了出自那棵樹的，就是我曾吩咐你，說：你不可吃出自它的那樹，那土地因你緣故是受咒詛的，你要在愁苦［或譯：操勞］中才能吃它，你一生的所有日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8 </text:p>
          </table:table-cell>
          <table:table-cell office:value-type="string" table:style-name="tablecell" table:number-columns-spanned="2">
            <text:p text:style-name="tablealignleft">且它要發芽荊棘和蒺藜給你，且你要吃那田野的青草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9 </text:p>
          </table:table-cell>
          <table:table-cell office:value-type="string" table:style-name="tablecell" table:number-columns-spanned="2">
            <text:p text:style-name="tablealignleft">在你鼻子的汗水中你才得吃糧，直到你歸回到那土地，因為你是從它之中被取出，因你是塵土，且你要歸回塵土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3:16）</text:p>
          <text:list text:style-name="List_20_1">
            <text:list-item>
              <text:p text:style-name="List_20_1_Content">「他親自要管轄你」</text:p>
              <text:list text:style-name="List_20_1">
                <text:list-item>
                  <text:p text:style-name="List_20_1_Content">當女人先受誘犯罪，且也誘使男人犯罪之後，女人也成了要被管轄的對象，表示女人的地位被貶低了，必須被管轄（創 3:16）。</text:p>
                </text:list-item>
              </text:list>
            </text:list-item>
          </text:list>
        </text:list-item>
        <text:list-item>
          <text:p text:style-name="List_20_1_Content">（創 3:17）</text:p>
          <text:list text:style-name="List_20_1">
            <text:list-item>
              <text:p text:style-name="List_20_1_Content">「你聽從你女人的聲音，且你吃了出自那棵樹的」</text:p>
              <text:list text:style-name="List_20_1">
                <text:list-item>
                  <text:p text:style-name="List_20_1_Content">「聽從」等於「順服」。</text:p>
                </text:list-item>
                <text:list-item>
                  <text:p text:style-name="List_20_1_Content_Last">男人順服女人，卻違背了至高神的話語（命令、律法、旨意），因而犯罪！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亞伯順命_該隱違命_6"/><text:bookmark-start text:name="亞伯順命_該隱違命"/>亞伯順命、該隱違命<text:bookmark-end text:name="__RefHeading___亞伯順命_該隱違命_6"/><text:bookmark-end text:name="亞伯順命_該隱違命"/></text:h>
      <text:list text:style-name="List_20_1" text:continue-numbering="false"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1 </text:p>
          </table:table-cell>
          <table:table-cell office:value-type="string" table:style-name="tablecell">
            <text:p text:style-name="tablealignleft">而那人認識他的女人夏娃，她就懷胎，且生下該隱，而她說：「我同雅威買得一男人。」［「同雅威」按LXX譯作「透過雅威」；多數中譯作「從、藉雅威」；另有譯為「我買得一男人，就是雅威」。］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1">2)</text:note-ref></text:span><text:note text:id="ftn5" text:note-class="footnote"><text:note-citation text:label="6)">6)</text:note-citation><text:note-body><text:p text:style-name="Text_20_body">［註創4:1 「同雅威」：原文介詞’eth，應譯作「同⋯⋯」較合適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2 </text:p>
          </table:table-cell>
          <table:table-cell office:value-type="string" table:style-name="tablecell" table:number-columns-spanned="2">
            <text:p text:style-name="tablealignleft">且她再次生了他的兄弟亞伯；而亞伯他成為牧羊人，然而該隱成為服事土地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3 </text:p>
          </table:table-cell>
          <table:table-cell office:value-type="string" table:style-name="tablecell" table:number-columns-spanned="2">
            <text:p text:style-name="tablealignleft">而事情發生於諸日的結尾，而該隱帶來那土地的果實為供物歸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4 </text:p>
          </table:table-cell>
          <table:table-cell office:value-type="string" table:style-name="tablecell" table:number-columns-spanned="2">
            <text:p text:style-name="tablealignleft">而亞伯也親自帶來他羊群的眾頭生者和牠們的脂油，而雅威注目在亞伯與他的供物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5 </text:p>
          </table:table-cell>
          <table:table-cell office:value-type="string" table:style-name="tablecell" table:number-columns-spanned="2">
            <text:p text:style-name="tablealignleft">然而祂不注目在該隱與他的供物。於是對於該隱而言，他極其發怒，且他的眾臉面塌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6 </text:p>
          </table:table-cell>
          <table:table-cell office:value-type="string" table:style-name="tablecell" table:number-columns-spanned="2">
            <text:p text:style-name="tablealignleft">雅威就對該隱說：「你為何發怒？又你的眾臉面為何塌下了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7 </text:p>
          </table:table-cell>
          <table:table-cell office:value-type="string" table:style-name="tablecell" table:number-columns-spanned="2">
            <text:p text:style-name="tablealignleft">倘若你行得好，豈不是尊榮［或譯：升高；今人多譯指蒙高舉、抬頭］？然而倘若你行得不好，罪是正蹲伏著在那門口，且它的戀慕向著你［LXX譯：它以你為隱藏處所］，然而你自己要轄制它。」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</text:p>
        </text:list-item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10 </text:p>
          </table:table-cell>
          <table:table-cell office:value-type="string" table:style-name="tablecell" table:number-columns-spanned="2">
            <text:p text:style-name="tablealignleft">而祂說：「你做了什麼呢？你兄弟血的聲音（是）從那土地向我哭求著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11 </text:p>
          </table:table-cell>
          <table:table-cell office:value-type="string" table:style-name="tablecell" table:number-columns-spanned="2">
            <text:p text:style-name="tablealignleft">現在，你是受咒詛著，從那地，就是張開它的口，從你手中取得你兄弟血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4:12 </text:p>
          </table:table-cell>
          <table:table-cell office:value-type="string" table:style-name="tablecell" table:number-columns-spanned="2">
            <text:p text:style-name="tablealignleft">當你服事這地，它不再為你給出產能；你要在那地上成為漂泊流蕩的人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4:2）亞伯成為牧羊人，但此職業並不能帶給他養生的食物，而是純粹為了獻祭。</text:p>
        </text:list-item>
        <text:list-item>
          <text:p text:style-name="List_20_1_Content">（創 4:7）該隱被神提醒，要求他必須要「轄制罪」。</text:p>
        </text:list-item>
        <text:list-item>
          <text:p text:style-name="List_20_1_Content_Last">（創 4:10）亞伯的血，從那土地向神哀求。</text:p>
        </text:list-item>
      </text:list>
      <text:h text:style-name="Heading_20_3" text:outline-level="3"><text:bookmark-start text:name="__RefHeading___新約的解釋_7"/><text:bookmark-start text:name="新約的解釋"/>新約的解釋<text:bookmark-end text:name="__RefHeading___新約的解釋_7"/><text:bookmark-end text:name="新約的解釋"/></text:h>
      <text:list text:style-name="List_20_1" text:continue-numbering="false"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4 </text:p>
          </table:table-cell>
          <table:table-cell office:value-type="string" table:style-name="tablecell" table:number-columns-spanned="2">
            <text:p text:style-name="tablealignleft">因著信，亞伯獻上了比該隱更多的祭物給那神，透過這個，他得了證實是義的，那神針對他的眾禮物持續作見證，且透過它，雖死了還在講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2:24 </text:p>
          </table:table-cell>
          <table:table-cell office:value-type="string" table:style-name="tablecell">
            <text:p text:style-name="tablealignleft">和新約的中保耶穌、和比那亞伯更好的講論之灑血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來12:24 亞伯之血是為控告罪人，而耶穌基督的血乃是為義人們說話，使人可以剛強，繼續奔跑天路。］</text:p></text:note-body></text:note></text:p>
          </table:table-cell>
        </table:table-row>
      </table:table>
      <text:list text:style-name="List_20_1" text:continue-numbering="true">
        <text:list-item/>
      </text:list>
      <text:p text:style-name="Text_20_body">亞伯藉著獻祭，證明他是義人，且為他「持續作見證」。</text:p>
      <text:h text:style-name="Heading_20_2" text:outline-level="2"><text:bookmark-start text:name="__RefHeading___以諾常使自己來到神那裏三百年_8"/><text:bookmark-start text:name="以諾常使自己來到神那裏三百年"/>以諾常使自己來到神那裏三百年<text:bookmark-end text:name="__RefHeading___以諾常使自己來到神那裏三百年_8"/><text:bookmark-end text:name="以諾常使自己來到神那裏三百年"/></text:h>
      <text:list text:style-name="List_20_1" text:continue-numbering="false"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5:21 </text:p>
          </table:table-cell>
          <table:table-cell office:value-type="string" table:style-name="tablecell" table:number-columns-spanned="2">
            <text:p text:style-name="tablealignleft">而以諾活到六十五歲，且他生了瑪土撒拉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5:22 </text:p>
          </table:table-cell>
          <table:table-cell office:value-type="string" table:style-name="tablecell" table:number-columns-spanned="2">
            <text:p text:style-name="tablealignleft">而以諾在他生了瑪土撒拉之後，常使自己來到那神那裏［或譯：常使自己與那神同行］三百年，且他生育了兒子們與女兒們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5:23 </text:p>
          </table:table-cell>
          <table:table-cell office:value-type="string" table:style-name="tablecell" table:number-columns-spanned="2">
            <text:p text:style-name="tablealignleft">而以諾一切的日子有三百六十五年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5:24 </text:p>
          </table:table-cell>
          <table:table-cell office:value-type="string" table:style-name="tablecell" table:number-columns-spanned="2">
            <text:p text:style-name="tablealignleft">且以諾常使自己來到那神那裏［或譯：常使自己與那神同行］，而他就不存在了，因為神取走他了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新約的解釋_9"/><text:bookmark-start text:name="新約的解釋1"/>新約的解釋<text:bookmark-end text:name="__RefHeading___新約的解釋_9"/><text:bookmark-end text:name="新約的解釋1"/></text:h>
      <text:list text:style-name="List_20_1" text:continue-numbering="false"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5 </text:p>
          </table:table-cell>
          <table:table-cell office:value-type="string" table:style-name="tablecell" table:number-columns-spanned="2">
            <text:p text:style-name="tablealignleft">因著信，以諾被遷移了，以致於不見死，且一直沒有被找著，由於那神遷移了他。因為在這遷移之事以前，他早已得了證實，令那神滿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6 </text:p>
          </table:table-cell>
          <table:table-cell office:value-type="string" table:style-name="tablecell" table:number-columns-spanned="2">
            <text:p text:style-name="tablealignleft">然而，沒有信就不能令神滿意。因為那上到那神前的人必須去相信：「祂一直存有，且對於持續尋找祂者，祂成為一個報償者。」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以諾被遷移了，以致於不見死</text:p>
        </text:list-item>
        <text:list-item>
          <text:p text:style-name="List_20_1_Content_Last">沒有信就不能令神滿意</text:p>
        </text:list-item>
      </text:list>
      <text:h text:style-name="Heading_20_2" text:outline-level="2"><text:bookmark-start text:name="__RefHeading___人類在地上罪惡深重_不順服神的旨意_違法犯罪_10"/><text:bookmark-start text:name="人類在地上罪惡深重_不順服神的旨意_違法犯罪"/>人類在地上罪惡深重，不順服神的旨意、違法犯罪<text:bookmark-end text:name="__RefHeading___人類在地上罪惡深重_不順服神的旨意_違法犯罪_10"/><text:bookmark-end text:name="人類在地上罪惡深重_不順服神的旨意_違法犯罪"/></text:h>
      <text:list text:style-name="List_20_1" text:continue-numbering="false"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 </text:p>
          </table:table-cell>
          <table:table-cell office:value-type="string" table:style-name="tablecell" table:number-columns-spanned="2">
            <text:p text:style-name="tablealignleft">而事情發生於，當那人（群）開始增多在那土地的面上時，而女兒們為他們被生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2 </text:p>
          </table:table-cell>
          <table:table-cell office:value-type="string" table:style-name="tablecell" table:number-columns-spanned="2">
            <text:p text:style-name="tablealignleft">且那神的眾子看見那人的女兒們：她們是美好的；且從全部當中，就是他們挑選的，他們為自己娶眾女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3 </text:p>
          </table:table-cell>
          <table:table-cell office:value-type="string" table:style-name="tablecell">
            <text:p text:style-name="tablealignleft">而雅威說：「我的靈決不在那人裏面治理直到永遠，因他是行偏走差，又屬乎肉體的，然而他的日子還有一百二十年。」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創6:3 屬乎肉體的：原文有異版，參照LXX譯作「他成為屬肉體的」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4 </text:p>
          </table:table-cell>
          <table:table-cell office:value-type="string" table:style-name="tablecell">
            <text:p text:style-name="tablealignleft">當那些日子時，那拿非林人存有在那地上，且在此之後也有，就是［或譯：當、因；LXX譯：似乎是］那神的眾子來到那人的女兒們，且她們為他們生育了；他們是那勇士，就是自古有名之人們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創6:4 拿非林人：原文音譯Nephilim，被ASV、RSV、NIV、NAS、NRS、NET、JPS等近代英譯本採取此音譯，而大多數英譯本及LXX則意譯作巨人、偉人；指某種族或國家；TWOT指其字源隱晦，有英雄、勇士之意，參（民 Num 13:33）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5 </text:p>
          </table:table-cell>
          <table:table-cell office:value-type="string" table:style-name="tablecell" table:number-columns-spanned="2">
            <text:p text:style-name="tablealignleft">而雅威看見：那人在地上罪惡深重，且他心的意念之計畫［或譯：決定；8:21同］的全部，那整日唯有罪惡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6 </text:p>
          </table:table-cell>
          <table:table-cell office:value-type="string" table:style-name="tablecell" table:number-columns-spanned="2">
            <text:p text:style-name="tablealignleft">而雅威深深嘆息，因為祂製作那人在那地上，且祂常使自己在祂心中感到悲痛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7 </text:p>
          </table:table-cell>
          <table:table-cell office:value-type="string" table:style-name="tablecell" table:number-columns-spanned="2">
            <text:p text:style-name="tablealignleft">於是雅威說：「我要抹去那人，就是我從那地面中創造的，從那人到牲畜、爬行動物、諸天的鳥類，因為我深深嘆息：我製作了他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8 </text:p>
          </table:table-cell>
          <table:table-cell office:value-type="string" table:style-name="tablecell" table:number-columns-spanned="2">
            <text:p text:style-name="tablealignleft">然而挪亞在雅威眼中找到美善［或譯：恩典；下同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8:21 </text:p>
          </table:table-cell>
          <table:table-cell office:value-type="string" table:style-name="tablecell" table:number-columns-spanned="2">
            <text:p text:style-name="tablealignleft">而雅威聞到那寧靜的馨香氣，而雅威在祂心中［或譯：對祂的心］說：「我不再一次持續地咒詛那土地，因著那人的緣故，雖然那人心的計畫從他年幼時是罪惡的；且我不再一次持續地擊打一切的活物，正如我已作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6:5）人類罪惡之描述，關鍵詞「他心的意念之計畫的全部」</text:p>
          <text:list text:style-name="List_20_1">
            <text:list-item>
              <text:p text:style-name="List_20_1_Content">參考（創 8:21）「那人心的計畫」</text:p>
            </text:list-item>
          </text:list>
        </text:list-item>
        <text:list-item>
          <text:p text:style-name="List_20_1_Content">（創 6:6）</text:p>
          <text:list text:style-name="List_20_1">
            <text:list-item>
              <text:p text:style-name="List_20_1_Content">「祂常使自己在祂心中感到悲痛」</text:p>
            </text:list-item>
            <text:list-item>
              <text:p text:style-name="List_20_1_Content_Last">從「雅威深深嘆息、祂感到悲痛」，推知「神感到懼怕」是可能的。參考「雅威的懼怕、敬畏」一詞。</text:p>
            </text:list-item>
          </text:list>
        </text:list-item>
      </text:list>
      <text:h text:style-name="Heading_20_2" text:outline-level="2"><text:bookmark-start text:name="__RefHeading___挪亞順服聽從神的旨意_11"/><text:bookmark-start text:name="挪亞順服聽從神的旨意"/>挪亞順服聽從神的旨意<text:bookmark-end text:name="__RefHeading___挪亞順服聽從神的旨意_11"/><text:bookmark-end text:name="挪亞順服聽從神的旨意"/></text:h>
      <text:list text:style-name="List_20_1" text:continue-numbering="false"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3 </text:p>
          </table:table-cell>
          <table:table-cell office:value-type="string" table:style-name="tablecell" table:number-columns-spanned="2">
            <text:p text:style-name="tablealignleft">而神對挪亞說：「所有血肉的結局（是）已來到我面前，因為那地從他們的面前充滿了暴力［或譯：那地因他們緣故充滿了暴力］；且看啊！我持續敗壞他們連同那地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4 </text:p>
          </table:table-cell>
          <table:table-cell office:value-type="string" table:style-name="tablecell" table:number-columns-spanned="2">
            <text:p text:style-name="tablealignleft">當要為你自己製作一個歌斐木的方舟，你要製作那方舟有諸艙房，且要以覆蓋物從裏到外遮蓋她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5 </text:p>
          </table:table-cell>
          <table:table-cell office:value-type="string" table:style-name="tablecell" table:number-columns-spanned="2">
            <text:p text:style-name="tablealignleft">且這個，就是你製作她的，那方舟長三百肘，她寬五十肘，她高三十肘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6 </text:p>
          </table:table-cell>
          <table:table-cell office:value-type="string" table:style-name="tablecell" table:number-columns-spanned="2">
            <text:p text:style-name="tablealignleft">你要為那方舟製作一個透光處，且你要從那頂部［原文：較上面的部份］完成她為一肘，且你要設置那方舟的門在她的旁邊，你要製作她為低層的、第二層的、第三層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7 </text:p>
          </table:table-cell>
          <table:table-cell office:value-type="string" table:style-name="tablecell" table:number-columns-spanned="2">
            <text:p text:style-name="tablealignleft">而我親自，看我啊！是帶來那洪流，即眾水在那地上，要敗壞所有血肉的，就是自那諸天之下有生命之靈在其中的，所有在那地的都要氣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8 </text:p>
          </table:table-cell>
          <table:table-cell office:value-type="string" table:style-name="tablecell" table:number-columns-spanned="2">
            <text:p text:style-name="tablealignleft">然而我要同你堅立我的約，且你要進入那方舟，你與你的兒子們、你的妻子、你兒子們的妻子，與你一同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19 </text:p>
          </table:table-cell>
          <table:table-cell office:value-type="string" table:style-name="tablecell" table:number-columns-spanned="2">
            <text:p text:style-name="tablealignleft">而從一切活物，即從所有血肉的，你要從每一樣中帶兩個進那方舟，好與你一同存活，牠們成為雄與雌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5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20 </text:p>
          </table:table-cell>
          <table:table-cell office:value-type="string" table:style-name="tablecell" table:number-columns-spanned="2">
            <text:p text:style-name="tablealignleft">從飛鳥中各從其類，從牲畜中各從其類，從那土地一切的爬行動物中各從其類，從每一樣中兩個，牠們來到你那裏好得以存活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6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21 </text:p>
          </table:table-cell>
          <table:table-cell office:value-type="string" table:style-name="tablecell" table:number-columns-spanned="2">
            <text:p text:style-name="tablealignleft">而你要為自己當從各樣食物中取來，就是它可被食用的，且要收聚到你那裏，且它成為食物給你和牠們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7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6:22 </text:p>
          </table:table-cell>
          <table:table-cell office:value-type="string" table:style-name="tablecell" table:number-columns-spanned="2">
            <text:p text:style-name="tablealignleft">於是挪亞就作了，正如一切，就是神吩咐他的，他照樣做了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ist_20_1_Content_First">（創 6:13）</text:p>
          <text:list text:style-name="List_20_1">
            <text:list-item>
              <text:p text:style-name="List_20_1_Content">「那地從他們的面前充滿了暴力」</text:p>
            </text:list-item>
            <text:list-item>
              <text:p text:style-name="List_20_1_Content">「我持續敗壞他們連同那地」</text:p>
              <text:list text:style-name="List_20_1">
                <text:list-item>
                  <text:p text:style-name="List_20_1_Content">（創 6:17）「而我親自，看我啊！是帶來那洪流，即眾水在那地上，要敗壞所有血肉的⋯⋯」</text:p>
                </text:list-item>
              </text:list>
            </text:list-item>
          </text:list>
        </text:list-item>
        <text:list-item>
          <text:p text:style-name="List_20_1_Content">（創 6:18）</text:p>
          <text:list text:style-name="List_20_1">
            <text:list-item>
              <text:p text:style-name="List_20_1_Content">「然而我要同你堅立我的約」</text:p>
            </text:list-item>
          </text:list>
        </text:list-item>
        <text:list-item>
          <text:p text:style-name="List_20_1_Content">（創 6:19）</text:p>
          <text:list text:style-name="List_20_1">
            <text:list-item>
              <text:p text:style-name="List_20_1_Content">「從一切活物，即從所有血肉的，你要從每一樣中帶兩個進那方舟，好與你一同存活⋯⋯」</text:p>
            </text:list-item>
          </text:list>
        </text:list-item>
        <text:list-item>
          <text:p text:style-name="List_20_1_Content">（創 6:22）</text:p>
          <text:list text:style-name="List_20_1">
            <text:list-item>
              <text:p text:style-name="List_20_1_Content_Last">於是挪亞就作了，正如一切，就是神吩咐他的，他照樣做了。</text:p>
            </text:list-item>
          </text:list>
        </text:list-item>
      </text:list>
      <text:h text:style-name="Heading_20_3" text:outline-level="3"><text:bookmark-start text:name="__RefHeading___新約的解釋_12"/><text:bookmark-start text:name="新約的解釋2"/>新約的解釋<text:bookmark-end text:name="__RefHeading___新約的解釋_12"/><text:bookmark-end text:name="新約的解釋2"/></text:h>
      <text:list text:style-name="List_20_1" text:continue-numbering="false">
        <text:list-item/>
      </text:list>
      <table:table table:style-name="Table5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7 </text:p>
          </table:table-cell>
          <table:table-cell office:value-type="string" table:style-name="tablecell" table:number-columns-spanned="2">
            <text:p text:style-name="tablealignleft">因著信，挪亞受諭示關乎還未看見的諸事，有了敬畏之後，就備齊了一艘方舟，達成他家庭的救恩，透過這個，他定罪了那世界，且成為那按照信的義之繼承者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亞伯蘭順服神_即使前路不明_13"/><text:bookmark-start text:name="亞伯蘭順服神_即使前路不明"/>亞伯蘭順服神，即使前路不明<text:bookmark-end text:name="__RefHeading___亞伯蘭順服神_即使前路不明_13"/><text:bookmark-end text:name="亞伯蘭順服神_即使前路不明"/></text:h>
      <text:list text:style-name="List_20_1" text:continue-numbering="false">
        <text:list-item/>
      </text:list>
      <table:table table:style-name="Table59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1:31 </text:p>
          </table:table-cell>
          <table:table-cell office:value-type="string" table:style-name="tablecell" table:number-columns-spanned="2">
            <text:p text:style-name="tablealignleft">而他拉帶亞伯蘭，他兒子，與羅得，哈蘭之子，他兒子的兒子，與撒萊，他媳婦，他兒子亞伯蘭的妻子，且他們一同從迦勒底的吾珥出來，走向迦南地；而他們來到哈蘭，且他們定居在那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0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1:32 </text:p>
          </table:table-cell>
          <table:table-cell office:value-type="string" table:style-name="tablecell" table:number-columns-spanned="2">
            <text:p text:style-name="tablealignleft">而事情發生於，他拉的諸日子是二百年又五年，而他拉死在哈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1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1 </text:p>
          </table:table-cell>
          <table:table-cell office:value-type="string" table:style-name="tablecell" table:number-columns-spanned="2">
            <text:p text:style-name="tablealignleft">而雅威對亞伯蘭說：「當要為你自己前行，離開你的地，你的出生地，並你父親的家，到那地，就是我將使你看見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2 </text:p>
          </table:table-cell>
          <table:table-cell office:value-type="string" table:style-name="tablecell" table:number-columns-spanned="2">
            <text:p text:style-name="tablealignleft">我就要製作你成為大國，且我要賜福你，且我要尊大你的名，且你當要成為一個福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3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3 </text:p>
          </table:table-cell>
          <table:table-cell office:value-type="string" table:style-name="tablecell" table:number-columns-spanned="2">
            <text:p text:style-name="tablealignleft">且我要賜福那些祝福你［或譯：向你說好話］的人，且那些鄙視［或譯：詛咒、咒罵］你的人，我要咒詛，且那地一切的家族要因［藉］你得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12:4 </text:p>
          </table:table-cell>
          <table:table-cell office:value-type="string" table:style-name="tablecell" table:number-columns-spanned="2">
            <text:p text:style-name="tablealignleft">而亞伯蘭就前行，正如雅威告訴他的，而羅得同他一起。亞伯蘭，七十五歲之子，當他從哈蘭出去時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新約經文_因著信_亞伯拉罕聽從神的話語_14"/><text:bookmark-start text:name="新約經文_因著信_亞伯拉罕聽從神的話語"/>新約經文：因著信，亞伯拉罕聽從神的話語<text:bookmark-end text:name="__RefHeading___新約經文_因著信_亞伯拉罕聽從神的話語_14"/><text:bookmark-end text:name="新約經文_因著信_亞伯拉罕聽從神的話語"/></text:h>
      <text:list text:style-name="List_20_1" text:continue-numbering="false">
        <text:list-item/>
      </text:list>
      <table:table table:style-name="Table6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8 </text:p>
          </table:table-cell>
          <table:table-cell office:value-type="string" table:style-name="tablecell" table:number-columns-spanned="2">
            <text:p text:style-name="tablealignleft">因著信，亞伯拉罕蒙召時聽從，出去到他將要領受為產業的地方，且他不熟識所要前往那裏時就出去了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<text:span text:style-name="Strong_20_Emphasis">要點</text:span></text:p>
      <text:list text:style-name="List_20_1" text:continue-numbering="false">
        <text:list-item>
          <text:p text:style-name="LastListParagraph_List_20_1_Content_First">亞伯拉罕聽從神所前往之地，是他所不熟識之地，但他仍然聽從神的話語，這表現出了「信」，是「出於信的順服」。</text:p>
        </text:list-item>
      </text:list>
      <text:h text:style-name="Heading_20_2" text:outline-level="2"><text:bookmark-start text:name="__RefHeading___因著信而順服_至死不渝_15"/><text:bookmark-start text:name="因著信而順服_至死不渝"/>因著信而順服，至死不渝<text:bookmark-end text:name="__RefHeading___因著信而順服_至死不渝_15"/><text:bookmark-end text:name="因著信而順服_至死不渝"/></text:h>
      <text:list text:style-name="List_20_1" text:continue-numbering="false">
        <text:list-item/>
      </text:list>
      <table:table table:style-name="Table6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 </text:p>
          </table:table-cell>
          <table:table-cell office:value-type="string" table:style-name="tablecell" table:number-columns-spanned="2">
            <text:p text:style-name="tablealignleft">而信，正是諸持續被期待之事的實底〔或譯：實體，如1:3；3:14；原指沉積在底下的東西，放置下面的事物，可指支撐物、基礎，也喻指信心、信任；亦被譯為實質、實體、本質。〕，是諸持續未被看見之事實的驗證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2 </text:p>
          </table:table-cell>
          <table:table-cell office:value-type="string" table:style-name="tablecell" table:number-columns-spanned="2">
            <text:p text:style-name="tablealignleft">因為，由於這緣故，那些古人已得了證實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3 </text:p>
          </table:table-cell>
          <table:table-cell office:value-type="string" table:style-name="tablecell" table:number-columns-spanned="2">
            <text:p text:style-name="tablealignleft">因著信，我們持續理解，那諸世代藉由神的言語被安排好了，進而那被看見之物，不是從那眾被顯露之物去生發出來的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（略，已附於上文內容中）</text:p>
        </text:list-item>
        <text:list-item/>
      </text:list>
      <table:table table:style-name="Table69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9 </text:p>
          </table:table-cell>
          <table:table-cell office:value-type="string" table:style-name="tablecell" table:number-columns-spanned="2">
            <text:p text:style-name="tablealignleft">因著信，他一同跟那相同的那應許的那共同繼承者以撒和雅各，居住在帳棚裏之後，他寄居在那應許之地，如同屬於別人的地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0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0 </text:p>
          </table:table-cell>
          <table:table-cell office:value-type="string" table:style-name="tablecell" table:number-columns-spanned="2">
            <text:p text:style-name="tablealignleft">因為他先前一再期待著那有根基的那城，那神是它的設計者和建造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1 </text:p>
          </table:table-cell>
          <table:table-cell office:value-type="string" table:style-name="tablecell" table:number-columns-spanned="2">
            <text:p text:style-name="tablealignleft">因著信，同樣地不生育的撒拉自己，甚至過了生命旺盛的時期，領受能力達成後裔的撒種，因為她認為那發應許者是可信靠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2 </text:p>
          </table:table-cell>
          <table:table-cell office:value-type="string" table:style-name="tablecell" table:number-columns-spanned="2">
            <text:p text:style-name="tablealignleft">因此，甚至從這一位，尤其是一位已死的人，生下子女，如同那天上的眾星那樣眾多，且像那海邊的沙那樣無數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3 </text:p>
          </table:table-cell>
          <table:table-cell office:value-type="string" table:style-name="tablecell" table:number-columns-spanned="2">
            <text:p text:style-name="tablealignleft">這些人都是按著信心（原則）而死了，是當他們沒有得著那諸應許，反而從遠處看見它們，且歡喜迎接又承認：他們在那地是客旅和寄居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4 </text:p>
          </table:table-cell>
          <table:table-cell office:value-type="string" table:style-name="tablecell" table:number-columns-spanned="2">
            <text:p text:style-name="tablealignleft">因為那些說這等話的人持續表明：他們持續尋找一個父母之邦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5 </text:p>
          </table:table-cell>
          <table:table-cell office:value-type="string" table:style-name="tablecell" table:number-columns-spanned="2">
            <text:p text:style-name="tablealignleft">且假若一方面，他們先前持續想念他們曾離開的那個（父母之邦），他們持續擁有機會回去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1:16 </text:p>
          </table:table-cell>
          <table:table-cell office:value-type="string" table:style-name="tablecell" table:number-columns-spanned="2">
            <text:p text:style-name="tablealignleft">另一方面，事實上他們持續渴望一個較好的（父母之邦），這個是天上的，因此，這神被稱為他們的神，並不以他們為恥。因為祂已為他們預備一座城。</text:p>
          </table:table-cell>
          <table:covered-table-cell/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54:42</meta:creation-date>
    <dc:creator>Generated</dc:creator>
    <dc:date>2026-09-06T05::54:42</dc:date>
    <dc:language>en-US</dc:language>
    <meta:editing-cycles>1</meta:editing-cycles>
    <meta:editing-duration>PT0S</meta:editing-duration>
    <dc:title>topic:follow_christ:20250621090000</dc:title>
  </office:meta>
</office:document-meta>
</file>