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2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3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4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5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6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7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8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9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0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2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3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4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5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6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7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8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9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20_Indentation_Level3" style:family="table">
      <style:table-properties fo:margin-top="0.25cm" fo:margin-bottom="0.25cm" table:border-model="collapsing" fo:margin-left="3.25cm" table:align="left" style:width="389.76pt" style:rel-width="81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510090000"/><text:bookmark-start text:name="__RefHeading___跟隨基督_系列_6_在教導上要棄絕謊言_1"/><text:bookmark-start text:name="跟隨基督_系列_6_在教導上要棄絕謊言"/>《跟隨基督》系列 6：在教導上要棄絕謊言<text:bookmark-end text:name="__RefHeading___跟隨基督_系列_6_在教導上要棄絕謊言_1"/><text:bookmark-end text:name="跟隨基督_系列_6_在教導上要棄絕謊言"/></text:h>
      <text:p text:style-name="Text_20_body">作者：WCM； 初稿日期：20250507； 講論日期：20250510。</text:p>
      <text:h text:style-name="Heading_20_2" text:outline-level="2"><text:bookmark-start text:name="__RefHeading___耶穌的教導_假先知的特徵_觀果知樹_可行異能卻違背律法_2"/><text:bookmark-start text:name="耶穌的教導_假先知的特徵_觀果知樹_可行異能卻違背律法"/>耶穌的教導：假先知的特徵、觀果知樹、可行異能卻違背律法<text:bookmark-end text:name="__RefHeading___耶穌的教導_假先知的特徵_觀果知樹_可行異能卻違背律法_2"/><text:bookmark-end text:name="耶穌的教導_假先知的特徵_觀果知樹_可行異能卻違背律法"/></text:h>
      <text:list text:style-name="List_20_1" text:continue-numbering="false">
        <text:list-item>
          <text:p text:style-name="List_20_1_Content_First">（太 7:15-23）</text:p>
          <text:list text:style-name="List_20_1">
            <text:list-item>
              <text:p text:style-name="List_20_1_Content">《和合本》</text:p>
              <text:list text:style-name="List_20_1">
                <text:list-item>
                  <text:p text:style-name="List_20_1_Content">Mat 7:15 你們要防備假先知．他們到你們這裏來、外面披著羊皮、裏面卻是殘暴的狼。［比喻說法］［披著羊皮＝宣稱是奉主耶穌的名來的］</text:p>
                </text:list-item>
                <text:list-item>
                  <text:p text:style-name="List_20_1_Content">Mat 7:16 憑著他們的果子、就可以認出他們來。荊棘上豈能摘葡萄呢．蒺藜裏豈能摘無花果 <text:note text:id="ftn0" text:note-class="footnote"><text:note-citation text:label="1)">1)</text:note-citation><text:note-body><text:p text:style-name="Text_20_body">Mat 7:17 這樣、凡好樹都結好果子、惟獨壞樹結壞果子。 Mat 7:18 好樹不能結壞果子、壞樹不能結好果子。 Mat 7:19 凡不結好果子的樹、就砍下來、丟在火裏。 Mat 7:20 所以憑著他們的果子、就可以認出他們來。</text:p></text:note-body></text:note></text:p>
                </text:list-item>
                <text:list-item>
                  <text:p text:style-name="List_20_1_Content">Mat 7:21 凡稱呼我主阿、主阿的人、不能都進天國．惟獨<text:span text:style-name="Strong_20_Emphasis">遵行我天父旨意的人</text:span>、纔能進去。</text:p>
                </text:list-item>
                <text:list-item>
                  <text:p text:style-name="List_20_1_Content">Mat 7:22 當那日必有許多人對我說、主阿、主阿、我們不是<text:span text:style-name="Strong_20_Emphasis">奉你的名傳道、奉你的名趕鬼、奉你的名行許多異能</text:span>麼。</text:p>
                </text:list-item>
                <text:list-item>
                  <text:p text:style-name="List_20_1_Content">Mat 7:23 我就明明的告訴他們說、我從來不認識你們、你們這些作惡的人、離開我去罷。［註太7:23 <text:span text:style-name="Strong_20_Emphasis">「作惡的人」：原文「違背律法的人」。</text:span>］</text:p>
                </text:list-item>
              </text:list>
            </text:list-item>
            <text:list-item>
              <text:p text:style-name="List_20_1_Content">《雅威本》</text:p>
              <text:list text:style-name="List_20_1">
                <text:list-item/>
              </text:list>
            </text:list-item>
          </text:list>
        </text:list-item>
      </text:list>
      <table:table table:style-name="Table1_Indentation_Level3">
        <table:table-column/>
        <table:table-column/>
        <table:table-column/>
        <table:table-row>
          <table:table-cell office:value-type="string" table:style-name="tablecell">
            <text:p text:style-name="tablealignleft">Mat 7:15 </text:p>
          </table:table-cell>
          <table:table-cell office:value-type="string" table:style-name="tablecell" table:number-columns-spanned="2">
            <text:p text:style-name="tablealignleft">你們應當持續防備，遠離那些假先知；他們一直來到你們那裏，穿著羊的毛皮衣服，然而在裏面一直是殘暴狼群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2_Indentation_Level3">
        <table:table-column/>
        <table:table-column/>
        <table:table-column/>
        <table:table-row>
          <table:table-cell office:value-type="string" table:style-name="tablecell">
            <text:p text:style-name="tablealignleft">Mat 7:16 </text:p>
          </table:table-cell>
          <table:table-cell office:value-type="string" table:style-name="tablecell" table:number-columns-spanned="2">
            <text:p text:style-name="tablealignleft">從他們那些果子，你們將完全驗識他們。豈能從荊棘中搜聚〔收集〕葡萄，或從蒺藜中（搜聚〔收集〕）無花果呢？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3_Indentation_Level3">
        <table:table-column/>
        <table:table-column/>
        <table:table-column/>
        <table:table-row>
          <table:table-cell office:value-type="string" table:style-name="tablecell">
            <text:p text:style-name="tablealignleft">Mat 7:17 </text:p>
          </table:table-cell>
          <table:table-cell office:value-type="string" table:style-name="tablecell" table:number-columns-spanned="2">
            <text:p text:style-name="tablealignleft">照樣，凡是好樹一直結好果子，然而那有病的樹一直結惡的果子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4_Indentation_Level3">
        <table:table-column/>
        <table:table-column/>
        <table:table-column/>
        <table:table-row>
          <table:table-cell office:value-type="string" table:style-name="tablecell">
            <text:p text:style-name="tablealignleft">Mat 7:18 </text:p>
          </table:table-cell>
          <table:table-cell office:value-type="string" table:style-name="tablecell" table:number-columns-spanned="2">
            <text:p text:style-name="tablealignleft">好樹一直無能為力生出惡的果子，有病的樹也不能生出好果子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5_Indentation_Level3">
        <table:table-column/>
        <table:table-column/>
        <table:table-column/>
        <table:table-row>
          <table:table-cell office:value-type="string" table:style-name="tablecell">
            <text:p text:style-name="tablealignleft">Mat 7:19 </text:p>
          </table:table-cell>
          <table:table-cell office:value-type="string" table:style-name="tablecell" table:number-columns-spanned="2">
            <text:p text:style-name="tablealignleft">凡是樹不結好果子的，就被砍下來，而丟入火裏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6_Indentation_Level3">
        <table:table-column/>
        <table:table-column/>
        <table:table-column/>
        <table:table-row>
          <table:table-cell office:value-type="string" table:style-name="tablecell">
            <text:p text:style-name="tablealignleft">Mat 7:20 </text:p>
          </table:table-cell>
          <table:table-cell office:value-type="string" table:style-name="tablecell" table:number-columns-spanned="2">
            <text:p text:style-name="tablealignleft">所以，至少從他們的那些果子，你們將完全驗識他們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7_Indentation_Level3">
        <table:table-column/>
        <table:table-column/>
        <table:table-column/>
        <table:table-row>
          <table:table-cell office:value-type="string" table:style-name="tablecell">
            <text:p text:style-name="tablealignleft">Mat 7:21 </text:p>
          </table:table-cell>
          <table:table-cell office:value-type="string" table:style-name="tablecell" table:number-columns-spanned="2">
            <text:p text:style-name="tablealignleft">不是所有一直稱呼我主啊、主啊的人，都將進入那諸天之國裏，反而是<text:span text:style-name="Strong_20_Emphasis">那位持續行出在那諸天裏的我的父的那旨意者</text:span>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8_Indentation_Level3">
        <table:table-column/>
        <table:table-column/>
        <table:table-column/>
        <table:table-row>
          <table:table-cell office:value-type="string" table:style-name="tablecell">
            <text:p text:style-name="tablealignleft">Mat 7:22 </text:p>
          </table:table-cell>
          <table:table-cell office:value-type="string" table:style-name="tablecell" table:number-columns-spanned="2">
            <text:p text:style-name="tablealignleft">當那一日子時，許多人將對我說：『主啊！主啊！我們豈不是<text:span text:style-name="Strong_20_Emphasis">奉你的那名說過預言，且奉你的那名趕過諸鬼，又奉你的那名行過許多能力</text:span>嗎？』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9_Indentation_Level3">
        <table:table-column/>
        <table:table-column/>
        <table:table-column/>
        <table:table-row>
          <table:table-cell office:value-type="string" table:style-name="tablecell">
            <text:p text:style-name="tablealignleft">Mat 7:23 </text:p>
          </table:table-cell>
          <table:table-cell office:value-type="string" table:style-name="tablecell" table:number-columns-spanned="2">
            <text:p text:style-name="tablealignleft">而那時，我將必向他們公開宣告：『我從來不曾認識你們，<text:span text:style-name="Strong_20_Emphasis">這些持續行那違背律法之事的人</text:span>，當要一直遠離我。』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</text:list>
            </text:list-item>
          </text:list>
        </text:list-item>
      </text:list>
      <text:p text:style-name="Text_20_body"><text:span text:style-name="Strong_20_Emphasis">要點</text:span></text:p>
      <text:list text:style-name="List_20_1" text:continue-numbering="false">
        <text:list-item>
          <text:p text:style-name="List_20_1_Content_First">「那位持續行出在那諸天裏的我的父的那旨意者」對比於「這些持續行那違背律法之事的人」（作惡的人）。</text:p>
        </text:list-item>
        <text:list-item>
          <text:p text:style-name="List_20_1_Content">「我的父的那旨意」相當於「律法」。</text:p>
        </text:list-item>
        <text:list-item>
          <text:p text:style-name="List_20_1_Content_Last">「假先知」即「口」能說預言、能趕鬼、行異能，但卻「不遵行」律法之人。</text:p>
        </text:list-item>
      </text:list>
      <text:h text:style-name="Heading_20_2" text:outline-level="2"><text:bookmark-start text:name="__RefHeading___應當持續與鄰人講說真實話_3"/><text:bookmark-start text:name="應當持續與鄰人講說真實話"/>應當持續與鄰人講說真實話<text:bookmark-end text:name="__RefHeading___應當持續與鄰人講說真實話_3"/><text:bookmark-end text:name="應當持續與鄰人講說真實話"/></text:h>
      <text:list text:style-name="List_20_1" text:continue-numbering="false">
        <text:list-item>
          <text:p text:style-name="List_20_1_Content_First">（耶 9:4-5）</text:p>
          <text:list text:style-name="List_20_1">
            <text:list-item>
              <text:p text:style-name="List_20_1_Content">Jer 9:4 你們各人當謹防鄰舍、不可信靠弟兄．因為弟兄盡行欺騙、鄰舍都往來讒謗人。</text:p>
            </text:list-item>
            <text:list-item>
              <text:p text:style-name="List_20_1_Content">Jer 9:5 他們各人欺哄鄰舍、不說真話．他們教舌頭學習說謊．勞勞碌碌的作孽。</text:p>
            </text:list-item>
          </text:list>
        </text:list-item>
        <text:list-item>
          <text:p text:style-name="List_20_1_Content">（弗 4:25）</text:p>
          <text:list text:style-name="List_20_1">
            <text:list-item>
              <text:p text:style-name="List_20_1_Content">《和合本》</text:p>
              <text:list text:style-name="List_20_1">
                <text:list-item>
                  <text:p text:style-name="List_20_1_Content">Eph 4:25 所以你們要棄絕謊言、各人與鄰舍說實話．因為我們是互相為肢體。</text:p>
                </text:list-item>
              </text:list>
            </text:list-item>
            <text:list-item>
              <text:p text:style-name="List_20_1_Content">《雅威本》</text:p>
              <text:list text:style-name="List_20_1">
                <text:list-item/>
              </text:list>
            </text:list-item>
          </text:list>
        </text:list-item>
      </text:list>
      <table:table table:style-name="Table10_Indentation_Level3">
        <table:table-column/>
        <table:table-column/>
        <table:table-column/>
        <table:table-row>
          <table:table-cell office:value-type="string" table:style-name="tablecell">
            <text:p text:style-name="tablealignleft">Eph 4:25 </text:p>
          </table:table-cell>
          <table:table-cell office:value-type="string" table:style-name="tablecell" table:number-columns-spanned="2">
            <text:p text:style-name="tablealignleft">因此，當自己脫掉這謊言，你們各人應當持續與鄰人講說真實話，因為我們彼此是互為肢體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</text:list>
            </text:list-item>
          </text:list>
        </text:list-item>
      </text:list>
      <text:h text:style-name="Heading_20_2" text:outline-level="2"><text:bookmark-start text:name="__RefHeading___保羅教導的榜樣_持續說實話_不說謊_在信心和真實裏為外邦人的教師_4"/><text:bookmark-start text:name="保羅教導的榜樣_持續說實話_不說謊_在信心和真實裏為外邦人的教師"/>保羅教導的榜樣：持續說實話、不說謊，在信心和真實裏為外邦人的教師<text:bookmark-end text:name="__RefHeading___保羅教導的榜樣_持續說實話_不說謊_在信心和真實裏為外邦人的教師_4"/><text:bookmark-end text:name="保羅教導的榜樣_持續說實話_不說謊_在信心和真實裏為外邦人的教師"/></text:h>
      <text:list text:style-name="List_20_1" text:continue-numbering="false">
        <text:list-item>
          <text:p text:style-name="List_20_1_Content_First">（提前 2:7）</text:p>
          <text:list text:style-name="List_20_1">
            <text:list-item>
              <text:p text:style-name="List_20_1_Content">《和合本》</text:p>
              <text:list text:style-name="List_20_1">
                <text:list-item>
                  <text:p text:style-name="List_20_1_Content">1Ti 2:7 我為此奉派、作傳道的、作使徒、作外邦人的師傅、教導他們相信、學習真道。我說的是真話、並不是謊言。</text:p>
                </text:list-item>
              </text:list>
            </text:list-item>
            <text:list-item>
              <text:p text:style-name="List_20_1_Content">《雅威本》</text:p>
              <text:list text:style-name="List_20_1">
                <text:list-item/>
              </text:list>
            </text:list-item>
          </text:list>
        </text:list-item>
      </text:list>
      <table:table table:style-name="Table11_Indentation_Level3">
        <table:table-column/>
        <table:table-column/>
        <table:table-column/>
        <table:table-row>
          <table:table-cell office:value-type="string" table:style-name="tablecell">
            <text:p text:style-name="tablealignleft">1Ti 2:7 </text:p>
          </table:table-cell>
          <table:table-cell office:value-type="string" table:style-name="tablecell" table:number-columns-spanned="2">
            <text:p text:style-name="tablealignleft">為這目的，我已被指派為傳報者和使徒，我持續說實話並不說謊，在信心和真實裏為外邦人的教師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</text:list>
            </text:list-item>
          </text:list>
        </text:list-item>
      </text:list>
      <text:h text:style-name="Heading_20_2" text:outline-level="2"><text:bookmark-start text:name="__RefHeading___那位違背律法者_的特徵_各樣的大能和虛謊的諸記號和眾異象_5"/><text:bookmark-start text:name="那位違背律法者_的特徵_各樣的大能和虛謊的諸記號和眾異象"/>「那位違背律法者」的特徵：各樣的大能和虛謊的諸記號和眾異象<text:bookmark-end text:name="__RefHeading___那位違背律法者_的特徵_各樣的大能和虛謊的諸記號和眾異象_5"/><text:bookmark-end text:name="那位違背律法者_的特徵_各樣的大能和虛謊的諸記號和眾異象"/></text:h>
      <text:list text:style-name="List_20_1" text:continue-numbering="false">
        <text:list-item>
          <text:p text:style-name="List_20_1_Content_First">（帖後 2:9-12）</text:p>
          <text:list text:style-name="List_20_1">
            <text:list-item>
              <text:p text:style-name="List_20_1_Content">《和合本》《雅威本》</text:p>
              <text:list text:style-name="List_20_1">
                <text:list-item>
                  <text:p text:style-name="List_20_1_Content">2Th 2:9 這不法的人來、是照撒但的運動、行各樣的異能神蹟、和一切虛假的奇事、</text:p>
                </text:list-item>
                <text:list-item>
                  <text:p text:style-name="List_20_1_Content">2Th 2:10 並且在那沉淪的人身上、行各樣出於不義的詭詐．因他們不領受愛真理的心、使他們得救。［「愛真理的心」應改作「真理的愛」］</text:p>
                </text:list-item>
                <text:list-item>
                  <text:p text:style-name="List_20_1_Content">2Th 2:11 故此、　神就給他們一個生發錯誤的心、叫他們信從虛謊．</text:p>
                </text:list-item>
                <text:list-item>
                  <text:p text:style-name="List_20_1_Content">2Th 2:12 使一切不信真理、倒喜愛不義的人、都被定罪。</text:p>
                </text:list-item>
              </text:list>
            </text:list-item>
            <text:list-item>
              <text:p text:style-name="List_20_1_Content">《雅威本》</text:p>
              <text:list text:style-name="List_20_1">
                <text:list-item/>
              </text:list>
            </text:list-item>
          </text:list>
        </text:list-item>
      </text:list>
      <table:table table:style-name="Table12_Indentation_Level3">
        <table:table-column/>
        <table:table-column/>
        <table:table-column/>
        <table:table-row>
          <table:table-cell office:value-type="string" table:style-name="tablecell">
            <text:p text:style-name="tablealignleft">2Th 2:8 </text:p>
          </table:table-cell>
          <table:table-cell office:value-type="string" table:style-name="tablecell" table:number-columns-spanned="2">
            <text:p text:style-name="tablealignleft">而然後，那違背律法者將顯露出來，那主將必用他口中的靈除滅他，且將必在他降臨的那顯現時刻廢掉他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13_Indentation_Level3">
        <table:table-column/>
        <table:table-column/>
        <table:table-column/>
        <table:table-row>
          <table:table-cell office:value-type="string" table:style-name="tablecell">
            <text:p text:style-name="tablealignleft">2Th 2:9 </text:p>
          </table:table-cell>
          <table:table-cell office:value-type="string" table:style-name="tablecell" table:number-columns-spanned="2">
            <text:p text:style-name="tablealignleft">那位（違背律法者）的那臨在，是按照那撒但的運行動力，用各樣的大能和虛謊的諸記號和眾異象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14_Indentation_Level3">
        <table:table-column/>
        <table:table-column/>
        <table:table-column/>
        <table:table-row>
          <table:table-cell office:value-type="string" table:style-name="tablecell">
            <text:p text:style-name="tablealignleft">2Th 2:10 </text:p>
          </table:table-cell>
          <table:table-cell office:value-type="string" table:style-name="tablecell" table:number-columns-spanned="2">
            <text:p text:style-name="tablealignleft">並用各樣不義的詭詐，施於那趨向滅亡者身上；因為他們不曾接受那真實的愛〔真理之愛〕，去使他們得救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15_Indentation_Level3">
        <table:table-column/>
        <table:table-column/>
        <table:table-column/>
        <table:table-row>
          <table:table-cell office:value-type="string" table:style-name="tablecell">
            <text:p text:style-name="tablealignleft">2Th 2:11 </text:p>
          </table:table-cell>
          <table:table-cell office:value-type="string" table:style-name="tablecell" table:number-columns-spanned="2">
            <text:p text:style-name="tablealignleft">且為這緣故，那神持續打發一個錯謬的運行動力在他們身上，使他們信從了那虛謊，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16_Indentation_Level3">
        <table:table-column/>
        <table:table-column/>
        <table:table-column/>
        <table:table-row>
          <table:table-cell office:value-type="string" table:style-name="tablecell">
            <text:p text:style-name="tablealignleft">2Th 2:12 </text:p>
          </table:table-cell>
          <table:table-cell office:value-type="string" table:style-name="tablecell" table:number-columns-spanned="2">
            <text:p text:style-name="tablealignleft">為要那所有不信從那真實，反倒喜愛那不義者，能被審判（定罪）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</text:list>
            </text:list-item>
          </text:list>
        </text:list-item>
      </text:list>
      <text:h text:style-name="Heading_20_2" text:outline-level="2"><text:bookmark-start text:name="__RefHeading___那敵基督者_的特徵_一直是那說謊者_那一再否認那父和那子者_6"/><text:bookmark-start text:name="那敵基督者_的特徵_一直是那說謊者_那一再否認那父和那子者"/>「那敵基督者」的特徵：一直是那說謊者、那一再否認那父和那子者<text:bookmark-end text:name="__RefHeading___那敵基督者_的特徵_一直是那說謊者_那一再否認那父和那子者_6"/><text:bookmark-end text:name="那敵基督者_的特徵_一直是那說謊者_那一再否認那父和那子者"/></text:h>
      <text:list text:style-name="List_20_1" text:continue-numbering="false">
        <text:list-item>
          <text:p text:style-name="List_20_1_Content_First">（約壹 2:21-22）</text:p>
          <text:list text:style-name="List_20_1">
            <text:list-item>
              <text:p text:style-name="List_20_1_Content">《和合本》</text:p>
              <text:list text:style-name="List_20_1">
                <text:list-item>
                  <text:p text:style-name="List_20_1_Content">1Jo 2:21 我寫信給你們、不是因你們不知道真理、正是因你們知道、並且知道沒有虛謊是從出真理出來的。</text:p>
                </text:list-item>
                <text:list-item>
                  <text:p text:style-name="List_20_1_Content">1Jo 2:22 誰是說謊話的呢．不是那不認耶穌基督的麼．不認父與子的、這就是敵基督的。</text:p>
                </text:list-item>
              </text:list>
            </text:list-item>
            <text:list-item>
              <text:p text:style-name="List_20_1_Content">《雅威本》</text:p>
              <text:list text:style-name="List_20_1">
                <text:list-item/>
              </text:list>
            </text:list-item>
          </text:list>
        </text:list-item>
      </text:list>
      <table:table table:style-name="Table17_Indentation_Level3">
        <table:table-column/>
        <table:table-column/>
        <table:table-column/>
        <table:table-row>
          <table:table-cell office:value-type="string" table:style-name="tablecell">
            <text:p text:style-name="tablealignleft">1Jo 2:21 </text:p>
          </table:table-cell>
          <table:table-cell office:value-type="string" table:style-name="tablecell" table:number-columns-spanned="2">
            <text:p text:style-name="tablealignleft">我剛寫給你們不是因為你們早先不知道那真實，反而是因為你們早已知道它，且知道每一個虛假都一直不是屬於／出於那真實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18_Indentation_Level3">
        <table:table-column/>
        <table:table-column/>
        <table:table-column/>
        <table:table-row>
          <table:table-cell office:value-type="string" table:style-name="tablecell">
            <text:p text:style-name="tablealignleft">1Jo 2:22 </text:p>
          </table:table-cell>
          <table:table-cell office:value-type="string" table:style-name="tablecell">
            <text:p text:style-name="tablealignleft">誰一直是那說謊者，除了一再否認：「那基督不是耶穌」的那位之外；這位就是那敵基督者，就是那一再否認那父和那子者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約壹2:22 「那基督」是主詞（Subject），居主要地位，「耶穌」是補語（Complement），又稱為系動詞後的表語（predicative），居次要地位。若將「耶穌」譯為主詞，就犯了主次顛倒、本末倒置的錯誤。］</text:p></text:note-body></text:note>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</text:list>
            </text:list-item>
          </text:list>
        </text:list-item>
      </text:list>
      <text:h text:style-name="Heading_20_2" text:outline-level="2"><text:bookmark-start text:name="__RefHeading___持續不潔_行可憎和虛謊的結局_不能進新聖城_7"/><text:bookmark-start text:name="持續不潔_行可憎和虛謊的結局_不能進新聖城"/>持續不潔、行可憎和虛謊的結局：不能進新聖城<text:bookmark-end text:name="__RefHeading___持續不潔_行可憎和虛謊的結局_不能進新聖城_7"/><text:bookmark-end text:name="持續不潔_行可憎和虛謊的結局_不能進新聖城"/></text:h>
      <text:list text:style-name="List_20_1" text:continue-numbering="false">
        <text:list-item>
          <text:p text:style-name="List_20_1_Content_First">（啟 21:27）</text:p>
          <text:list text:style-name="List_20_1">
            <text:list-item>
              <text:p text:style-name="List_20_1_Content">《和合本》</text:p>
              <text:list text:style-name="List_20_1">
                <text:list-item>
                  <text:p text:style-name="List_20_1_Content">Rev 21:27 凡不潔淨的、並那行可憎與虛謊之事的、總不得進那城．只有名字寫在羔羊生命冊上的纔得進去。</text:p>
                </text:list-item>
                <text:list-item>
                  <text:p text:style-name="List_20_1_Content">Rev 22:15 城外有那些犬類、行邪術的、淫亂的、殺人的、拜偶像的、並一切喜好說謊言編造虛謊的。</text:p>
                </text:list-item>
              </text:list>
            </text:list-item>
            <text:list-item>
              <text:p text:style-name="List_20_1_Content">《雅威本》</text:p>
              <text:list text:style-name="List_20_1">
                <text:list-item/>
              </text:list>
            </text:list-item>
          </text:list>
        </text:list-item>
      </text:list>
      <table:table table:style-name="Table19_Indentation_Level3">
        <table:table-column/>
        <table:table-column/>
        <table:table-column/>
        <table:table-row>
          <table:table-cell office:value-type="string" table:style-name="tablecell">
            <text:p text:style-name="tablealignleft">Rev 21:27 </text:p>
          </table:table-cell>
          <table:table-cell office:value-type="string" table:style-name="tablecell" table:number-columns-spanned="2">
            <text:p text:style-name="tablealignleft">且各樣俗汙和持續製作可憎和虛謊的，決不可以進入她裏面，除了那些早已被寫在那羔羊的那生命冊裏的人。〔「她」：同上節。〕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20_Indentation_Level3">
        <table:table-column/>
        <table:table-column/>
        <table:table-column/>
        <table:table-row>
          <table:table-cell office:value-type="string" table:style-name="tablecell">
            <text:p text:style-name="tablealignleft">Rev 22:15 </text:p>
          </table:table-cell>
          <table:table-cell office:value-type="string" table:style-name="tablecell" table:number-columns-spanned="2">
            <text:p text:style-name="tablealignleft">外面（是）那些犬類，即那些行咒術者、淫亂者、殺人者、偶像崇拜者、和一切喜愛並實行謊言者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</text:list>
            </text:list-item>
          </text:list>
        </text:list-item>
      </text:list>
      <text:h text:style-name="Heading_20_2" text:outline-level="2"><text:bookmark-start text:name="__RefHeading___虛謊即違背律法_不能進入新聖城_8"/><text:bookmark-start text:name="虛謊即違背律法_不能進入新聖城"/>虛謊即違背律法，不能進入新聖城<text:bookmark-end text:name="__RefHeading___虛謊即違背律法_不能進入新聖城_8"/><text:bookmark-end text:name="虛謊即違背律法_不能進入新聖城"/></text:h>
      <text:p text:style-name="Text_20_body">上述經文談到不能進入新聖城的計有：</text:p>
      <text:list text:style-name="List_20_1" text:continue-numbering="false">
        <text:list-item>
          <text:p text:style-name="List_20_1_Content_First">各樣俗汙</text:p>
        </text:list-item>
        <text:list-item>
          <text:p text:style-name="List_20_1_Content">持續製作可憎和虛謊的</text:p>
        </text:list-item>
        <text:list-item>
          <text:p text:style-name="List_20_1_Content">那些犬類，</text:p>
          <text:list text:style-name="List_20_1">
            <text:list-item>
              <text:p text:style-name="List_20_1_Content">即那些行咒術者、</text:p>
            </text:list-item>
            <text:list-item>
              <text:p text:style-name="List_20_1_Content">淫亂者、</text:p>
            </text:list-item>
            <text:list-item>
              <text:p text:style-name="List_20_1_Content">殺人者、</text:p>
            </text:list-item>
            <text:list-item>
              <text:p text:style-name="List_20_1_Content">偶像崇拜者、</text:p>
            </text:list-item>
            <text:list-item>
              <text:p text:style-name="List_20_1_Content_Last">一切喜愛並實行謊言者</text:p>
            </text:list-item>
          </text:list>
        </text:list-item>
      </text:list>
      <text:p text:style-name="Text_20_body">以上這些內容，實則雅威律法所述內容。《啟示錄》所述是基於舊約律法內容，因此，不能拋棄律法書內容，否則將失去法源理論基礎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2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3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4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5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6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7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8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9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0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2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3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4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5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6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7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8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9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20_Indentation_Level3" style:family="table">
      <style:table-properties fo:margin-top="0.25cm" fo:margin-bottom="0.25cm" table:border-model="collapsing" fo:margin-left="3.25cm" table:align="left" style:width="389.76pt" style:rel-width="81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3::44:57</meta:creation-date>
    <dc:creator>Generated</dc:creator>
    <dc:date>2026-09-06T13::44:57</dc:date>
    <dc:language>en-US</dc:language>
    <meta:editing-cycles>1</meta:editing-cycles>
    <meta:editing-duration>PT0S</meta:editing-duration>
    <dc:title>topic:follow_christ:20250510090000</dc:title>
  </office:meta>
</office:document-meta>
</file>