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denominational_controversy:20240302090000"/><text:bookmark-start text:name="__RefHeading___教派之爭系列十_雅威律法的恢復_從選民歸國談起_1"/><text:bookmark-start text:name="教派之爭系列十_雅威律法的恢復_從選民歸國談起"/>教派之爭系列十：雅威律法的恢復——從選民歸國談起<text:bookmark-end text:name="__RefHeading___教派之爭系列十_雅威律法的恢復_從選民歸國談起_1"/><text:bookmark-end text:name="教派之爭系列十_雅威律法的恢復_從選民歸國談起"/></text:h>
      <text:p text:style-name="Text_20_body">講解日期：20240302；
初稿日期：20240220；
作者：林義鴻 LYH；
編修：WCM；
英文名：Denominational Controversy Series 10: The Restoration of Yahweh's Laws - From the Return of the Chosen People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p text:style-name="Text_20_body">（何 6:6-7; 申 4:7-9; 30:1-20; 拉 7:10; 10:10-12; 尼 1:7-9; 太 5:17-20; 7:22-23; 羅 2:13; 林前 11:2; 14:34; 帖後 2:3; 15）</text:p>
      <text:h text:style-name="Heading_20_2" text:outline-level="2"><text:bookmark-start text:name="__RefHeading___壹_違約被逐的史鑒_3"/><text:bookmark-start text:name="壹_違約被逐的史鑒"/>壹、違約被逐的史鑒<text:bookmark-end text:name="__RefHeading___壹_違約被逐的史鑒_3"/><text:bookmark-end text:name="壹_違約被逐的史鑒"/></text:h>
      <text:list text:style-name="List_20_1" text:continue-numbering="false">
        <text:list-item>
          <text:p text:style-name="List_20_1_Content_First">亞當違約被逐（何 6:7）</text:p>
        </text:list-item>
        <text:list-item>
          <text:p text:style-name="List_20_1_Content_Last">選民違約被逐（尼 1:7-8; 但 9:5-7）</text:p>
        </text:list-item>
      </text:list>
      <text:h text:style-name="Heading_20_2" text:outline-level="2"><text:bookmark-start text:name="__RefHeading___貳_選民歸回恢復律法_4"/><text:bookmark-start text:name="貳_選民歸回恢復律法"/>貳、選民歸回恢復律法<text:bookmark-end text:name="__RefHeading___貳_選民歸回恢復律法_4"/><text:bookmark-end text:name="貳_選民歸回恢復律法"/></text:h>
      <text:list text:style-name="List_20_1" text:continue-numbering="false">
        <text:list-item>
          <text:p text:style-name="List_20_1_Content_First">祭司以斯拉</text:p>
        </text:list-item>
        <text:list-item>
          <text:p text:style-name="List_20_1_Content_Last">省長尼希米</text:p>
        </text:list-item>
      </text:list>
      <text:h text:style-name="Heading_20_2" text:outline-level="2"><text:bookmark-start text:name="__RefHeading___參_新約律法在心_5"/><text:bookmark-start text:name="參_新約律法在心"/>參、新約律法在心<text:bookmark-end text:name="__RefHeading___參_新約律法在心_5"/><text:bookmark-end text:name="參_新約律法在心"/></text:h>
      <text:list text:style-name="List_20_1" text:continue-numbering="false">
        <text:list-item>
          <text:p text:style-name="List_20_1_Content_First">基督耶穌恢復律法（太 5:17-20; 7:22-23）</text:p>
        </text:list-item>
        <text:list-item>
          <text:p text:style-name="List_20_1_Content_Last">使徒保羅恢復律法（林前 14:34）</text:p>
        </text:list-item>
      </text:list>
      <text:h text:style-name="Heading_20_2" text:outline-level="2"><text:bookmark-start text:name="__RefHeading___肆_教會被擄_6"/><text:bookmark-start text:name="肆_教會被擄"/>肆、教會被擄<text:bookmark-end text:name="__RefHeading___肆_教會被擄_6"/><text:bookmark-end text:name="肆_教會被擄"/></text:h>
      <text:list text:style-name="List_20_1" text:continue-numbering="false">
        <text:list-item>
          <text:p text:style-name="List_20_1_Content_First">歌羅西書（西 2:8）ho sulagoogoon</text:p>
        </text:list-item>
        <text:list-item>
          <text:p text:style-name="List_20_1_Content_Last">外邦教會尼西亞信經</text:p>
        </text:list-item>
      </text:list>
      <text:h text:style-name="Heading_20_2" text:outline-level="2"><text:bookmark-start text:name="__RefHeading___伍_以色列復國的啟示_7"/><text:bookmark-start text:name="伍_以色列復國的啟示"/>伍、以色列復國的啟示<text:bookmark-end text:name="__RefHeading___伍_以色列復國的啟示_7"/><text:bookmark-end text:name="伍_以色列復國的啟示"/></text:h>
      <text:list text:style-name="List_20_1" text:continue-numbering="false">
        <text:list-item>
          <text:p text:style-name="List_20_1_Content_First">彌賽亞信徒（Messianic Jews, Messianic believers）</text:p>
        </text:list-item>
        <text:list-item>
          <text:p text:style-name="List_20_1_Content">披著羔羊外衣的假先知（太 7:15-23）</text:p>
        </text:list-item>
        <text:list-item>
          <text:p text:style-name="List_20_1_Content_Last"><text:a xlink:type="simple" xlink:href="https://cpmtw.org/?page_id=1519" text:style-name="Internet_20_link" text:visited-style-name="Visited_20_Internet_20_Link">https://cpmtw.org/?page_id=1519</text:a>（信仰與教義宣言）</text:p>
        </text:list-item>
      </text:list>
      <text:h text:style-name="Heading_20_2" text:outline-level="2"><text:bookmark-start text:name="__RefHeading___陸_恢復律法聖約的真福音_8"/><text:bookmark-start text:name="陸_恢復律法聖約的真福音"/>陸、恢復律法聖約的真福音<text:bookmark-end text:name="__RefHeading___陸_恢復律法聖約的真福音_8"/><text:bookmark-end text:name="陸_恢復律法聖約的真福音"/></text:h>
      <text:list text:style-name="List_20_1" text:continue-numbering="false">
        <text:list-item>
          <text:p text:style-name="List_20_1_Content_First">雅威聖會之《雅威聖經漢譯本》 <text:a xlink:type="simple" xlink:href="http://www.yhwhholy.org/bible/version/yhb/start" text:style-name="Internet_20_link" text:visited-style-name="Visited_20_Internet_20_Link">http://www.yhwhholy.org/bible/version/yhb/start</text:a></text:p>
        </text:list-item>
        <text:list-item>
          <text:p text:style-name="List_20_1_Content">辨別拉比傳統與使徒傳統 paradosis（林前 11:2; 帖後 2:15，3:6）</text:p>
          <text:list text:style-name="List_20_1">
            <text:list-item>
              <text:p text:style-name="List_20_1_Content_Last"><text:a xlink:type="simple" xlink:href="http://www.yhwhholy.org/bible/topic/apostolic_tradition_and_jewish_tradition/start" text:style-name="Internet_20_link" text:visited-style-name="Visited_20_Internet_20_Link">http://www.yhwhholy.org/bible/topic/apostolic_tradition_and_jewish_tradition/start</text:a></text:p>
            </text:list-item>
          </text:list>
        </text:list-item>
      </text:list>
      <text:h text:style-name="Heading_20_2" text:outline-level="2"><text:bookmark-start text:name="__RefHeading___柒_論羅馬書中的那罪_私慾與律法_9"/><text:bookmark-start text:name="柒_論羅馬書中的那罪_私慾與律法"/>柒、論羅馬書中的那罪、私慾與律法<text:bookmark-end text:name="__RefHeading___柒_論羅馬書中的那罪_私慾與律法_9"/><text:bookmark-end text:name="柒_論羅馬書中的那罪_私慾與律法"/></text:h>
      <text:list text:style-name="List_20_1" text:continue-numbering="false">
        <text:list-item>
          <text:p text:style-name="LastListParagraph_List_20_1_Content_First">羅馬書是使徒保羅論新約神的福音的代表作，是最為完整的救恩論，也是最難懂、也常被誤解的一部大頭書。前人研究發表的論述與解讀，真是汗牛充棟。</text:p>
        </text:list-item>
      </text:list>
      <text:h text:style-name="Heading_20_3" text:outline-level="3"><text:bookmark-start text:name="__RefHeading___一_那罪_10"/><text:bookmark-start text:name="一_那罪"/>一、那罪<text:bookmark-end text:name="__RefHeading___一_那罪_10"/><text:bookmark-end text:name="一_那罪"/></text:h>
      <text:list text:style-name="List_20_1" text:continue-numbering="false">
        <text:list-item>
          <text:p text:style-name="List_20_1_Content_First">那罪 hee hamartia</text:p>
        </text:list-item>
        <text:list-item>
          <text:p text:style-name="List_20_1_Content_Last">在羅馬書出現 12 次（羅 5:12, 20, 21; 6:1, 12; 7:8, 9, 11, 13ab, 17, 20）。</text:p>
        </text:list-item>
      </text:list>
      <text:h text:style-name="Heading_20_3" text:outline-level="3"><text:bookmark-start text:name="__RefHeading___二_私慾_11"/><text:bookmark-start text:name="二_私慾"/>二、私慾<text:bookmark-end text:name="__RefHeading___二_私慾_11"/><text:bookmark-end text:name="二_私慾"/></text:h>
      <text:list text:style-name="List_20_1" text:continue-numbering="false">
        <text:list-item>
          <text:p text:style-name="List_20_1_Content_First">私慾 epithumia</text:p>
        </text:list-item>
        <text:list-item>
          <text:p text:style-name="List_20_1_Content_Last">此名詞在羅馬書出現 6 次（羅 1:24; 6:12; 7:7, 8; 13:14）。動詞 epithumeoo，2 次（羅 7:7; 13:9）。</text:p>
        </text:list-item>
      </text:list>
      <text:h text:style-name="Heading_20_3" text:outline-level="3"><text:bookmark-start text:name="__RefHeading___三_律法_12"/><text:bookmark-start text:name="三_律法"/>三、律法<text:bookmark-end text:name="__RefHeading___三_律法_12"/><text:bookmark-end text:name="三_律法"/></text:h>
      <text:list text:style-name="List_20_1" text:continue-numbering="false">
        <text:list-item>
          <text:p text:style-name="List_20_1_Content_First">律法 nomos</text:p>
        </text:list-item>
        <text:list-item>
          <text:p text:style-name="List_20_1_Content">無冠詞出現 35 次（羅 2:12ab, 14bc, 23a, 25ab, 27b; 3:20ab, 21a, 27ab, 28, 31ab; 4:13, 14, 15b; 5:13ab, 20; 6:14, 15; 7:1a; 7:2a, 7b, 8, 9, 23a; 9:31, 32 《BYZ 版》「律法的諸工作」; 10:4 「律法的目標」; 13:8, 10 「那愛（是）律法的完滿」。）</text:p>
        </text:list-item>
        <text:list-item>
          <text:p text:style-name="List_20_1_Content">帶冠詞出現 37 次（2:13ab, 14a, 15, 17, 18, 20, 23b, 26, 27a; 3:19ab, 21b; 4:15a, 16; 7:1b, 2b, 3, 4, 5, 6, 7ac, 12, 14, 16, 21, 22, 23ac, 25:ab 「那神律法、那罪律法」; 8:2a 「那生命之那靈的律法」, 2b 「那罪和那死的律法」; 8:3, 4, 7; 10:5）。</text:p>
        </text:list-item>
        <text:list-item>
          <text:p text:style-name="List_20_1_Content_Last">以上共計 72 次。</text:p>
        </text:list-item>
      </text:list>
      <text:h text:style-name="Heading_20_3" text:outline-level="3"><text:bookmark-start text:name="__RefHeading___綜合出現不同屬性的律法_13"/><text:bookmark-start text:name="綜合出現不同屬性的律法"/>綜合出現不同屬性的律法<text:bookmark-end text:name="__RefHeading___綜合出現不同屬性的律法_13"/><text:bookmark-end text:name="綜合出現不同屬性的律法"/></text:h>
      <text:list text:style-name="List_20_1" text:continue-numbering="false">
        <text:list-item>
          <text:p text:style-name="List_20_1_Content_First">1、沒有律法，對他自己是律法（2:14），律法的諸工作刻在他們的諸般心裡（2:15）。</text:p>
        </text:list-item>
        <text:list-item>
          <text:p text:style-name="List_20_1_Content">2、每一肉體、出於律法的諸工作、不被稱義於祂面前，因為罪的充分知識透過律法（3:20）。我們算定了：人藉著信被稱義，在律法的諸工作以外（3:28）。在律法之外、罪是死的（7:8）；但以前，我在律法的諸工作之外是活著的，但那誡命來了，那罪又活了，而我死了（7:9）。</text:p>
        </text:list-item>
        <text:list-item>
          <text:p text:style-name="List_20_1_Content">3、透過那些諸工作的（律法）（3:27a）</text:p>
        </text:list-item>
        <text:list-item>
          <text:p text:style-name="List_20_1_Content">4、透過信心的律法（3:27b）。這樣，我們透過那律法使律法失效？決不發生此事，反而我們堅固著律法（3:31）。</text:p>
        </text:list-item>
        <text:list-item>
          <text:p text:style-name="List_20_1_Content">5、那丈夫的那律法（7:2）</text:p>
        </text:list-item>
        <text:list-item>
          <text:p text:style-name="List_20_1_Content">6、那神的那律法（7:22）</text:p>
        </text:list-item>
        <text:list-item>
          <text:p text:style-name="List_20_1_Content">7、「在我肢體中另有個律法」、和「我的心思的那律法」交戰、擄掠我附從那「在我肢體中的那罪的那律法」（7:23）；一方面，對我的心思而言，我服役於神的律法；另一方面，對那肉體而言，我服役於罪的律法（7:25）。</text:p>
        </text:list-item>
        <text:list-item>
          <text:p text:style-name="List_20_1_Content">8、那生命之那靈的律法（8:2a）</text:p>
        </text:list-item>
        <text:list-item>
          <text:p text:style-name="List_20_1_Content">9、那罪的那律法（8:2b）</text:p>
        </text:list-item>
        <text:list-item>
          <text:p text:style-name="List_20_1_Content_Last">10、和那死的那律法（8:2c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24:36</meta:creation-date>
    <dc:creator>Generated</dc:creator>
    <dc:date>2026-09-07T11::24:36</dc:date>
    <dc:language>en-US</dc:language>
    <meta:editing-cycles>1</meta:editing-cycles>
    <meta:editing-duration>PT0S</meta:editing-duration>
    <dc:title>topic:denominational_controversy:20240302090000</dc:title>
  </office:meta>
</office:document-meta>
</file>