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denominational_controversy:20240120090000"/><text:bookmark-start text:name="__RefHeading___教派之爭系列_8_神的仿效者_從完全人談起_1"/><text:bookmark-start text:name="教派之爭系列_8_神的仿效者_從完全人談起"/>教派之爭系列 8：神的仿效者——從完全人談起<text:bookmark-end text:name="__RefHeading___教派之爭系列_8_神的仿效者_從完全人談起_1"/><text:bookmark-end text:name="教派之爭系列_8_神的仿效者_從完全人談起"/></text:h>
      <text:p text:style-name="Text_20_body">講解日期：20240120；
初稿日期：20231029；
作者：林義鴻 LYH；
編修：WCM；
英文名：Denominational Controversy Series 8: God's Followers / Imitators - From the Perfect Man。</text:p>
      <text:h text:style-name="Heading_20_2" text:outline-level="2"><text:bookmark-start text:name="__RefHeading___經文_2"/><text:bookmark-start text:name="經文"/>經文<text:bookmark-end text:name="__RefHeading___經文_2"/><text:bookmark-end text:name="經文"/></text:h>
      <text:list text:style-name="List_20_1" text:continue-numbering="false">
        <text:list-item>
          <text:p text:style-name="LastListParagraph_List_20_1_Content_First">弗 5:1-2; 帖前 2:14; 太 5:48ab; 19:21; 羅 12:2; 林前 2:6; 13:10; 14:20; 弗 4:13; 腓 3:15; 西 1:28; 4:12; 來 5:14; 9:11; 雅 1:4ab, 17, 25; 3:2; 約壹 4:18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Eph 5:1     </text:p>
          </table:table-cell>
          <table:table-cell office:value-type="string" table:style-name="tablecell" table:number-columns-spanned="2">
            <text:p text:style-name="tablealignleft">所以，你們持續應當成為這神的模仿者，像親愛的孩子們。</text:p>
          </table:table-cell>
          <table:covered-table-cell/>
        </table:table-row>
        <table:table-row>
          <table:table-cell office:value-type="string" table:style-name="tablecell">
            <text:p text:style-name="tablealignleft">Eph 5:2     </text:p>
          </table:table-cell>
          <table:table-cell office:value-type="string" table:style-name="tablecell" table:number-columns-spanned="2">
            <text:p text:style-name="tablealignleft">並且應當持續在愛裏行事為人，正如基督也曾愛你們、為了你們把自己曾交付，當作貢獻和祭物獻給這神，成為芬芳的氣味。</text:p>
          </table:table-cell>
          <table:covered-table-cell/>
        </table:table-row>
        <table:table-row>
          <table:table-cell office:value-type="string" table:style-name="tablecell">
            <text:p text:style-name="tablealignleft">1Th 2:14    </text:p>
          </table:table-cell>
          <table:table-cell office:value-type="string" table:style-name="tablecell" table:number-columns-spanned="2">
            <text:p text:style-name="tablealignleft">因為你們，弟兄們！對於那些存在於猶太中、在基督耶穌裏，那神的那些教會，你們已成為效法者；因為你們也由於那些你們自己的同族人，受了那同樣的苦，正如他們也由於那些猶太人所受的一樣。</text:p>
          </table:table-cell>
          <table:covered-table-cell/>
        </table:table-row>
        <table:table-row>
          <table:table-cell office:value-type="string" table:style-name="tablecell">
            <text:p text:style-name="tablealignleft">Mat 5:48    </text:p>
          </table:table-cell>
          <table:table-cell office:value-type="string" table:style-name="tablecell" table:number-columns-spanned="2">
            <text:p text:style-name="tablealignleft">所以，你們應當持續是完全的，正如你們天上的那父一直是完全的一樣。</text:p>
          </table:table-cell>
          <table:covered-table-cell/>
        </table:table-row>
        <table:table-row>
          <table:table-cell office:value-type="string" table:style-name="tablecell">
            <text:p text:style-name="tablealignleft">Mat 19:21   </text:p>
          </table:table-cell>
          <table:table-cell office:value-type="string" table:style-name="tablecell" table:number-columns-spanned="2">
            <text:p text:style-name="tablealignleft">那耶穌對他說出自己的意見：「倘若你仍然想要去成為完全者，現在就當去吧！務必變賣那些你所擁有的一切，並當要給予窮人們，而你將擁有財寶在諸天裏，且來吧！當要一直跟從我。」</text:p>
          </table:table-cell>
          <table:covered-table-cell/>
        </table:table-row>
        <table:table-row>
          <table:table-cell office:value-type="string" table:style-name="tablecell">
            <text:p text:style-name="tablealignleft">Rom 12:2    </text:p>
          </table:table-cell>
          <table:table-cell office:value-type="string" table:style-name="tablecell" table:number-columns-spanned="2">
            <text:p text:style-name="tablealignleft">對於這世代，不要被同化，對於心思的更新要被變形，以致你們去察驗神的旨意是什麼，就是那美善和喜悅和純全的旨意。</text:p>
          </table:table-cell>
          <table:covered-table-cell/>
        </table:table-row>
        <table:table-row>
          <table:table-cell office:value-type="string" table:style-name="tablecell">
            <text:p text:style-name="tablealignleft">1Co 2:6     </text:p>
          </table:table-cell>
          <table:table-cell office:value-type="string" table:style-name="tablecell" table:number-columns-spanned="2">
            <text:p text:style-name="tablealignleft">然而在成熟的人中，我們也講智慧，但不是這世代的智慧，也不是這世代漸被滅絕的執政者的智慧，</text:p>
          </table:table-cell>
          <table:covered-table-cell/>
        </table:table-row>
        <table:table-row>
          <table:table-cell office:value-type="string" table:style-name="tablecell">
            <text:p text:style-name="tablealignleft">1Co 13:10   </text:p>
          </table:table-cell>
          <table:table-cell office:value-type="string" table:style-name="tablecell" table:number-columns-spanned="2">
            <text:p text:style-name="tablealignleft">然而，一旦那完全的來到了，那局部的就將失效。</text:p>
          </table:table-cell>
          <table:covered-table-cell/>
        </table:table-row>
        <table:table-row>
          <table:table-cell office:value-type="string" table:style-name="tablecell">
            <text:p text:style-name="tablealignleft">1Co 14:20   </text:p>
          </table:table-cell>
          <table:table-cell office:value-type="string" table:style-name="tablecell" table:number-columns-spanned="2">
            <text:p text:style-name="tablealignleft">弟兄們！切勿仍在那心志上成為小孩子，但在那惡事上應當持續作嬰兒，然而，在那心志上應當持續成為完全人。</text:p>
          </table:table-cell>
          <table:covered-table-cell/>
        </table:table-row>
        <table:table-row>
          <table:table-cell office:value-type="string" table:style-name="tablecell">
            <text:p text:style-name="tablealignleft">Eph 4:13    </text:p>
          </table:table-cell>
          <table:table-cell office:value-type="string" table:style-name="tablecell" table:number-columns-spanned="2">
            <text:p text:style-name="tablealignleft">直到我們眾人可以達到目標，達到這神兒子的那信心和真知識的一致景況，達到成熟的人，達到這基督的完滿身材的度量。</text:p>
          </table:table-cell>
          <table:covered-table-cell/>
        </table:table-row>
        <table:table-row>
          <table:table-cell office:value-type="string" table:style-name="tablecell">
            <text:p text:style-name="tablealignleft">Phi 3:15    </text:p>
          </table:table-cell>
          <table:table-cell office:value-type="string" table:style-name="tablecell" table:number-columns-spanned="2">
            <text:p text:style-name="tablealignleft">所以，我們凡是完全人，讓我們持續有這個想法。倘若你們持續有其他任何的想法，那神也將必啟示這個想法給你們。</text:p>
          </table:table-cell>
          <table:covered-table-cell/>
        </table:table-row>
        <table:table-row>
          <table:table-cell office:value-type="string" table:style-name="tablecell">
            <text:p text:style-name="tablealignleft">Col 1:28    </text:p>
          </table:table-cell>
          <table:table-cell office:value-type="string" table:style-name="tablecell" table:number-columns-spanned="2">
            <text:p text:style-name="tablealignleft">我們不住地傳揚他，以怎樣的智慧勸戒各人，並教導著各人，是為使我們能夠獻上各人，在基督裏為完全人的；</text:p>
          </table:table-cell>
          <table:covered-table-cell/>
        </table:table-row>
        <table:table-row>
          <table:table-cell office:value-type="string" table:style-name="tablecell">
            <text:p text:style-name="tablealignleft">Col 4:12    </text:p>
          </table:table-cell>
          <table:table-cell office:value-type="string" table:style-name="tablecell" table:number-columns-spanned="2">
            <text:p text:style-name="tablealignleft">以巴弗，那來自你們那裏的，基督耶穌的奴僕，向你們問安，他為了你們，在那些禱告中，時常奮戰，為要你們能夠在神的一切旨意上，被建立起來，長大成熟的，且得著確信著。</text:p>
          </table:table-cell>
          <table:covered-table-cell/>
        </table:table-row>
        <table:table-row>
          <table:table-cell office:value-type="string" table:style-name="tablecell">
            <text:p text:style-name="tablealignleft">Heb 5:14    </text:p>
          </table:table-cell>
          <table:table-cell office:value-type="string" table:style-name="tablecell" table:number-columns-spanned="2">
            <text:p text:style-name="tablealignleft">然而那硬的食物是屬成人的，就是那些因練習養成習慣的緣故，而持續擁有受過充足鍛練的感官，為良善和邪惡兩者的分辯的人。</text:p>
          </table:table-cell>
          <table:covered-table-cell/>
        </table:table-row>
        <table:table-row>
          <table:table-cell office:value-type="string" table:style-name="tablecell">
            <text:p text:style-name="tablealignleft">Heb 9:11    </text:p>
          </table:table-cell>
          <table:table-cell office:value-type="string" table:style-name="tablecell" table:number-columns-spanned="2">
            <text:p text:style-name="tablealignleft">然而已經臨在的基督，是那實現美事的大祭司，是透過那更重大、更完全、非人手製造的帳幕，它是不屬於這樣的創造物，</text:p>
          </table:table-cell>
          <table:covered-table-cell/>
        </table:table-row>
        <table:table-row>
          <table:table-cell office:value-type="string" table:style-name="tablecell">
            <text:p text:style-name="tablealignleft">Jam 1:4     </text:p>
          </table:table-cell>
          <table:table-cell office:value-type="string" table:style-name="tablecell" table:number-columns-spanned="2">
            <text:p text:style-name="tablealignleft">然而那恆久忍耐，讓它持續擁有完全的果效，好使你們能夠持續是完全的、又各部份都健全的，你們持續是無所缺久者。</text:p>
          </table:table-cell>
          <table:covered-table-cell/>
        </table:table-row>
        <table:table-row>
          <table:table-cell office:value-type="string" table:style-name="tablecell">
            <text:p text:style-name="tablealignleft">Jam 1:17    </text:p>
          </table:table-cell>
          <table:table-cell office:value-type="string" table:style-name="tablecell" table:number-columns-spanned="2">
            <text:p text:style-name="tablealignleft">每一樣美善的贈品和每一樣完全的禮品，都是從上頭，從那眾光之父那裏降下來；在祂那裏不存在變動或轉動的陰影。</text:p>
          </table:table-cell>
          <table:covered-table-cell/>
        </table:table-row>
        <table:table-row>
          <table:table-cell office:value-type="string" table:style-name="tablecell">
            <text:p text:style-name="tablealignleft">Jam 1:25    </text:p>
          </table:table-cell>
          <table:table-cell office:value-type="string" table:style-name="tablecell" table:number-columns-spanned="2">
            <text:p text:style-name="tablealignleft">然而那詳細窺探於完備的律法，就是那自由的律法，且保持不變著的人，不是成了遺忘的聽見者，反是成了工作的實行者；這個人在他的那遵行上，（是）將必有福的。</text:p>
          </table:table-cell>
          <table:covered-table-cell/>
        </table:table-row>
        <table:table-row>
          <table:table-cell office:value-type="string" table:style-name="tablecell">
            <text:p text:style-name="tablealignleft">Jam 3:2     </text:p>
          </table:table-cell>
          <table:table-cell office:value-type="string" table:style-name="tablecell" table:number-columns-spanned="2">
            <text:p text:style-name="tablealignleft">因為我們一直在許多事上絆倒。」若有人在話語上一直沒有絆倒，這個人是完全的男人，甚至有能力的勒制全身。</text:p>
          </table:table-cell>
          <table:covered-table-cell/>
        </table:table-row>
        <table:table-row>
          <table:table-cell office:value-type="string" table:style-name="tablecell">
            <text:p text:style-name="tablealignleft">1Jo 4:18    </text:p>
          </table:table-cell>
          <table:table-cell office:value-type="string" table:style-name="tablecell" table:number-columns-spanned="2">
            <text:p text:style-name="tablealignleft">懼怕不存在於這愛中，反而是這完全的愛持續將那懼怕驅逐在外面；因為那懼怕持續驅逐那懼怕在外面；因為那懼怕持續保有懲罰，然而仍在懼怕者在那愛中還未得完全。</text:p>
          </table:table-cell>
          <table:covered-table-cell/>
        </table:table-row>
      </table:table>
      <text:h text:style-name="Heading_20_2" text:outline-level="2"><text:bookmark-start text:name="__RefHeading___緒論_3"/><text:bookmark-start text:name="緒論"/>緒論<text:bookmark-end text:name="__RefHeading___緒論_3"/><text:bookmark-end text:name="緒論"/></text:h>
      <text:h text:style-name="Heading_20_2" text:outline-level="2"><text:bookmark-start text:name="__RefHeading___馭民乎_防君乎_4"/><text:bookmark-start text:name="馭民乎_防君乎"/>馭民乎、防君乎？<text:bookmark-end text:name="__RefHeading___馭民乎_防君乎_4"/><text:bookmark-end text:name="馭民乎_防君乎"/></text:h>
      <text:list text:style-name="List_20_1" text:continue-numbering="false">
        <text:list-item>
          <text:p text:style-name="List_20_1_Content_First">《商君書》馭民五術：愚、弱、貧、疲、辱，細思極恐。［註：來源 ((《商君書》解讀影片：幾千年奴性的根源（帝王的愚民術,馭民術,洗腦術） | 千年禁書《商君書》解讀（商鞅變法,聽書,有聲書,人生智慧,古典思想,法家思想,秦朝） <text:a xlink:type="simple" xlink:href="https://www.youtube.com/watch?v=E0b6hnkGYeY" text:style-name="Internet_20_link" text:visited-style-name="Visited_20_Internet_20_Link">https://www.youtube.com/watch?v=E0b6hnkGYeY</text:a>))］</text:p>
        </text:list-item>
        <text:list-item>
          <text:p text:style-name="List_20_1_Content">現代民主國防君五術：聰、強、富、壯、榮，細思極樂。</text:p>
        </text:list-item>
        <text:list-item>
          <text:p text:style-name="List_20_1_Content_Last">基督國度君民的同苦同樂：主願為僕服事，僕感恩事主。</text:p>
        </text:list-item>
      </text:list>
      <text:h text:style-name="Heading_20_2" text:outline-level="2"><text:bookmark-start text:name="__RefHeading___效法基督_5"/><text:bookmark-start text:name="效法基督"/>效法基督<text:bookmark-end text:name="__RefHeading___效法基督_5"/><text:bookmark-end text:name="效法基督"/></text:h>
      <text:list text:style-name="List_20_1" text:continue-numbering="false">
        <text:list-item>
          <text:p text:style-name="List_20_1_Content_First">聰變愚、為使民變為聰；</text:p>
        </text:list-item>
        <text:list-item>
          <text:p text:style-name="List_20_1_Content">強變弱、為使民變為強；</text:p>
        </text:list-item>
        <text:list-item>
          <text:p text:style-name="List_20_1_Content">富變貧、為使民變為富；</text:p>
        </text:list-item>
        <text:list-item>
          <text:p text:style-name="List_20_1_Content">壯為疲、為使民變為壯；</text:p>
        </text:list-item>
        <text:list-item>
          <text:p text:style-name="List_20_1_Content_Last">榮受辱：為使民同得榮。</text:p>
        </text:list-item>
      </text:list>
      <text:h text:style-name="Heading_20_2" text:outline-level="2"><text:bookmark-start text:name="__RefHeading___一_仿效者_mimitis_g3402_mimeetees_6"/><text:bookmark-start text:name="一_仿效者_mimitis_g3402_mimeetees"/>一、仿效者 μιμητής（G3402）（mimeetees）<text:bookmark-end text:name="__RefHeading___一_仿效者_mimitis_g3402_mimeetees_6"/><text:bookmark-end text:name="一_仿效者_mimitis_g3402_mimeetees"/></text:h>
      <text:list text:style-name="List_20_1" text:continue-numbering="false">
        <text:list-item>
          <text:p text:style-name="List_20_1_Content_First">1、神的仿效者（弗 5:1）μιμηταὶ τοῦ θεοῦ （mimeetai tou theou）</text:p>
          <text:list text:style-name="List_20_1">
            <text:list-item>
              <text:p text:style-name="List_20_1_Content">（太 5:48）「所以，你們應當持續是完全的（τέλειοι），正如你們天上的那父一直是完全的（τέλειός）一樣。」</text:p>
            </text:list-item>
          </text:list>
        </text:list-item>
        <text:list-item>
          <text:p text:style-name="List_20_1_Content">2、基督的仿效者（林前 11:1）</text:p>
          <text:list text:style-name="List_20_1">
            <text:list-item>
              <text:p text:style-name="List_20_1_Content">μιμηταί μου γίνεσθε καθὼς κἀγὼ Χριστοῦ.</text:p>
            </text:list-item>
            <text:list-item>
              <text:p text:style-name="List_20_1_Content">你們當要持續成為我的效法者，正如我也是基督的（效法者）。</text:p>
            </text:list-item>
          </text:list>
        </text:list-item>
        <text:list-item>
          <text:p text:style-name="List_20_1_Content">3、保羅的仿效者（林前 4:16）</text:p>
          <text:list text:style-name="List_20_1">
            <text:list-item>
              <text:p text:style-name="List_20_1_Content">μιμηταί μου γίνεσθε</text:p>
            </text:list-item>
            <text:list-item>
              <text:p text:style-name="List_20_1_Content_Last">你們務要成為我的效法者</text:p>
            </text:list-item>
          </text:list>
        </text:list-item>
      </text:list>
      <text:h text:style-name="Heading_20_2" text:outline-level="2"><text:bookmark-start text:name="__RefHeading___二_完全人_teleios_g5046_teleios_7"/><text:bookmark-start text:name="二_完全人_teleios_g5046_teleios"/>二、「完全人」 τέλειος（G5046）（teleios）<text:bookmark-end text:name="__RefHeading___二_完全人_teleios_g5046_teleios_7"/><text:bookmark-end text:name="二_完全人_teleios_g5046_teleios"/></text:h>
      <text:h text:style-name="Heading_20_3" text:outline-level="3"><text:bookmark-start text:name="__RefHeading___完全人_的定義_弗_425-27_8"/><text:bookmark-start text:name="完全人_的定義_弗_425-27"/>1、「完全人」的定義（弗 4:25-27）<text:bookmark-end text:name="__RefHeading___完全人_的定義_弗_425-27_8"/><text:bookmark-end text:name="完全人_的定義_弗_425-27"/></text:h>
      <text:list text:style-name="List_20_1" text:continue-numbering="false">
        <text:list-item>
          <text:p text:style-name="List_20_1_Content_First">「完全人」的希臘文原意：5046 τέλειος, α, ον 形容詞，「達到目的地的」或「達到標準的，成全的，完全的」。</text:p>
        </text:list-item>
        <text:list-item>
          <text:p text:style-name="List_20_1_Content">此詞源於原形的 tello （設定一個明確的終點或目標）（信望愛版）。</text:p>
        </text:list-item>
        <text:list-item>
          <text:p text:style-name="List_20_1_Content">對比「罪」hamartia（不中的、射不中標的）。罪人意指「達不到神定之標的人」。</text:p>
        </text:list-item>
        <text:list-item>
          <text:p text:style-name="List_20_1_Content">「罪」字一般與「不義的人」同義。「愛」是不喜「不義」，而是贊同「那真實 tee aleetheia（字根原意是指不隱藏 a，lanthanoo）」（林前 13:8）。</text:p>
        </text:list-item>
        <text:list-item>
          <text:p text:style-name="List_20_1_Content">那真實是指「神的真實」，而神的真實又是「神的信、神的義」的同義複詞，參見（羅 3:3-7）。</text:p>
        </text:list-item>
        <text:list-item>
          <text:p text:style-name="List_20_1_Content_Last">於是相反詞：「信與不信」、「義與不義」、「真實與虛謊」（羅 3:7），甚至「光與暗、基督與彼列、神的殿與偶像的殿」也成為反義詞（林後 6:14-16）。</text:p>
        </text:list-item>
      </text:list>
      <text:p text:style-name="Text_20_body">**　　「諸位丈夫們啊！應當持續愛那妻子們，正如那基督也愛了那教會，並為她交付了自己，為要藉著那水的洗，在話中潔淨後，聖別她，為要他可以提供這榮耀的教會給自己，是沒有汙點或皺紋或任何這樣的缺陷，反而為使她可以是聖別的和無瑕疵的。」（弗 5:25-27）
**</text:p>
      <text:list text:style-name="List_20_1" text:continue-numbering="false">
        <text:list-item>
          <text:p text:style-name="List_20_1_Content_First"><text:span text:style-name="Strong_20_Emphasis">A、愛是手段或方法，不是目的，也非目標</text:span></text:p>
          <text:list text:style-name="List_20_1">
            <text:list-item>
              <text:p text:style-name="List_20_1_Content">如：「藉著那水的洗、在話中」，都是媒介。基督的話在山上寶訓中的「律法教導」顯明：凡是廢律者必然為基督所不認識（太 7:21-23）。</text:p>
            </text:list-item>
          </text:list>
        </text:list-item>
        <text:list-item>
          <text:p text:style-name="List_20_1_Content"><text:span text:style-name="Strong_20_Emphasis">B、潔淨和聖別才是標準</text:span></text:p>
          <text:list text:style-name="List_20_1">
            <text:list-item>
              <text:p text:style-name="List_20_1_Content">榮光的教會，即無汙點或皺紋或缺陷，如同完美的祭物（弗 5:1-2）。</text:p>
            </text:list-item>
            <text:list-item>
              <text:p text:style-name="List_20_1_Content">唯獨聖潔（聖徒）才能朝見神（來 12:14），在聖別和公義中事奉神（路 1:75; 弗 4:24）。</text:p>
            </text:list-item>
          </text:list>
        </text:list-item>
        <text:list-item>
          <text:p text:style-name="List_20_1_Content"><text:span text:style-name="Strong_20_Emphasis">C、獻給基督才是目的</text:span></text:p>
          <text:list text:style-name="List_20_1">
            <text:list-item>
              <text:p text:style-name="List_20_1_Content_Last">如同妻子歸給丈夫，新婦為羔羊基督所迎娶（啟 19:7-8）。</text:p>
            </text:list-item>
          </text:list>
        </text:list-item>
      </text:list>
      <text:h text:style-name="Heading_20_3" text:outline-level="3"><text:bookmark-start text:name="__RefHeading___完全人_的標準_太_548_9"/><text:bookmark-start text:name="完全人_的標準_太_548"/>2、「完全人」的標準（太 5:48）<text:bookmark-end text:name="__RefHeading___完全人_的標準_太_548_9"/><text:bookmark-end text:name="完全人_的標準_太_548"/></text:h>
      <text:list text:style-name="List_20_1" text:continue-numbering="false">
        <text:list-item>
          <text:p text:style-name="List_20_1_Content_First">神（太 5:48）、</text:p>
        </text:list-item>
        <text:list-item>
          <text:p text:style-name="List_20_1_Content_Last">基督和使徒保羅（林前 11:1; 腓 3:10-12, 13-15）。</text:p>
        </text:list-item>
      </text:list>
      <text:h text:style-name="Heading_20_3" text:outline-level="3"><text:bookmark-start text:name="__RefHeading___完全人_的內涵_10"/><text:bookmark-start text:name="完全人_的內涵"/>3、「完全人」的內涵<text:bookmark-end text:name="__RefHeading___完全人_的內涵_10"/><text:bookmark-end text:name="完全人_的內涵"/></text:h>
      <text:list text:style-name="List_20_1" text:continue-numbering="false">
        <text:list-item>
          <text:p text:style-name="List_20_1_Content_First">A、（弗 4:13）「直到我們眾人可以達到目標，達到這神兒子的那信心和真知識的一致景況，達到成熟的人，達到這基督的完滿身材的度量。」</text:p>
          <text:list text:style-name="List_20_1">
            <text:list-item>
              <text:p text:style-name="List_20_1_Content">神子的信心和完全知識（弗 4:13），即長大成熟、滿有基督長成的身量。</text:p>
            </text:list-item>
            <text:list-item>
              <text:p text:style-name="List_20_1_Content">也就是達到「信心、美德、知識、自制、堅忍、敬虔、弟兄之友愛、憐愛或聖愛（彼後 1:5-7），</text:p>
            </text:list-item>
            <text:list-item>
              <text:p text:style-name="List_20_1_Content">此即達到我們那主基督耶穌的那完全知識（彼後 1:8）。</text:p>
            </text:list-item>
          </text:list>
        </text:list-item>
        <text:list-item>
          <text:p text:style-name="List_20_1_Content_Last">B、神的信心（羅 3:3; 可 11:22 原文）和神的完全知識（彼後 1:2），即那呼召我們者的完全知識（彼後 1:3）。［註：（可 11:22）《和合本》「你們當信服　神」〔原文：你們當有神的信心〕］</text:p>
        </text:list-item>
      </text:list>
      <text:h text:style-name="Heading_20_2" text:outline-level="2"><text:bookmark-start text:name="__RefHeading___本論_11"/><text:bookmark-start text:name="本論"/>本論<text:bookmark-end text:name="__RefHeading___本論_11"/><text:bookmark-end text:name="本論"/></text:h>
      <text:h text:style-name="Heading_20_2" text:outline-level="2"><text:bookmark-start text:name="__RefHeading___壹_完全人的標準_神_基督_論人活著的目的與方法_12"/><text:bookmark-start text:name="壹_完全人的標準_神_基督_論人活著的目的與方法"/>壹、完全人的標準：神、基督——論人活著的目的與方法<text:bookmark-end text:name="__RefHeading___壹_完全人的標準_神_基督_論人活著的目的與方法_12"/><text:bookmark-end text:name="壹_完全人的標準_神_基督_論人活著的目的與方法"/></text:h>
      <text:h text:style-name="Heading_20_3" text:outline-level="3"><text:bookmark-start text:name="__RefHeading___經文_13"/><text:bookmark-start text:name="經文1"/>經文<text:bookmark-end text:name="__RefHeading___經文_13"/><text:bookmark-end text:name="經文1"/></text:h>
      <text:list text:style-name="List_20_1" text:continue-numbering="false">
        <text:list-item>
          <text:p text:style-name="List_20_1_Content_First">（太 5:48）「所以，你們應當持續是完全的，正如你們天上的那父一直是完全的一樣。」</text:p>
        </text:list-item>
        <text:list-item>
          <text:p text:style-name="List_20_1_Content">（弗 5:1-2）「所以，你們持續應當成為這神的模仿者，像親愛的孩子們。並且應當持續在愛裏行事為人，正如基督也曾愛你們、為了你們把自己曾交付，當作貢獻和祭物獻給這神，成為芬芳的氣味。」</text:p>
        </text:list-item>
        <text:list-item>
          <text:p text:style-name="List_20_1_Content">（林前 11:1）「你們當要持續成為我的效法者，正如我也是基督的效法者。」</text:p>
        </text:list-item>
        <text:list-item>
          <text:p text:style-name="List_20_1_Content">人為何出生？為何活著？如何真正的活著？這是最為緊要的課題。</text:p>
        </text:list-item>
        <text:list-item>
          <text:p text:style-name="List_20_1_Content">不是為了怕苦，不是為了怕死，更不是為了怕永火的刑罰，而是為了神而活、為基督而活。</text:p>
        </text:list-item>
        <text:list-item>
          <text:p text:style-name="List_20_1_Content_Last">為神活著、為主基督而活的最高標準，就是「在神面前」做完全人（創 17:1-2；太 5:48）。效法基督，效法保羅（林前 11:1）。要達到這完全人的方法就是遵守摩西律法，以及聽從基督的教導。</text:p>
        </text:list-item>
      </text:list>
      <text:h text:style-name="Heading_20_2" text:outline-level="2"><text:bookmark-start text:name="__RefHeading___一_基督登山寶訓_太_51-729_14"/><text:bookmark-start text:name="一_基督登山寶訓_太_51-729"/>一、基督登山寶訓（太 5:1-7:29）<text:bookmark-end text:name="__RefHeading___一_基督登山寶訓_太_51-729_14"/><text:bookmark-end text:name="一_基督登山寶訓_太_51-729"/></text:h>
      <text:h text:style-name="Heading_20_3" text:outline-level="3"><text:bookmark-start text:name="__RefHeading___太_51-729_山上教訓結構_15"/><text:bookmark-start text:name="太_51-729_山上教訓結構"/>（太 5:1-7:29）山上教訓結構<text:bookmark-end text:name="__RefHeading___太_51-729_山上教訓結構_15"/><text:bookmark-end text:name="太_51-729_山上教訓結構"/></text:h>
      <text:list text:style-name="List_20_1" text:continue-numbering="false">
        <text:list-item>
          <text:p text:style-name="List_20_1_Content_First">A、（5:1-2）上山教訓</text:p>
          <text:list text:style-name="List_20_1">
            <text:list-item>
              <text:p text:style-name="List_20_1_Content">B、（5:3-20）進天國三條件（八福、光鹽、執行律法）</text:p>
              <text:list text:style-name="List_20_1">
                <text:list-item>
                  <text:p text:style-name="List_20_1_Content">C、（5:21-48）律法真意</text:p>
                  <text:list text:style-name="List_20_1">
                    <text:list-item>
                      <text:p text:style-name="List_20_1_Content">D、（6:1-4）財：施捨</text:p>
                      <text:list text:style-name="List_20_1">
                        <text:list-item>
                          <text:p text:style-name="List_20_1_Content">E、（6:5-18）禱告</text:p>
                        </text:list-item>
                      </text:list>
                    </text:list-item>
                    <text:list-item>
                      <text:p text:style-name="List_20_1_Content">D’、（6:19-34）財：不憂慮</text:p>
                    </text:list-item>
                  </text:list>
                </text:list-item>
                <text:list-item>
                  <text:p text:style-name="List_20_1_Content">C’、（7:1-12）律法真意</text:p>
                </text:list-item>
              </text:list>
            </text:list-item>
            <text:list-item>
              <text:p text:style-name="List_20_1_Content">B’、（7:13-27）進天國三條件（比喻）</text:p>
            </text:list-item>
          </text:list>
        </text:list-item>
        <text:list-item>
          <text:p text:style-name="List_20_1_Content_Last">A’、（7:28-29）教訓結束</text:p>
        </text:list-item>
      </text:list>
      <text:h text:style-name="Heading_20_3" text:outline-level="3"><text:bookmark-start text:name="__RefHeading___我的看法_16"/><text:bookmark-start text:name="我的看法"/>我的看法<text:bookmark-end text:name="__RefHeading___我的看法_16"/><text:bookmark-end text:name="我的看法"/></text:h>
      <text:list text:style-name="List_20_1" text:continue-numbering="false">
        <text:list-item>
          <text:p text:style-name="List_20_1_Content_First">前言（5:1-2）</text:p>
        </text:list-item>
        <text:list-item>
          <text:p text:style-name="List_20_1_Content">AA’、天國三條件：八福、光鹽、行律法/永生門路、好果樹、遵行天父旨意的根基。</text:p>
        </text:list-item>
        <text:list-item>
          <text:p text:style-name="List_20_1_Content">BB’、在人方面的完全：論殺人、姦淫、說謊、仇恨與愛仇敵/責人先責己</text:p>
        </text:list-item>
        <text:list-item>
          <text:p text:style-name="List_20_1_Content">CC’、在財方面的完全：論救濟財物/論求天國財寶的信心</text:p>
        </text:list-item>
        <text:list-item>
          <text:p text:style-name="List_20_1_Content">D、核心：禱告、禁食—-主禱文：神國神義在地實現</text:p>
        </text:list-item>
        <text:list-item>
          <text:p text:style-name="List_20_1_Content">跋（7:28-29）</text:p>
        </text:list-item>
        <text:list-item>
          <text:p text:style-name="List_20_1_Content">核心思想就是「祈禱神名為聖、神國降臨，在地實現如天」！</text:p>
        </text:list-item>
        <text:list-item>
          <text:p text:style-name="List_20_1_Content">「律法」在《福音書》出現 32 次，徒 18 次，共計 50 次。</text:p>
        </text:list-item>
        <text:list-item>
          <text:p text:style-name="List_20_1_Content">「福音」在《福音書》和《使徒行傳》共計出現 14 次，遠少於「律法」出現次數。</text:p>
          <text:list text:style-name="List_20_1">
            <text:list-item>
              <text:p text:style-name="List_20_1_Content_Last">其後的書信中，「福音」便出現極多次，是書信談論的重點。</text:p>
            </text:list-item>
          </text:list>
        </text:list-item>
      </text:list>
      <text:h text:style-name="Heading_20_3" text:outline-level="3"><text:bookmark-start text:name="__RefHeading___太_151-20_汙穢之爭辯_以傳統廢掉律法_17"/><text:bookmark-start text:name="太_151-20_汙穢之爭辯_以傳統廢掉律法"/>（太 15:1-20）汙穢之爭辯（以傳統廢掉律法）<text:bookmark-end text:name="__RefHeading___太_151-20_汙穢之爭辯_以傳統廢掉律法_17"/><text:bookmark-end text:name="太_151-20_汙穢之爭辯_以傳統廢掉律法"/></text:h>
      <text:list text:style-name="List_20_1" text:continue-numbering="false">
        <text:list-item>
          <text:p text:style-name="List_20_1_Content_First">A、（1-2）法利賽人和文士攻擊違反傳統教導，不洗手</text:p>
          <text:list text:style-name="List_20_1">
            <text:list-item>
              <text:p text:style-name="List_20_1_Content">B、（3-6）以你們的傳統教導，作廢神的話語</text:p>
              <text:list text:style-name="List_20_1">
                <text:list-item>
                  <text:p text:style-name="List_20_1_Content">C、（7-8）以賽亞預言：百姓用嘴唇敬重我，心卻遠離我</text:p>
                  <text:list text:style-name="List_20_1">
                    <text:list-item>
                      <text:p text:style-name="List_20_1_Content">D、（9）核心：他們徒然敬拜我，當他們教導人的誡命為教導之道</text:p>
                    </text:list-item>
                  </text:list>
                </text:list-item>
                <text:list-item>
                  <text:p text:style-name="List_20_1_Content">C’、（10-11）耶穌說：入於口不汙穢人，出於口的才汙穢人</text:p>
                </text:list-item>
              </text:list>
            </text:list-item>
            <text:list-item>
              <text:p text:style-name="List_20_1_Content">B’、（12-14）他們是瞎子，瞎子的響導。瞎子引瞎子，兩人掉入坑</text:p>
            </text:list-item>
          </text:list>
        </text:list-item>
        <text:list-item>
          <text:p text:style-name="List_20_1_Content">A’、（15-20）耶穌教導：不洗手吃飯的，不持續汙穢那人</text:p>
        </text:list-item>
        <text:list-item>
          <text:p text:style-name="List_20_1_Content_Last">D、核心思想是：當他們教導人們的眾誡命為眾教導之道時，他們是徒然地敬拜我（神）。</text:p>
        </text:list-item>
      </text:list>
      <text:h text:style-name="Heading_20_3" text:outline-level="3"><text:bookmark-start text:name="__RefHeading___太_157-9_的經文與相關經文的引用_18"/><text:bookmark-start text:name="太_157-9_的經文與相關經文的引用"/>1、（太 15:7-9）的經文與相關經文的引用<text:bookmark-end text:name="__RefHeading___太_157-9_的經文與相關經文的引用_18"/><text:bookmark-end text:name="太_157-9_的經文與相關經文的引用"/></text:h>
      <text:list text:style-name="List_20_1" text:continue-numbering="false">
        <text:list-item>
          <text:p text:style-name="List_20_1_Content_First">A、引用（賽 29:12）這書卷又被交給不識字的人，說：「請念這(書卷)！」他說：「我不識字。」。</text:p>
        </text:list-item>
        <text:list-item>
          <text:p text:style-name="List_20_1_Content">B、而其下文（賽 29:14），上半句「所以，我在這百姓中要行奇妙的事，就是奇妙又奇妙的事。」等同（賽 28:21）；</text:p>
        </text:list-item>
        <text:list-item>
          <text:p text:style-name="List_20_1_Content">C、而下半句「他們智慧人的智慧必然消滅，他們聰明人的聰明必然隱藏，也為保羅引用（林前 1:9）。</text:p>
        </text:list-item>
        <text:list-item>
          <text:p text:style-name="List_20_1_Content">D、（賽 28-29 章）是「第六禍哉」，責備「以法蓮的酒徒」，心中高傲（賽 28:1），謬解默示、謬行審判（賽 28:7），是與雅威作祂餘民的榮冕、也作了在位審判者「公平的靈」、並城門口退敵之力量（賽 28:5-6）相對。就是對先知說的律法聖約的謬解，以致被擄，聽見外邦人的嘴唇、外邦人的舌頭（賽 28:9-13）。此段為保羅所引用，並解讀為「說靈言」的聖經背景，作為教導新約教會的引證題材（林前 14:20-25）。</text:p>
        </text:list-item>
        <text:list-item>
          <text:p text:style-name="List_20_1_Content_Last">可見，偏離聖約律法的教導，素來是猶太教的「拉比傳統」，也就是說，舊約律法與新約福音的關聯性，是以謬解律法和錯行審判有關，以及新約重視的以「真理」與「聖靈」來敬拜父（約 4:23-24），也都被傳統派所誤解與排斥，尤其是「律法和說靈言」的被誤導與排斥。</text:p>
        </text:list-item>
      </text:list>
      <text:h text:style-name="Heading_20_3" text:outline-level="3"><text:bookmark-start text:name="__RefHeading___聖約律法在基督教中被竄改_說靈言在聚會中被排斥_19"/><text:bookmark-start text:name="聖約律法在基督教中被竄改_說靈言在聚會中被排斥"/>2、聖約律法在基督教中被竄改，說靈言在聚會中被排斥<text:bookmark-end text:name="__RefHeading___聖約律法在基督教中被竄改_說靈言在聚會中被排斥_19"/><text:bookmark-end text:name="聖約律法在基督教中被竄改_說靈言在聚會中被排斥"/></text:h>
      <text:list text:style-name="List_20_1" text:continue-numbering="false">
        <text:list-item>
          <text:p text:style-name="List_20_1_Content_First"><text:span text:style-name="Strong_20_Emphasis">A、所謂基督教廢除律法、加以竄改為異教的「那罪的律法」</text:span></text:p>
          <text:list text:style-name="List_20_1">
            <text:list-item>
              <text:p text:style-name="List_20_1_Content">那罪的律法是與神的律法彼此對抗、俘虜了過去的保羅（羅 7 章），當然也俘虜了眾多的愚昧無知的所謂基督徒。</text:p>
            </text:list-item>
          </text:list>
        </text:list-item>
        <text:list-item>
          <text:p text:style-name="List_20_1_Content"><text:span text:style-name="Strong_20_Emphasis">B、在會中說靈言被排斥</text:span></text:p>
          <text:list text:style-name="List_20_1">
            <text:list-item>
              <text:p text:style-name="List_20_1_Content">禁止公開說靈言，只能在家中說。這是五旬節教派普遍的規矩，他們誤解保羅的教導（林前 14 章）。</text:p>
            </text:list-item>
          </text:list>
        </text:list-item>
        <text:list-item>
          <text:p text:style-name="List_20_1_Content"><text:span text:style-name="Strong_20_Emphasis">C、二者都與神觀有關</text:span></text:p>
          <text:list text:style-name="List_20_1">
            <text:list-item>
              <text:p text:style-name="List_20_1_Content">因為三位一體神觀反對猶太教的「獨一神論」，當然，又反對律法的實行是與信福音有涉。</text:p>
            </text:list-item>
            <text:list-item>
              <text:p text:style-name="List_20_1_Content">基督論與聖靈論是新舊教團體最為核心的議題，前者升高為與父的獨一神同等，後者表面被升高，其實是被貶低、作賤，尤其是作為受聖靈的初始特徵「說靈言」。</text:p>
            </text:list-item>
            <text:list-item>
              <text:p text:style-name="List_20_1_Content_Last">此種神觀自然廢除「雅威真神的律法」，改為所謂的「基督律法」。</text:p>
            </text:list-item>
          </text:list>
        </text:list-item>
      </text:list>
      <text:h text:style-name="Heading_20_2" text:outline-level="2"><text:bookmark-start text:name="__RefHeading___二_使徒保羅的律法教導_20"/><text:bookmark-start text:name="二_使徒保羅的律法教導"/>二、使徒保羅的律法教導<text:bookmark-end text:name="__RefHeading___二_使徒保羅的律法教導_20"/><text:bookmark-end text:name="二_使徒保羅的律法教導"/></text:h>
      <text:list text:style-name="List_20_1" text:continue-numbering="false">
        <text:list-item>
          <text:p text:style-name="List_20_1_Content_First"><text:span text:style-name="Strong_20_Emphasis">1、教牧書信中，以神的律法為本。</text:span></text:p>
          <text:list text:style-name="List_20_1">
            <text:list-item>
              <text:p text:style-name="List_20_1_Content">教牧書信中（提前、提後、提多），「律法」 nomos 雖只出現 2 次（提前 1:8, 9），但是「聖經」grathee 也出現 2 次（提前 5:18; 提後 3:16）；ta hiera grammata 出現 1 次（提後 3:15）；都是以「正面意義」出現，對比猶太教的「律法師」nomodidaskalos（提前 1:7），他過去的老師迦瑪列（徒 5:34），以及與法利賽人並提的「律法師」（路 5:17）。可見，律法並不是像一般基督教人士所言的「負面意義」。</text:p>
            </text:list-item>
          </text:list>
        </text:list-item>
        <text:list-item>
          <text:p text:style-name="List_20_1_Content"><text:span text:style-name="Strong_20_Emphasis">2、保羅的教會書信，出現律法非常多次。</text:span></text:p>
          <text:list text:style-name="List_20_1">
            <text:list-item>
              <text:p text:style-name="List_20_1_Content">羅 74 次，林前 9 次，加 32 次，弗 1 次，腓 3 次，其他猶太教會公函，也出現 24 次：來 14 次，雅 10 次。共計（119 + 24）= 143 次。羅馬書出現次數（74 次）幾佔一大半。「福音」出現：羅 10 次，其他 46 次，共計 56 次，教牧書信 5 次，共計 61 次。律法與福音二者的比率是 143:61。</text:p>
            </text:list-item>
            <text:list-item>
              <text:p text:style-name="List_20_1_Content">可見，羅馬書對於律法和福音的重視程度。</text:p>
            </text:list-item>
          </text:list>
        </text:list-item>
        <text:list-item>
          <text:p text:style-name="List_20_1_Content"><text:span text:style-name="Strong_20_Emphasis">3、保羅闡揚福音是神的大能、是神的義。</text:span></text:p>
          <text:list text:style-name="List_20_1">
            <text:list-item>
              <text:p text:style-name="List_20_1_Content">而「神的義」的基礎是「神的忿怒」，後者即是「神的律法中的審判機制」，與「神的福音中的拯救機制」是彼此呼應的（羅 1:16-3:31）。</text:p>
            </text:list-item>
            <text:list-item>
              <text:p text:style-name="List_20_1_Content_Last">「拯救」與「審判」是一體兩面的，是一致的。故，光講拯救，忽略審判，過份偏重，太不周圓。</text:p>
            </text:list-item>
          </text:list>
        </text:list-item>
      </text:list>
      <text:h text:style-name="Heading_20_2" text:outline-level="2"><text:bookmark-start text:name="__RefHeading___三_教會公函中的律法與完全_21"/><text:bookmark-start text:name="三_教會公函中的律法與完全"/>三、教會公函中的律法與完全<text:bookmark-end text:name="__RefHeading___三_教會公函中的律法與完全_21"/><text:bookmark-end text:name="三_教會公函中的律法與完全"/></text:h>
      <text:list text:style-name="List_20_1" text:continue-numbering="false">
        <text:list-item>
          <text:p text:style-name="List_20_1_Content_First">1、希伯來書中的律法（來 7:5, 12, 16, 19, 28ab; 8:4, 10, 19, 22; 10:1, 8, 16, 28）與完全（來 5:14; 9:11）。</text:p>
        </text:list-item>
        <text:list-item>
          <text:p text:style-name="List_20_1_Content">2、雅各書中的律法（雅 1:25，2:8,9,10,11,12，4:11abcd）與完全（雅 1:4ab,17,25，3:2）。</text:p>
        </text:list-item>
        <text:list-item>
          <text:p text:style-name="List_20_1_Content_Last">3、約翰一書的「反律法」anomia（3:4ab；參見太 7:23，13:28，24:12；羅 4:7，6:19ab；林後 6:19ab；帖後 2:7；多 2:14；來 1:9，8:12，10:17）與完全（4:18）。</text:p>
        </text:list-item>
      </text:list>
      <text:h text:style-name="Heading_20_2" text:outline-level="2"><text:bookmark-start text:name="__RefHeading___四_啟示錄中的律法與完全_22"/><text:bookmark-start text:name="四_啟示錄中的律法與完全"/>四、啟示錄中的律法與完全<text:bookmark-end text:name="__RefHeading___四_啟示錄中的律法與完全_22"/><text:bookmark-end text:name="四_啟示錄中的律法與完全"/></text:h>
      <text:list text:style-name="List_20_1" text:continue-numbering="false">
        <text:list-item>
          <text:p text:style-name="List_20_1_Content_First">1、約翰先知所寫的啟示錄主題：神的話和基督的那見證（啟 1:2 這一位他見證了那神的那話語、和耶穌基督的那見證，像他曾看見的一樣多）。</text:p>
        </text:list-item>
        <text:list-item>
          <text:p text:style-name="List_20_1_Content_Last">類似用詞在此書出現 7 次，如交互出現的有「神的話」與「神的誡命」；基督的見證與基督信心；基督的見證即是那預言的靈（啟 19:10 而我俯伏在他那腳前，要去敬拜他。而他持續對我說：「千萬不可！我與你，和你的那些弟兄，那些持續擁有耶穌的那見證者，是同工奴僕。你應當敬拜那神，因為耶穌的那見證正是那預言的那靈。」）。</text:p>
        </text:list-item>
      </text:list>
      <text:h text:style-name="Heading_20_2" text:outline-level="2"><text:bookmark-start text:name="__RefHeading___貳_論完全的道_像天父那樣的完全_從獻祭談起_23"/><text:bookmark-start text:name="貳_論完全的道_像天父那樣的完全_從獻祭談起"/>貳、論完全的道：像天父那樣的完全——從獻祭談起<text:bookmark-end text:name="__RefHeading___貳_論完全的道_像天父那樣的完全_從獻祭談起_23"/><text:bookmark-end text:name="貳_論完全的道_像天父那樣的完全_從獻祭談起"/></text:h>
      <text:h text:style-name="Heading_20_3" text:outline-level="3"><text:bookmark-start text:name="__RefHeading___經文_24"/><text:bookmark-start text:name="經文2"/>經文<text:bookmark-end text:name="__RefHeading___經文_24"/><text:bookmark-end text:name="經文2"/></text:h>
      <text:list text:style-name="List_20_1" text:continue-numbering="false">
        <text:list-item>
          <text:p text:style-name="LastListParagraph_List_20_1_Content_First">（詩 24:3-6; 15:1-5; 18:23; 太 5:48）</text:p>
        </text:list-item>
      </text:list>
      <text:h text:style-name="Heading_20_2" text:outline-level="2"><text:bookmark-start text:name="__RefHeading___詩_1011-8_25"/><text:bookmark-start text:name="詩_1011-8"/>（詩 101:1-8）<text:bookmark-end text:name="__RefHeading___詩_1011-8_25"/><text:bookmark-end text:name="詩_1011-8"/></text:h>
      <table:table table:style-name="Table_Quotation1">
        <table:table-column/>
        <table:table-row>
          <table:table-cell office:value-type="string" table:style-name="Cell_Quotation1">
            <text:p text:style-name="tablealignleft">1 〔屬於大衛詩篇。〕我要為你歌唱堅愛和公平，雅威啊！我要歌頌。
2 我要在完全的道路上細密周詳：何時祢來到我這裡？我要以我心的純全行在我家中。
3 我不將彼列的事放置在我眼前；悖逆［邪（靈）］之人所做的，我恨惡，它不黏附於我。
4 扭曲的心遠離我，邪惡我不驗識。 ［「悖逆」：即「邪」靈。］
5 在那暗中誹謗他的鄰舍者，我要滅絕他；眼目高傲、心的貪婪，我不容讓。［誹謗者：即撒但。］
6 我的眼在地之誠信者身上，為要與我同住；行在完全的道路上的，他將伺候我。
7 行詭詐者不住我家中，說謊者不堅立在我眼前。［說謊者：其始祖即撒但。］
8 在那每早晨，我要滅絕所有地的惡人，好使所有作孽者從雅威的城中剪除。</text:p>
          </table:table-cell>
        </table:table-row>
      </table:table>
      <text:h text:style-name="Heading_20_3" text:outline-level="3"><text:bookmark-start text:name="__RefHeading___詩_101_結構_26"/><text:bookmark-start text:name="詩_101_結構"/>（詩 101）結構<text:bookmark-end text:name="__RefHeading___詩_101_結構_26"/><text:bookmark-end text:name="詩_101_結構"/></text:h>
      <text:list text:style-name="List_20_1" text:continue-numbering="false">
        <text:list-item>
          <text:p text:style-name="List_20_1_Content_First">A、（1-2）我要在完全的道路上細密周詳</text:p>
          <text:list text:style-name="List_20_1">
            <text:list-item>
              <text:p text:style-name="List_20_1_Content">（1）我要頌揚聖善：我要為祢歌唱堅愛和公平</text:p>
            </text:list-item>
            <text:list-item>
              <text:p text:style-name="List_20_1_Content">（2）我要「在完全的道路上」細密周詳；以我心的純全行「在我家中」。</text:p>
            </text:list-item>
            <text:list-item>
              <text:p text:style-name="List_20_1_Content">B、（3-5）我要滅絕惡者</text:p>
              <text:list text:style-name="List_20_1">
                <text:list-item>
                  <text:p text:style-name="List_20_1_Content">（3-4）惡事不在我眼前、悖逆之事不黏附於我、扭曲的心遠離我、邪惡我不驗識</text:p>
                </text:list-item>
                <text:list-item>
                  <text:p text:style-name="List_20_1_Content">（5）我要滅絕惡者：我要滅絕暗中誹謗鄰舍者；我不容讓心的貪婪。</text:p>
                </text:list-item>
              </text:list>
            </text:list-item>
          </text:list>
        </text:list-item>
        <text:list-item>
          <text:p text:style-name="List_20_1_Content">A、（6）行在完全的道路上的，要與我同住</text:p>
          <text:list text:style-name="List_20_1">
            <text:list-item>
              <text:p text:style-name="List_20_1_Content">（6）地之誠信者「與我同住」；行「在完全的道路上」的，他將「伺候我」。</text:p>
            </text:list-item>
            <text:list-item>
              <text:p text:style-name="List_20_1_Content">B、（7-8）我要滅絕惡者、作孽者</text:p>
              <text:list text:style-name="List_20_1">
                <text:list-item>
                  <text:p text:style-name="List_20_1_Content">（7）惡者不在我家、謊者不在我眼前；</text:p>
                </text:list-item>
                <text:list-item>
                  <text:p text:style-name="List_20_1_Content_Last">（8）每早晨我要滅絕地的惡人、從雅威的城中剪除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獻祭是表示對神的敬拜與事奉_27"/><text:bookmark-start text:name="獻祭是表示對神的敬拜與事奉"/>獻祭是表示對神的敬拜與事奉<text:bookmark-end text:name="__RefHeading___獻祭是表示對神的敬拜與事奉_27"/><text:bookmark-end text:name="獻祭是表示對神的敬拜與事奉"/></text:h>
      <text:list text:style-name="List_20_1" text:continue-numbering="false">
        <text:list-item>
          <text:p text:style-name="List_20_1_Content_First">所獻的祭物必須是「完好」：無殘疾、無皺紋（利 1:3）。</text:p>
        </text:list-item>
        <text:list-item>
          <text:p text:style-name="List_20_1_Content">在舌頭上完全（雅 3:2）、在靈裏禱告、用方言禱告，造就各人自己，並追求完全，且追求先知說話的恩賜。</text:p>
          <text:list text:style-name="List_20_1">
            <text:list-item>
              <text:p text:style-name="List_20_1_Content">（雅 3:2）「因為我們一直在許多事上絆倒。」若有人在話語上一直沒有絆倒，這個人是完全的男人，甚至有能力的勒制全身。」</text:p>
            </text:list-item>
          </text:list>
        </text:list-item>
        <text:list-item>
          <text:p text:style-name="List_20_1_Content">基督的新婦是榮光的教會：無殘疾、無皺紋（弗 5:26-27）。</text:p>
        </text:list-item>
        <text:list-item>
          <text:p text:style-name="List_20_1_Content">神的眾子要像父那樣樣的完全：愛你的仇敵（太 5:48）。</text:p>
        </text:list-item>
        <text:list-item>
          <text:p text:style-name="List_20_1_Content">基督的榜樣</text:p>
        </text:list-item>
        <text:list-item>
          <text:p text:style-name="List_20_1_Content">使徒的榜樣</text:p>
        </text:list-item>
        <text:list-item>
          <text:p text:style-name="List_20_1_Content">完全的七個階段：</text:p>
          <text:list text:style-name="List_20_1">
            <text:list-item>
              <text:p text:style-name="List_20_1_Content">信心、德性、知識、堅忍、自制、敬虔、弟兄友愛、聖愛的完全（彼後 1:4-8）。</text:p>
            </text:list-item>
            <text:list-item>
              <text:p text:style-name="List_20_1_Content">神的性情、愛子的完全知識。</text:p>
            </text:list-item>
          </text:list>
        </text:list-item>
        <text:list-item>
          <text:p text:style-name="List_20_1_Content_Last">每人都有「過不去的坎」。［註：來源 ((</text:p>
        </text:list-item>
      </text:list>
      <text:p text:style-name="Text_20_body">過不去的崁，後半身明顯的有大動作了。 | By 癱瘓臘腸狗-棗棗的復健日誌 | Facebook
<text:a xlink:type="simple" xlink:href="https://www.facebook.com/100068063376067/videos/%E9%81%8E%E4%B8%8D%E5%8E%BB%E7%9A%84%E5%B4%81%E5%BE%8C%E5%8D%8A%E8%BA%AB%E6%98%8E%E9%A1%AF%E7%9A%84%E6%9C%89%E5%A4%A7%E5%8B%95%E4%BD%9C%E4%BA%86/393424347707611/" text:style-name="Internet_20_link" text:visited-style-name="Visited_20_Internet_20_Link">https://www.facebook.com/100068063376067/videos/%E9%81%8E%E4%B8%8D%E5%8E%BB%E7%9A%84%E5%B4%81%E5%BE%8C%E5%8D%8A%E8%BA%AB%E6%98%8E%E9%A1%AF%E7%9A%84%E6%9C%89%E5%A4%A7%E5%8B%95%E4%BD%9C%E4%BA%86/393424347707611/</text:a> ))］</text:p>
      <text:h text:style-name="Heading_20_2" text:outline-level="2"><text:bookmark-start text:name="__RefHeading___一_完全的追求_28"/><text:bookmark-start text:name="一_完全的追求"/>一、完全的追求<text:bookmark-end text:name="__RefHeading___一_完全的追求_28"/><text:bookmark-end text:name="一_完全的追求"/></text:h>
      <text:list text:style-name="List_20_1" text:continue-numbering="false">
        <text:list-item>
          <text:p text:style-name="List_20_1_Content_First">1、信心之父亞伯拉罕的榜樣（羅 4:16）：神是使死人復活、使無變有的神（羅 4:17）。</text:p>
        </text:list-item>
        <text:list-item>
          <text:p text:style-name="List_20_1_Content">2、保羅的榜樣：像基督那樣（林前 11:1a；腓 3:8-16）</text:p>
        </text:list-item>
        <text:list-item>
          <text:p text:style-name="List_20_1_Content_Last">3、基督的榜樣：像天父那樣（太 5:48）</text:p>
        </text:list-item>
      </text:list>
      <text:h text:style-name="Heading_20_2" text:outline-level="2"><text:bookmark-start text:name="__RefHeading___二_完全的長進_29"/><text:bookmark-start text:name="二_完全的長進"/>二、完全的長進<text:bookmark-end text:name="__RefHeading___二_完全的長進_29"/><text:bookmark-end text:name="二_完全的長進"/></text:h>
      <text:list text:style-name="List_20_1" text:continue-numbering="false">
        <text:list-item>
          <text:p text:style-name="LastListParagraph_List_20_1_Content_First">腓 1:25；主恩與主知識（彼後 3:18）。</text:p>
        </text:list-item>
      </text:list>
      <text:h text:style-name="Heading_20_2" text:outline-level="2"><text:bookmark-start text:name="__RefHeading___三_不長進的危險_逆水行舟_不進則退_30"/><text:bookmark-start text:name="三_不長進的危險_逆水行舟_不進則退"/>三、不長進的危險：逆水行舟、不進則退。<text:bookmark-end text:name="__RefHeading___三_不長進的危險_逆水行舟_不進則退_30"/><text:bookmark-end text:name="三_不長進的危險_逆水行舟_不進則退"/></text:h>
      <text:h text:style-name="Heading_20_3" text:outline-level="3"><text:bookmark-start text:name="__RefHeading___病痛問題_求誰醫治_31"/><text:bookmark-start text:name="病痛問題_求誰醫治"/>1、病痛問題：求誰醫治？<text:bookmark-end text:name="__RefHeading___病痛問題_求誰醫治_31"/><text:bookmark-end text:name="病痛問題_求誰醫治"/></text:h>
      <text:list text:style-name="List_20_1" text:continue-numbering="false">
        <text:list-item>
          <text:p text:style-name="List_20_1_Content_First">A、宗教改革之亞撒王的問題（王上 15:14-15，33）；只求醫生（代下 16:12），病因：信心才得神助、不聽先見勸戒、虐待百姓（16:7-10）。</text:p>
        </text:list-item>
        <text:list-item>
          <text:p text:style-name="List_20_1_Content">B、反宗教改革之亞哈謝的問題（王下 1:2-4）：求巴力醫治的結果</text:p>
        </text:list-item>
        <text:list-item>
          <text:p text:style-name="List_20_1_Content_Last">C、病痛信心的試煉：以利沙必死的病（王下 13:14-21）</text:p>
        </text:list-item>
      </text:list>
      <text:h text:style-name="Heading_20_3" text:outline-level="3"><text:bookmark-start text:name="__RefHeading___落入荊棘的三大問題_路_814_32"/><text:bookmark-start text:name="落入荊棘的三大問題_路_814"/>2、落入荊棘的三大問題（路 8:14）<text:bookmark-end text:name="__RefHeading___落入荊棘的三大問題_路_814_32"/><text:bookmark-end text:name="落入荊棘的三大問題_路_814"/></text:h>
      <text:p text:style-name="Text_20_body">*「然而那些落入那眾荊棘裏的，這些正是那些聽了的人，而生活行動上被諸思慮和財富和生活方式的諸歡樂持續擠住，且持續不結出成熟果實。」</text:p>
      <text:list text:style-name="List_20_1" text:continue-numbering="false">
        <text:list-item>
          <text:p text:style-name="List_20_1_Content_First">A、今生思慮問題</text:p>
        </text:list-item>
        <text:list-item>
          <text:p text:style-name="List_20_1_Content">B、錢財問題</text:p>
        </text:list-item>
        <text:list-item>
          <text:p text:style-name="List_20_1_Content_Last">C、宴樂問題</text:p>
        </text:list-item>
      </text:list>
      <text:h text:style-name="Heading_20_3" text:outline-level="3"><text:bookmark-start text:name="__RefHeading___長進的代價與喜樂_由求主醫治的信心_到你的信心救了你_33"/><text:bookmark-start text:name="長進的代價與喜樂_由求主醫治的信心_到你的信心救了你"/>3、長進的代價與喜樂：由求主醫治的信心，到你的信心救了你<text:bookmark-end text:name="__RefHeading___長進的代價與喜樂_由求主醫治的信心_到你的信心救了你_33"/><text:bookmark-end text:name="長進的代價與喜樂_由求主醫治的信心_到你的信心救了你"/></text:h>
      <text:list text:style-name="List_20_1" text:continue-numbering="false">
        <text:list-item>
          <text:p text:style-name="List_20_1_Content_First">A、主耶穌醫治的能力：</text:p>
          <text:list text:style-name="List_20_1">
            <text:list-item>
              <text:p text:style-name="List_20_1_Content">由主的能力到「你／妳」的信心的醫治能力（路 7:50）。</text:p>
            </text:list-item>
          </text:list>
        </text:list-item>
        <text:list-item>
          <text:p text:style-name="List_20_1_Content">B、聖靈的能力、信心的能力：新約痊癒的二藥方</text:p>
          <text:list text:style-name="List_20_1">
            <text:list-item>
              <text:p text:style-name="List_20_1_Content_Last">（加 5:5-6）「你們這些在律法中堅持被稱義的人，是從基督那裏隔絕了，你們從恩典中墜落了。因為我們藉著靈，出於信，熱切等候義的盼望。」</text:p>
            </text:list-item>
          </text:list>
        </text:list-item>
      </text:list>
      <text:h text:style-name="Heading_20_2" text:outline-level="2"><text:bookmark-start text:name="__RefHeading___四_完全人的榜樣_34"/><text:bookmark-start text:name="四_完全人的榜樣"/>四、完全人的榜樣<text:bookmark-end text:name="__RefHeading___四_完全人的榜樣_34"/><text:bookmark-end text:name="四_完全人的榜樣"/></text:h>
      <text:h text:style-name="Heading_20_3" text:outline-level="3"><text:bookmark-start text:name="__RefHeading___亞伯拉罕的榜樣_35"/><text:bookmark-start text:name="亞伯拉罕的榜樣"/>1、亞伯拉罕的榜樣<text:bookmark-end text:name="__RefHeading___亞伯拉罕的榜樣_35"/><text:bookmark-end text:name="亞伯拉罕的榜樣"/></text:h>
      <text:list text:style-name="List_20_1" text:continue-numbering="false">
        <text:list-item>
          <text:p text:style-name="List_20_1_Content_First">由「錢財」（飢荒），</text:p>
        </text:list-item>
        <text:list-item>
          <text:p text:style-name="List_20_1_Content">到「親人」（羅得），</text:p>
        </text:list-item>
        <text:list-item>
          <text:p text:style-name="List_20_1_Content_Last">到「捨己」（愛子的獻上）。</text:p>
        </text:list-item>
      </text:list>
      <text:h text:style-name="Heading_20_3" text:outline-level="3"><text:bookmark-start text:name="__RefHeading___基督耶穌的榜樣_36"/><text:bookmark-start text:name="基督耶穌的榜樣"/>2、基督耶穌的榜樣<text:bookmark-end text:name="__RefHeading___基督耶穌的榜樣_36"/><text:bookmark-end text:name="基督耶穌的榜樣"/></text:h>
      <text:list text:style-name="List_20_1" text:continue-numbering="false">
        <text:list-item>
          <text:p text:style-name="LastListParagraph_List_20_1_Content_First">基督是神的仿效者，保羅是基督的仿效者，教會是保羅的仿效者。</text:p>
        </text:list-item>
      </text:list>
      <text:h text:style-name="Heading_20_3" text:outline-level="3"><text:bookmark-start text:name="__RefHeading___保羅及同伴之榜樣_林前_49-13_37"/><text:bookmark-start text:name="保羅及同伴之榜樣_林前_49-13"/>3、保羅及同伴之榜樣（林前 4:9-13）<text:bookmark-end text:name="__RefHeading___保羅及同伴之榜樣_林前_49-13_37"/><text:bookmark-end text:name="保羅及同伴之榜樣_林前_49-13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1Co 4:9     </text:p>
          </table:table-cell>
          <table:table-cell office:value-type="string" table:style-name="tablecell" table:number-columns-spanned="2">
            <text:p text:style-name="tablealignleft">因為我認為，神陳列我們使徒們，在末後的表演中，好像定死罪的囚犯，就是我們成了一齣戲，給世界和天使和人類觀看。</text:p>
          </table:table-cell>
          <table:covered-table-cell/>
        </table:table-row>
        <table:table-row>
          <table:table-cell office:value-type="string" table:style-name="tablecell">
            <text:p text:style-name="tablealignleft">1Co 4:10    </text:p>
          </table:table-cell>
          <table:table-cell office:value-type="string" table:style-name="tablecell" table:number-columns-spanned="2">
            <text:p text:style-name="tablealignleft">我們為基督緣故是愚拙的，你們在基督裏倒是精明的；我們軟弱，你們倒強壯；你們有尊榮，我們倒不被尊敬，</text:p>
          </table:table-cell>
          <table:covered-table-cell/>
        </table:table-row>
        <table:table-row>
          <table:table-cell office:value-type="string" table:style-name="tablecell">
            <text:p text:style-name="tablealignleft">1Co 4:11    </text:p>
          </table:table-cell>
          <table:table-cell office:value-type="string" table:style-name="tablecell" table:number-columns-spanned="2">
            <text:p text:style-name="tablealignleft">且到如今這一刻，我們又飢、又渴、又穿得太少、又挨打、又飄泊無定，</text:p>
          </table:table-cell>
          <table:covered-table-cell/>
        </table:table-row>
        <table:table-row>
          <table:table-cell office:value-type="string" table:style-name="tablecell">
            <text:p text:style-name="tablealignleft">1Co 4:12    </text:p>
          </table:table-cell>
          <table:table-cell office:value-type="string" table:style-name="tablecell" table:number-columns-spanned="2">
            <text:p text:style-name="tablealignleft">且用自己的手勞碌操作。被人辱罵，我們就美言；被人逼迫，我們使自己堅持；</text:p>
          </table:table-cell>
          <table:covered-table-cell/>
        </table:table-row>
        <table:table-row>
          <table:table-cell office:value-type="string" table:style-name="tablecell">
            <text:p text:style-name="tablealignleft">1Co 4:13    </text:p>
          </table:table-cell>
          <table:table-cell office:value-type="string" table:style-name="tablecell" table:number-columns-spanned="2">
            <text:p text:style-name="tablealignleft">被人誹謗，我們就善勸；我們好像成為這世界的代罪品，萬物的贖罪祭直到現在。</text:p>
          </table:table-cell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1::41:15</meta:creation-date>
    <dc:creator>Generated</dc:creator>
    <dc:date>2026-09-05T11::41:15</dc:date>
    <dc:language>en-US</dc:language>
    <meta:editing-cycles>1</meta:editing-cycles>
    <meta:editing-duration>PT0S</meta:editing-duration>
    <dc:title>topic:denominational_controversy:20240120090000</dc:title>
  </office:meta>
</office:document-meta>
</file>