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7c6f1ed52f66ec802df085e51cf218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denominational_controversy:20230826090000"/><text:bookmark-start text:name="__RefHeading___教派之爭系列一_同一靈_同一腳蹤_論教會合一的基礎_1"/><text:bookmark-start text:name="教派之爭系列一_同一靈_同一腳蹤_論教會合一的基礎"/>教派之爭系列一：同一靈、同一腳蹤——論教會合一的基礎<text:bookmark-end text:name="__RefHeading___教派之爭系列一_同一靈_同一腳蹤_論教會合一的基礎_1"/><text:bookmark-end text:name="教派之爭系列一_同一靈_同一腳蹤_論教會合一的基礎"/></text:h>
      <text:p text:style-name="Text_20_body">講解日期：20230826；
初稿日期：20230815；
作者：林義鴻 LYH；
編修：WCM；
英文名：Denominational Controversy Series 1: One Spirit, One Footsteps - Discussing the foundations of church unity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p text:style-name="Text_20_body">（林後 11:4; 12:18; 弗 4:3-6, 13; 彼後 3:18）</text:p>
      <text:h text:style-name="Heading_20_2" text:outline-level="2"><text:bookmark-start text:name="__RefHeading___序言_3"/><text:bookmark-start text:name="序言"/>序言<text:bookmark-end text:name="__RefHeading___序言_3"/><text:bookmark-end text:name="序言"/></text:h>
      <text:list text:style-name="List_20_1" text:continue-numbering="false">
        <text:list-item>
          <text:p text:style-name="List_20_1_Content_First">教派乙詞，參見底下圖片：</text:p>
          <text:list text:style-name="List_20_1">
            <text:list-item>
              <text:p text:style-name="List_20_1_Content_Last">希臘正教（正教會，下方藍色線條）與其他基督教派分流、關係圖</text:p>
            </text:list-item>
          </text:list>
        </text:list-item>
      </text:list>
      <text:p text:style-name="Text_20_body"><draw:frame draw:style-name="media" draw:name="0" text:anchor-type="as-char" draw:z-index="0" svg:width="26.458333333333cm" style:rel-width="100%" svg:height="9.9836111111111cm" style:rel-height="scale"><draw:image xlink:href="Pictures/57c6f1ed52f66ec802df085e51cf2187.png" xlink:type="simple" xlink:show="embed" xlink:actuate="onLoad"/></draw:frame></text:p>
      <text:list text:style-name="List_20_1" text:continue-numbering="false">
        <text:list-item>
          <text:p text:style-name="List_20_1_Content_First">神的教會要合一，合一的基礎是「同一個靈、同一腳蹤」（林後 12:18）。</text:p>
          <text:list text:style-name="List_20_1">
            <text:list-item>
              <text:p text:style-name="List_20_1_Content">「同一個靈」too auto pneumati，此一片語，都只見於哥林多書：「對另一人，藉著那同一個靈，信心（被賜予）；然而對另一人，藉那同一個靈，諸醫治的恩賜（被賜予）。」（林前 12:9ab）；以及此處經文。</text:p>
            </text:list-item>
            <text:list-item>
              <text:p text:style-name="List_20_1_Content">《哥林多前書》強調在神的教會中，「諸恩賜」、「諸職事」、「諸運行的果效」雖有不同，但都是出於「同一個靈」。</text:p>
            </text:list-item>
            <text:list-item>
              <text:p text:style-name="List_20_1_Content">因此，如何對「此種屬靈的事」的認知與實際的運用，就必須有所規範與分別，否則必會混亂教會的秩序，達不到敬拜事奉雅威神以及建造教會的目的。</text:p>
            </text:list-item>
            <text:list-item>
              <text:p text:style-name="List_20_1_Content">使徒保羅不但在（林前 12-14 章）長篇教導「外邦教會」，還在（林後 10-13 章）重複強調「撒但的差役」如何破壞這同一個靈在教會中的運作。</text:p>
            </text:list-item>
            <text:list-item>
              <text:p text:style-name="List_20_1_Content">其假冒行徑更是以「另一個靈」深入教會內部事工中，企圖矇騙教會裡的人。如今所謂的基督教會不就是如此嗎？無知而又容易受騙的人多得是！</text:p>
            </text:list-item>
          </text:list>
        </text:list-item>
        <text:list-item>
          <text:p text:style-name="List_20_1_Content_Last">同屬一本的，卻有分歧。原出於一的，卻變成多。父、子、靈三者，其位格、位分或位階，原本就是有清楚的劃分：</text:p>
        </text:list-item>
      </text:list>
      <text:h text:style-name="Heading_20_3" text:outline-level="3"><text:bookmark-start text:name="__RefHeading___a_父_4"/><text:bookmark-start text:name="a_父"/>A、父<text:bookmark-end text:name="__RefHeading___a_父_4"/><text:bookmark-end text:name="a_父"/></text:h>
      <text:list text:style-name="List_20_1" text:continue-numbering="false">
        <text:list-item>
          <text:p text:style-name="List_20_1_Content_First">一神，就是所有人（或萬有）的父，即那位在所有人之上、也貫乎所有人之中、又在所有人之內（弗 4:6）；</text:p>
        </text:list-item>
        <text:list-item>
          <text:p text:style-name="List_20_1_Content">就是那萬有所屬的、萬有所本的（來 2:10）。</text:p>
        </text:list-item>
        <text:list-item>
          <text:p text:style-name="List_20_1_Content_Last">對於我們（指使徒教會），只有一神，就是父，那萬有本於祂，我們也歸入祂；</text:p>
        </text:list-item>
      </text:list>
      <text:h text:style-name="Heading_20_3" text:outline-level="3"><text:bookmark-start text:name="__RefHeading___b_子_5"/><text:bookmark-start text:name="b_子"/>B、子<text:bookmark-end text:name="__RefHeading___b_子_5"/><text:bookmark-end text:name="b_子"/></text:h>
      <text:list text:style-name="List_20_1" text:continue-numbering="false">
        <text:list-item>
          <text:p text:style-name="List_20_1_Content_First">並有一主，就是耶穌基督，那萬有是透過他，我們也是透過他（林前 8:6）。</text:p>
        </text:list-item>
        <text:list-item>
          <text:p text:style-name="List_20_1_Content_Last">他是那看不見的神的像、是一切受造物的首生者、也是教會的元首、是從死人中的首生者（西 1:15-18）。</text:p>
        </text:list-item>
      </text:list>
      <text:h text:style-name="Heading_20_3" text:outline-level="3"><text:bookmark-start text:name="__RefHeading___c_靈_6"/><text:bookmark-start text:name="c_靈"/>C、靈<text:bookmark-end text:name="__RefHeading___c_靈_6"/><text:bookmark-end text:name="c_靈"/></text:h>
      <text:p text:style-name="Text_20_body">聖靈，是神的靈，或神所差來的靈（林前 2:12）；也是父因子的名所差來的「真理的靈」（約 14:26）。</text:p>
      <text:p text:style-name="Text_20_body">有關於「聖靈」，必須再多說一點：</text:p>
      <text:list text:style-name="List_20_1" text:continue-numbering="false">
        <text:list-item>
          <text:p text:style-name="List_20_1_Content_First">a、對於神奧秘的智慧啟示，只有藉著同一位靈，就是聖別的靈，故他又稱為「智慧和啟示的靈」（弗 1:17a），啟示的範疇就是「在主耶穌基督的神、榮耀的父的完全知識裡」（弗 1:17b）</text:p>
        </text:list-item>
        <text:list-item>
          <text:p text:style-name="List_20_1_Content">b、對於他的來源：他是神的靈，也就是「從神來的靈」（林前 2:7-12）。</text:p>
        </text:list-item>
        <text:list-item>
          <text:p text:style-name="List_20_1_Content">c、對於他的名稱：就是子所求，父所賜給子的「另一位保惠師 parakleetos（另譯「法律顧問」）［註一］，又稱「真理的靈」（約 14:16）；</text:p>
        </text:list-item>
        <text:list-item>
          <text:p text:style-name="List_20_1_Content">d、對於他的使命：然而那法律顧問〔或譯：保惠師〕，即那聖靈，就是在我的那名裏〔或譯：因我的那名〕，那父所將要差遣的那位，那位將教導你們一切事，且提醒你們一切話，就是我已對你們說過的。（約 14:26），也就是子從那父那裡差給你們的，即那真實的靈，從那父那裡正出來的（約 15:26）；祂將引你們的路進入一切真實（或他在一切真實中將引你們的路）（約 16:13a）。</text:p>
        </text:list-item>
        <text:list-item>
          <text:p text:style-name="List_20_1_Content">e、父子靈三者的關係：這位法律顧問是「不憑他自己講論，反是他正聽見什麼事，就將講什麼，且他將對你們報告那正要來的事」（約 16:13b），正如子一樣：「我實實在在對你們說，那子憑自己持續不能作任何事，除非他一直看見那父持續作什麼」（約 5:19）；「我憑自己一直不能作任何事，正如我所持續聽見，就持續怎樣審判；且我的那審判是義的，因為我一直不尋求我的那意願，反是尋求那差了我者的意願。」（約 5:30）。</text:p>
        </text:list-item>
        <text:list-item>
          <text:p text:style-name="List_20_1_Content">f、父子靈的位階：大小有別，父大於子（約 14:28）；榮耀大小有別，故這靈必榮耀我（子），因為他將從我這裡領受而報告給你們（門徒）（約 16:14）。差傳位階有別：正如主僕的區別（約 13:16, 20）。但都是講一致的內容：正如子一樣，因為他將從父那裡所聽到的事，這些事他一直講論給這世界（約 8:26）</text:p>
        </text:list-item>
        <text:list-item>
          <text:p text:style-name="List_20_1_Content">g、傳承的程序：神的話就是真實，神的話的傳承是有序的，不是混亂無序的：源頭是那父（神），祂傳給那子（基督）、那子傳給那靈（法律顧問）。</text:p>
        </text:list-item>
        <text:list-item>
          <text:p text:style-name="List_20_1_Content_Last">h、傳承的內容：所傳的內容必定要完全一致，毫無差別。這才是「忠信的使者」，參見（箴 25:13），否則就是「奸惡的使者」,不但不是「醫人的良藥」，還是「陷人的禍患」（箴 13:17）。</text:p>
        </text:list-item>
      </text:list>
      <text:h text:style-name="Heading_20_2" text:outline-level="2"><text:bookmark-start text:name="__RefHeading___本論_7"/><text:bookmark-start text:name="本論"/>本論<text:bookmark-end text:name="__RefHeading___本論_7"/><text:bookmark-end text:name="本論"/></text:h>
      <text:h text:style-name="Heading_20_2" text:outline-level="2"><text:bookmark-start text:name="__RefHeading___壹_合一_8"/><text:bookmark-start text:name="壹_合一"/>壹、合一<text:bookmark-end text:name="__RefHeading___壹_合一_8"/><text:bookmark-end text:name="壹_合一"/></text:h>
      <text:h text:style-name="Heading_20_2" text:outline-level="2"><text:bookmark-start text:name="__RefHeading___一_什麼樣的合一_9"/><text:bookmark-start text:name="一_什麼樣的合一"/>一、什麼樣的合一<text:bookmark-end text:name="__RefHeading___一_什麼樣的合一_9"/><text:bookmark-end text:name="一_什麼樣的合一"/></text:h>
      <text:list text:style-name="List_20_1" text:continue-numbering="false">
        <text:list-item>
          <text:p text:style-name="List_20_1_Content_First">1、聖靈裡的合一（弗 4:3），即是神的兒子的信心和完全認識的一致景況、指長大成熟、達到基督完滿的身量（弗 4:13）。</text:p>
        </text:list-item>
        <text:list-item>
          <text:p text:style-name="List_20_1_Content">2、父子靈有別：</text:p>
          <text:list text:style-name="List_20_1">
            <text:list-item>
              <text:p text:style-name="List_20_1_Content">A、一神：眾人的父（弗 4:6），即我們主耶穌基督的神，榮耀的父（弗 1:17）；</text:p>
            </text:list-item>
            <text:list-item>
              <text:p text:style-name="List_20_1_Content">B、一主：即耶穌基督（弗 4:5），</text:p>
            </text:list-item>
            <text:list-item>
              <text:p text:style-name="List_20_1_Content_Last">C、一靈：即神的靈、基督耶穌的靈、即使徒所受的靈（弗 4:4）。</text:p>
            </text:list-item>
          </text:list>
        </text:list-item>
      </text:list>
      <text:h text:style-name="Heading_20_2" text:outline-level="2"><text:bookmark-start text:name="__RefHeading___二_合一的基礎_10"/><text:bookmark-start text:name="二_合一的基礎"/>二、合一的基礎<text:bookmark-end text:name="__RefHeading___二_合一的基礎_10"/><text:bookmark-end text:name="二_合一的基礎"/></text:h>
      <text:list text:style-name="List_20_1" text:continue-numbering="false">
        <text:list-item>
          <text:p text:style-name="List_20_1_Content_First">1、行事為人是同一個靈，同一個腳蹤。</text:p>
          <text:list text:style-name="List_20_1">
            <text:list-item>
              <text:p text:style-name="List_20_1_Content">靈是內在的驅動力，腳蹤是外在的表現。</text:p>
            </text:list-item>
            <text:list-item>
              <text:p text:style-name="List_20_1_Content">是內外一致，而不是心口不一、說謊假冒的假使徒，撒但的差役（林後 11:13-15）。</text:p>
            </text:list-item>
          </text:list>
        </text:list-item>
        <text:list-item>
          <text:p text:style-name="List_20_1_Content">2、照主分賜的、和神呼召的而行（林前 7:17）：</text:p>
          <text:list text:style-name="List_20_1">
            <text:list-item>
              <text:p text:style-name="List_20_1_Content">即按照主所行的去行（約壹 2:6），</text:p>
            </text:list-item>
            <text:list-item>
              <text:p text:style-name="List_20_1_Content">即配得起那呼召、即那個曾被呼召的（弗 4:2）；</text:p>
            </text:list-item>
            <text:list-item>
              <text:p text:style-name="List_20_1_Content">就是七個一：</text:p>
              <text:list text:style-name="List_20_1">
                <text:list-item>
                  <text:p text:style-name="List_20_1_Content">一個身體［有基督的靈，成為屬基督的（羅 8:9）］，</text:p>
                </text:list-item>
                <text:list-item>
                  <text:p text:style-name="List_20_1_Content">一個靈，正如你們也在你們的呼召的一個盼望中曾被召的一樣。</text:p>
                </text:list-item>
                <text:list-item>
                  <text:p text:style-name="List_20_1_Content">一位主［以耶穌基督為主，聽從主的話］，</text:p>
                </text:list-item>
                <text:list-item>
                  <text:p text:style-name="List_20_1_Content">一個信［耶穌基督的信（羅 3:26）］，</text:p>
                </text:list-item>
                <text:list-item>
                  <text:p text:style-name="List_20_1_Content">一個浸［信而受浸，歸入耶穌基督的死（羅 6:3）］，</text:p>
                </text:list-item>
                <text:list-item>
                  <text:p text:style-name="List_20_1_Content">一位神、就是所有人的父，即那位在所有人之上，也貫乎所有人之中，又在所有人之內。（弗 4:3-6）；</text:p>
                </text:list-item>
              </text:list>
            </text:list-item>
          </text:list>
        </text:list-item>
        <text:list-item>
          <text:p text:style-name="List_20_1_Content">3、不行詭詐、不謬講神的話語，而是「那真理的顯明」，好在神前、薦於各人的同知（林後 4:2）</text:p>
          <text:list text:style-name="List_20_1">
            <text:list-item>
              <text:p text:style-name="List_20_1_Content">A、是透過 dia「信心」，不是透過眼見（林後 5:7）；</text:p>
              <text:list text:style-name="List_20_1">
                <text:list-item>
                  <text:p text:style-name="List_20_1_Content">不是依照 kata 肉體，因「在 en 肉身中」行事，卻不依照肉身（林後 10:2-3）。</text:p>
                </text:list-item>
                <text:list-item>
                  <text:p text:style-name="List_20_1_Content">即是當持續藉著靈生活行動，而絕不可成就肉體的私慾（加 5:16）。</text:p>
                </text:list-item>
              </text:list>
            </text:list-item>
            <text:list-item>
              <text:p text:style-name="List_20_1_Content">B、即是不隨從這世界的那時代、那空中掌權的那靈（弗 2:2）；</text:p>
              <text:list text:style-name="List_20_1">
                <text:list-item>
                  <text:p text:style-name="List_20_1_Content">而是我們持續是祂的製造之物，因在基督耶穌裏受造之後，是為了眾善的諸作為(意為:律法的行為)，就是這神曾預先準備的，為使我們得以在諸善的諸作為裏面行事為人（弗 2:10）。</text:p>
                </text:list-item>
                <text:list-item>
                  <text:p text:style-name="List_20_1_Content">你們不再行事為人，好像外邦人也在他們的那心思之虛妄中持續行事為人（弗 4:17）；</text:p>
                </text:list-item>
                <text:list-item>
                  <text:p text:style-name="List_20_1_Content">而是「在愛中」行事為人（弗 5:2），</text:p>
                </text:list-item>
                <text:list-item>
                  <text:p text:style-name="List_20_1_Content">行事為人好像光明孩子（弗 5:8）；</text:p>
                </text:list-item>
                <text:list-item>
                  <text:p text:style-name="List_20_1_Content">行事為人好像智慧人（弗 5:15）。</text:p>
                </text:list-item>
              </text:list>
            </text:list-item>
            <text:list-item>
              <text:p text:style-name="List_20_1_Content">C、即按照使徒的榜樣行（腓 3:17）；</text:p>
              <text:list text:style-name="List_20_1">
                <text:list-item>
                  <text:p text:style-name="List_20_1_Content">而不是基督十字架的仇敵（腓 3:18）：割禮派的；</text:p>
                </text:list-item>
              </text:list>
            </text:list-item>
            <text:list-item>
              <text:p text:style-name="List_20_1_Content">D、對「外人」行事要「端莊」（帖前 4:12）；</text:p>
            </text:list-item>
            <text:list-item>
              <text:p text:style-name="List_20_1_Content">E、要按「規矩」、即遵從使徒傳統（帖後 3:6, 11）；</text:p>
              <text:list text:style-name="List_20_1">
                <text:list-item>
                  <text:p text:style-name="List_20_1_Content">不要照著異教，即獻祭事宜的諸般食物去行（來 13:9-10）；</text:p>
                </text:list-item>
                <text:list-item>
                  <text:p text:style-name="List_20_1_Content">即魔鬼的遍地遊行（彼前 5:8）；</text:p>
                </text:list-item>
                <text:list-item>
                  <text:p text:style-name="List_20_1_Content">即在暗中行、說謊不按真理而行（約壹 1:6; 2:11），</text:p>
                </text:list-item>
                <text:list-item>
                  <text:p text:style-name="List_20_1_Content">而是在光中行、如神在光中（1:7）；</text:p>
                </text:list-item>
                <text:list-item>
                  <text:p text:style-name="List_20_1_Content">在真理中行，在神的命令：愛（約貳 1:4, 6; 約參 1:3, 4）；</text:p>
                </text:list-item>
              </text:list>
            </text:list-item>
            <text:list-item>
              <text:p text:style-name="List_20_1_Content">F、即穿白衣與主同行（啟 3:4），</text:p>
              <text:list text:style-name="List_20_1">
                <text:list-item>
                  <text:p text:style-name="List_20_1_Content">即看守衣服，免得赤身而行（啟 16:15）；</text:p>
                </text:list-item>
                <text:list-item>
                  <text:p text:style-name="List_20_1_Content">不是去拜不能聽不能行的偶像（啟 9:20）；</text:p>
                </text:list-item>
                <text:list-item>
                  <text:p text:style-name="List_20_1_Content_Last">即是在聖城的光裡行走（啟 21:24）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三_合一的破壞_另一個耶穌_另一個靈_另一個福音_林後_114_11"/><text:bookmark-start text:name="三_合一的破壞_另一個耶穌_另一個靈_另一個福音_林後_114"/>三、合一的破壞：另一個耶穌、另一個靈、另一個福音（林後 11:4）<text:bookmark-end text:name="__RefHeading___三_合一的破壞_另一個耶穌_另一個靈_另一個福音_林後_114_11"/><text:bookmark-end text:name="三_合一的破壞_另一個耶穌_另一個靈_另一個福音_林後_114"/></text:h>
      <text:list text:style-name="List_20_1" text:continue-numbering="false">
        <text:list-item>
          <text:p text:style-name="List_20_1_Content_First">1、另一個耶穌：</text:p>
          <text:list text:style-name="List_20_1">
            <text:list-item>
              <text:p text:style-name="List_20_1_Content">A、不是耶穌和使徒所傳的。</text:p>
              <text:list text:style-name="List_20_1">
                <text:list-item>
                  <text:p text:style-name="List_20_1_Content">——使徒傳的耶穌是「基督、活神的兒子」（林後 1:19; 太 16:16）；或是：神的兒子、基督是耶穌（徒 17:3; 約 20:31; 約壹 5:1, 5 原文）。</text:p>
                </text:list-item>
              </text:list>
            </text:list-item>
            <text:list-item>
              <text:p text:style-name="List_20_1_Content">B、不是西方教派所謂的「三位一體的神」，</text:p>
              <text:list text:style-name="List_20_1">
                <text:list-item>
                  <text:p text:style-name="List_20_1_Content">也不是撒伯流 Sabellius 教派的「一神三顯論的神」，</text:p>
                </text:list-item>
                <text:list-item>
                  <text:p text:style-name="List_20_1_Content">更不是「神格唯一論 Monarchianism」的神，參見（<text:a xlink:type="simple" xlink:href="https://zh.wikipedia.org/zh-tw/%E7%A5%9E%E6%A0%BC%E6%83%9F%E4%B8%80%E8%AB%96" text:style-name="Internet_20_link" text:visited-style-name="Visited_20_Internet_20_Link">https://zh.wikipedia.org/zh-tw/%E7%A5%9E%E6%A0%BC%E6%83%9F%E4%B8%80%E8%AB%96</text:a>）。</text:p>
                </text:list-item>
              </text:list>
            </text:list-item>
          </text:list>
        </text:list-item>
        <text:list-item>
          <text:p text:style-name="List_20_1_Content">2、另一個靈：</text:p>
          <text:list text:style-name="List_20_1">
            <text:list-item>
              <text:p text:style-name="List_20_1_Content">A、不是耶穌差遣神所賜給他的真理的聖靈（約 14:36; 15:26; 16:13），</text:p>
              <text:list text:style-name="List_20_1">
                <text:list-item>
                  <text:p text:style-name="List_20_1_Content">也不是傳得救的福音、真實的話語（弗 1:13-14）。</text:p>
                </text:list-item>
                <text:list-item>
                  <text:p text:style-name="List_20_1_Content">也就是說謊者的靈，是謬妄的靈，是敵基督的靈（約壹 4:1-6）。</text:p>
                </text:list-item>
              </text:list>
            </text:list-item>
            <text:list-item>
              <text:p text:style-name="List_20_1_Content">B、早期教會斷定受聖靈的初徵是「說靈言、稱讚神為大」（徒 2:4, 11; 10:46），和說預言並提（徒 19:6）。</text:p>
              <text:list text:style-name="List_20_1">
                <text:list-item>
                  <text:p text:style-name="List_20_1_Content">說靈言與說預言是使徒保羅所堅持的「那些屬靈的事」toon pneumatikoon（林前 12:1 陽性；9:11, 14:1；中性）。</text:p>
                </text:list-item>
              </text:list>
            </text:list-item>
            <text:list-item>
              <text:p text:style-name="List_20_1_Content">C、後期教會斷定聖靈的依據是「遵守神的命令：信祂兒子耶穌基督的名，並照他所賜我們的命令彼此相愛」（約壹 3:23-24），</text:p>
              <text:list text:style-name="List_20_1">
                <text:list-item>
                  <text:p text:style-name="List_20_1_Content">公認耶穌基督是「那話生成了肉身」（約 1:14; 約壹 4:2）。</text:p>
                </text:list-item>
                <text:list-item>
                  <text:p text:style-name="List_20_1_Content">聽從屬神的使徒教會（約壹 4:6）。</text:p>
                </text:list-item>
              </text:list>
            </text:list-item>
          </text:list>
        </text:list-item>
        <text:list-item>
          <text:p text:style-name="List_20_1_Content">3、另一個福音：</text:p>
          <text:list text:style-name="List_20_1">
            <text:list-item>
              <text:p text:style-name="List_20_1_Content">不是神的福音（羅 1:1-4）、</text:p>
            </text:list-item>
            <text:list-item>
              <text:p text:style-name="List_20_1_Content">不是神的兒子、基督耶穌的福音（羅 1:9）、</text:p>
            </text:list-item>
            <text:list-item>
              <text:p text:style-name="List_20_1_Content">更不是使徒所傳的福音（羅 1:16-17; 16:25），</text:p>
            </text:list-item>
            <text:list-item>
              <text:p text:style-name="List_20_1_Content">而是「別的福音」（加 1:6），</text:p>
            </text:list-item>
            <text:list-item>
              <text:p text:style-name="List_20_1_Content">即與使徒保羅所傳的不同（加 1:8）。</text:p>
            </text:list-item>
            <text:list-item>
              <text:p text:style-name="List_20_1_Content_Last">即割禮派所傳的假福音。</text:p>
            </text:list-item>
          </text:list>
        </text:list-item>
      </text:list>
      <text:h text:style-name="Heading_20_2" text:outline-level="2"><text:bookmark-start text:name="__RefHeading___四_合一的恢復_12"/><text:bookmark-start text:name="四_合一的恢復"/>四、合一的恢復<text:bookmark-end text:name="__RefHeading___四_合一的恢復_12"/><text:bookmark-end text:name="四_合一的恢復"/></text:h>
      <text:list text:style-name="List_20_1" text:continue-numbering="false">
        <text:list-item>
          <text:p text:style-name="List_20_1_Content_First">1、即擁有「神的信」exete pistin theou 的恢復（可 11:22 原文；參見羅 3:3）；</text:p>
          <text:list text:style-name="List_20_1">
            <text:list-item>
              <text:p text:style-name="List_20_1_Content">即神子信心的一致景況 teen henoteeta tees pisteoos（弗 4:13）；</text:p>
            </text:list-item>
            <text:list-item>
              <text:p text:style-name="List_20_1_Content">即那本著耶穌的信心 ton ek pisteoos ‘Ieesou（羅 3:26b），</text:p>
            </text:list-item>
            <text:list-item>
              <text:p text:style-name="List_20_1_Content">或本著基督的信心 ek pisteoos Xritou（加 2:16）；</text:p>
            </text:list-item>
            <text:list-item>
              <text:p text:style-name="List_20_1_Content">或本著基督耶穌的信心 ek pisteoos ‘Jeesou Xriteuousin（加 3:22）。</text:p>
            </text:list-item>
          </text:list>
        </text:list-item>
        <text:list-item>
          <text:p text:style-name="List_20_1_Content">2、即擁有「神的兒子、耶穌基督的知識」：</text:p>
          <text:list text:style-name="List_20_1">
            <text:list-item>
              <text:p text:style-name="List_20_1_Content">即是使徒保羅的知識（林後 11:5），</text:p>
            </text:list-item>
            <text:list-item>
              <text:p text:style-name="List_20_1_Content">也就是「那神的知識」kata tees gnooseoos tou theou（林後 10:5）。</text:p>
            </text:list-item>
          </text:list>
        </text:list-item>
        <text:list-item>
          <text:p text:style-name="List_20_1_Content">3、教會恢復合一即是達到神的知識：</text:p>
          <text:list text:style-name="List_20_1">
            <text:list-item>
              <text:p text:style-name="List_20_1_Content">A、神的知識即是神的律法（詩 19:7; 何 4:6，6:6），雅威的敬畏（詩 19:7-9; 箴 2:5）；</text:p>
            </text:list-item>
            <text:list-item>
              <text:p text:style-name="List_20_1_Content">B、即是神子主耶穌的知識（弗 4:13; 彼後 1:8）：得救的福音、真實的話語（弗 1:13）。</text:p>
            </text:list-item>
            <text:list-item>
              <text:p text:style-name="List_20_1_Content">C、神的知識也就是基督與使徒的知識：基督（彼後 1:1-2）；保羅（林後 11:6）、彼得（彼前 1:8）。</text:p>
            </text:list-item>
            <text:list-item>
              <text:p text:style-name="List_20_1_Content">D、也就是教會增長的知識（彼後 3:18; 1:5-8）：</text:p>
              <text:list text:style-name="List_20_1">
                <text:list-item>
                  <text:p text:style-name="List_20_1_Content">父神所賜的智慧和啟示的靈的範疇：在神的知識裡（弗 1:17）。</text:p>
                </text:list-item>
                <text:list-item>
                  <text:p text:style-name="List_20_1_Content_Last">是教會潔淨「靈和身體」、分別為聖的範疇（林後 7:1）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貳_長進_13"/><text:bookmark-start text:name="貳_長進"/>貳、長進<text:bookmark-end text:name="__RefHeading___貳_長進_13"/><text:bookmark-end text:name="貳_長進"/></text:h>
      <text:list text:style-name="List_20_1" text:continue-numbering="false">
        <text:list-item>
          <text:p text:style-name="List_20_1_Content_First">一、在合一的基礎上長進，即是在我們主救主耶穌基督的恩典和知識上長進（彼後 3:18）</text:p>
        </text:list-item>
        <text:list-item>
          <text:p text:style-name="List_20_1_Content">二、長進的七個階段（彼後 1:5-7）。</text:p>
        </text:list-item>
        <text:list-item>
          <text:p text:style-name="List_20_1_Content">三、長進的終極目標：律法的終極目標即是基督（羅 10:4），即是（弗 4:13）。</text:p>
        </text:list-item>
        <text:list-item>
          <text:p text:style-name="List_20_1_Content">四、不長進的危險：嬰兒孩童無知，會被欺騙（弗 4:14）</text:p>
        </text:list-item>
        <text:list-item>
          <text:p text:style-name="List_20_1_Content_Last">五、長進的方法：（弗 4:15-16）</text:p>
        </text:list-item>
      </text:list>
      <text:h text:style-name="Heading_20_2" text:outline-level="2"><text:bookmark-start text:name="__RefHeading___參_長大成人_14"/><text:bookmark-start text:name="參_長大成人"/>參、長大成人<text:bookmark-end text:name="__RefHeading___參_長大成人_14"/><text:bookmark-end text:name="參_長大成人"/></text:h>
      <text:p text:style-name="Text_20_body">參見雅威聖會網站《<text:a xlink:type="simple" xlink:href="http://www.yhwhholy.org/bible/topic/foundation_of_belief/salvation_unity_fulness" text:style-name="Internet_20_link" text:visited-style-name="Visited_20_Internet_20_Link">救恩論——合一、長大與成熟</text:a>》</text:p>
      <text:h text:style-name="Heading_20_2" text:outline-level="2"><text:bookmark-start text:name="__RefHeading___一_像父一樣的完全_15"/><text:bookmark-start text:name="一_像父一樣的完全"/>一、像父一樣的完全<text:bookmark-end text:name="__RefHeading___一_像父一樣的完全_15"/><text:bookmark-end text:name="一_像父一樣的完全"/></text:h>
      <text:list text:style-name="List_20_1" text:continue-numbering="false">
        <text:list-item>
          <text:p text:style-name="List_20_1_Content_First">1、長大成人就是當神面前的完全人（創 17:1-2），就是門徒要像父神那樣的完全（太 5:48）。</text:p>
        </text:list-item>
        <text:list-item>
          <text:p text:style-name="List_20_1_Content">2、完全人的標竿是基督（腓 3:12-16）：有神子的信心和完全認識的合一景況（弗 4:13）、即基督完滿的身量。也就是彼後所強調的「我們主耶穌基督的完全認識」（彼後 1:8）</text:p>
        </text:list-item>
        <text:list-item>
          <text:p text:style-name="List_20_1_Content">3、長進的結果：進入我們主救主耶穌基督的國度（彼後 1:11）。</text:p>
        </text:list-item>
        <text:list-item>
          <text:p text:style-name="List_20_1_Content_Last">4、也就是有神的形像和榮耀（林前 11:7），也就是神的知識的榮耀的光照，顯在耶基督身上（林後 4:6）。</text:p>
        </text:list-item>
      </text:list>
      <text:h text:style-name="Heading_20_2" text:outline-level="2"><text:bookmark-start text:name="__RefHeading___二_認知異端邪說_16"/><text:bookmark-start text:name="二_認知異端邪說"/>二、認知異端邪說<text:bookmark-end text:name="__RefHeading___二_認知異端邪說_16"/><text:bookmark-end text:name="二_認知異端邪說"/></text:h>
      <text:list text:style-name="List_20_1" text:continue-numbering="false">
        <text:list-item>
          <text:p text:style-name="List_20_1_Content_First">1、「反神」 atheoi（弗 2:12），或是「恨神的 theostugeis」（羅1:30）:能分清作夢者所混淆的神觀：異教的神與雅威真神的區別（申 13 章）</text:p>
        </text:list-item>
        <text:list-item>
          <text:p text:style-name="List_20_1_Content">2、「反律法」 anomia（太7:23）：能珍惜雅威神所賜給的「律法，即律例典章」：才是大國中的智者（申 4:6-8）</text:p>
        </text:list-item>
        <text:list-item>
          <text:p text:style-name="List_20_1_Content">3、「敵基督」 antichristos：能分辨雅威神所興起的一位先知「像摩西的」：就是新約的耶穌基督和真假先知（申 18:15-22; 徒 3:21-26）</text:p>
        </text:list-item>
        <text:list-item>
          <text:p text:style-name="List_20_1_Content">4、「能辨別諸靈」diakriseis pneumatoon（林前 12:10）：</text:p>
          <text:list text:style-name="List_20_1">
            <text:list-item>
              <text:p text:style-name="List_20_1_Content">就是真理的靈和謬妄的靈的區別或基督的靈和敵基督的靈（約壹 4:1-6）。自從二戰之後，美國本土出現回歸以色列律法的「神的教會」：卻是對聖靈無知。</text:p>
            </text:list-item>
            <text:list-item>
              <text:p text:style-name="List_20_1_Content">今日雖有所謂的「回歸以色列本源」的「彌賽亞信徒」，有多是聽眾，並非真知。</text:p>
            </text:list-item>
            <text:list-item>
              <text:p text:style-name="List_20_1_Content">並且對聖靈的無知，如所謂的靈恩派第三波、第四波人物，連「真假方言」都辨識不出。因為沒有「辨別諸靈」的恩賜能力，上了假先知、假教師們的當，還洋洋得意識神的真選民，同意今日在以色列地的人一同重建「第三聖殿」。</text:p>
            </text:list-item>
          </text:list>
        </text:list-item>
        <text:list-item>
          <text:p text:style-name="List_20_1_Content">5、「另一個福音」euaggelion heteron：</text:p>
        </text:list-item>
        <text:list-item>
          <text:p text:style-name="List_20_1_Content">能清楚辨明律法與福音的異同：</text:p>
          <text:list text:style-name="List_20_1">
            <text:list-item>
              <text:p text:style-name="List_20_1_Content">A、律法是基督耶穌和使徒們所遵守的神國律法，福音是基督耶穌和使徒們所宣傳的神國福音。</text:p>
            </text:list-item>
            <text:list-item>
              <text:p text:style-name="List_20_1_Content">B、律法與福音都是屬於神的真理。故雅威律法是全備的真理，是確定的、正直的、清潔的、純全的、真實而全然公義的（詩 19:7-9），是屬靈的，是聖別的、是公義的、是良善的（羅 7:12-14）；同樣，新約神國的福音也是真實的話、拯救的福音（弗 1:13），是「赦罪稱義的話」（徒 13:38-39）。</text:p>
            </text:list-item>
            <text:list-item>
              <text:p text:style-name="List_20_1_Content_Last">C、福音是傳承自律法的，律法是福音之本，福音是律法的成全：因著信，不是廢掉律法，更是堅固律法（羅 3:31）。</text:p>
            </text:list-item>
          </text:list>
        </text:list-item>
      </text:list>
      <text:p text:style-name="Horizontal_20_Line"/>
      <text:h text:style-name="Heading_20_2" text:outline-level="2"><text:bookmark-start text:name="__RefHeading___附註_17"/><text:bookmark-start text:name="附註"/>附註<text:bookmark-end text:name="__RefHeading___附註_17"/><text:bookmark-end text:name="附註"/></text:h>
      <text:h text:style-name="Heading_20_3" text:outline-level="3"><text:bookmark-start text:name="__RefHeading___註一_18"/><text:bookmark-start text:name="註一"/>註一<text:bookmark-end text:name="__RefHeading___註一_18"/><text:bookmark-end text:name="註一"/></text:h>
      <text:p text:style-name="Text_20_body">所謂「真實的靈」parakleetos，另譯「法律顧問」，這是法律專有名詞，古典希臘文原是指「在法庭上給人幫助的，召喚幫手的」；他又是「呼之即來的，如奴僕」。聖經使用此詞來表明「聖靈」的位格：他是子（基督耶穌）的幫手，正如子是父的幫手一樣，幫手的位階就是「主子」的「奴僕」。因此，父子靈的位階「絕不平等」，否則就不是 parakleetos。
對應神的律法，聖靈就是父賜給子的、子差遣到這猶太人那裡的「法律顧問」。這位真實的靈要把「一切真實」忠實地傳遞給主的真門徒，絲毫不能有一點落差。否則他就是不「忠信的使者」，正如那子一樣。約翰福音出現此字眼，說明三位一體神觀的極大異端，因為把主僕的落差變成「同等」。而約翰福音作者則明指此種同等是指「猶太人」對神觀的誤解，就是對於「子與父」、「差者與受差者」在「使命傳承上應當一致」的誤解（約 10:25-30），而耶穌基督與「與父是一」的說詞，又被猶太人誤以為：「把人當作神」。原來傳統的猶太人對於人與神的分際是非常嚴格劃分的，人就是人、神就是神！但耶穌企圖說明，人與神本是「父與子」的關係，凡是那神的話 logos 所生成的，都可以稱為「神 theous」（約 10:34-35），耶穌引用詩 82:6 來證明，比猶太人按照他們的「傳統」所說的不同，更加證明猶太傳統是已經離開律法傳統（這就是「使徒傳統」，參見拙作「使徒傳統與拉比傳統」乙文）。</text:p>
      <text:p text:style-name="Text_20_body">「神族」被本書作者稱為「神的兒子 huion tou theou、那獨一族類的 too monogenous」（獨生子原文，約 3:16, 18; 1:14, 18; 約一 4:9）。正如人間對子女的用法一樣（路 7:12，8:42，9:38）。此詞在新約聖經中只出現 9 次，路加福音書也出現三次此種字眼，證明他與約翰書信的作者在此字眼上的用法與用意的獨特性。又在猶太教深厚背景的希伯來書出現一次（來 11:17）。更加證明此四書的作者都具有同一背景：猶太宗教背景和學識背景。</text:p>
      <text:h text:style-name="Heading_20_2" text:outline-level="2"><text:bookmark-start text:name="__RefHeading___附錄_19"/><text:bookmark-start text:name="附錄"/>附錄<text:bookmark-end text:name="__RefHeading___附錄_19"/><text:bookmark-end text:name="附錄"/></text:h>
      <text:p text:style-name="Text_20_body">主所愛的婦女</text:p>
      <text:list text:style-name="List_20_1" text:continue-numbering="false">
        <text:list-item>
          <text:p text:style-name="List_20_1_Content_First"><text:a xlink:type="simple" xlink:href="http://purenard777.blogspot.com" text:style-name="Internet_20_link" text:visited-style-name="Visited_20_Internet_20_Link">http://purenard777.blogspot.com</text:a></text:p>
        </text:list-item>
        <text:list-item>
          <text:p text:style-name="List_20_1_Content_Last"><text:a xlink:type="simple" xlink:href="http://purenard777.blogspot.com/2023/08/blog-post_19.html?m=0" text:style-name="Internet_20_link" text:visited-style-name="Visited_20_Internet_20_Link">http://purenard777.blogspot.com/2023/08/blog-post_19.html?m=0</text:a></text:p>
        </text:list-item>
      </text:list>
      <text:p text:style-name="Text_20_body">我的回應：</text:p>
      <text:list text:style-name="List_20_1" text:continue-numbering="false">
        <text:list-item>
          <text:p text:style-name="List_20_1_Content_First">一、新約福音書跟從主的婦女，跳脫丈夫的管轄，直接跟從主、服事主。一路直到主的十字架下、到墳墓、到主復活首先的顯現對象，到主的一家人（包括母親和一切婦女）受聖靈的澆灌。在在證明婦女也能成為主的真門徒，也能蒙主的啟示與得救和受聖靈的澆灌，與男人一同服事主，敬拜神。恢復伊甸樂園。</text:p>
        </text:list-item>
        <text:list-item>
          <text:p text:style-name="List_20_1_Content">二、救恩是男女平等的，是跟從主之平等的，甚至婦女比男徒還先得到主的首先顯現：於是，就有新約福音女徒優於男徒的說法出現。耶穌的母親和其他女人以自己的財物供給主和門徒女徒，她們竟然不怕受到「逼迫」，還敢追隨到十字架下，比其他男徒都離主而去，顯然高竿。</text:p>
        </text:list-item>
        <text:list-item>
          <text:p text:style-name="List_20_1_Content">三、於是新約的女徒變成高過使徒的位階：聖母馬利亞便出現了，上帝之母出籠了，聖母永遠是貞節的說法便成為女性的模範和追隨的對象：落入異教女神崇拜與女性高過男性的女祭司也隨之進入天主教。</text:p>
        </text:list-item>
        <text:list-item>
          <text:p text:style-name="List_20_1_Content">四、為新教改革宗的起源：反對天主教聖母崇拜的新教，最後又在現代化的潮流下，強調性別平權，為陰性女神崇拜開始鋪路，又落入舊教「瑪利亞聖母崇拜和修女獨身才是「聖潔」的窠臼中。甚至更加墮落、混亂『同性戀、雙性戀」以及其他性錯亂中。</text:p>
        </text:list-item>
        <text:list-item>
          <text:p text:style-name="List_20_1_Content">五、身為男人，在此異教鋪天蓋地下的潮流中浮沈。大丈夫、大男人被嗤笑、藐視，以致，小丈夫、小男人，就是「家庭煮夫」普遍成形。因為小家庭必然出現如此畸形的景況。</text:p>
        </text:list-item>
        <text:list-item>
          <text:p text:style-name="List_20_1_Content">六、我們的神雅威，祂的律法聖約之所以被排斥，不但是因為猶太選民的背約、不爭氣，而且還是外邦人，尤其外邦女人，他們原本是主所稱為「小狗」的，今天儼然變成「大野獸」吞吃一切「小男人」。為何啟示錄是以「大淫婦：大巴比倫城」來比喻墮落的猶太選民？因為現今的華爾街大戶，就是陰謀政府的人員，他們企圖藉著資本主義大國來掌控此世界，新世界次序已經出籠好多年了，這正是為將要出現的反律聖約的「大罪人、不法之人」鋪路。</text:p>
        </text:list-item>
        <text:list-item>
          <text:p text:style-name="List_20_1_Content_Last">七、雅威聖會的使命是什麼？我們若沒有看清楚如今自己所處的困境與危險，少數幾人，年老漸衰。孤獨老人已然是我們日後必然的景況。我要如何自處與應對？沒有大破大立，就沒有未來。</text:p>
        </text:list-item>
      </text:list>
      <text:p text:style-name="Text_20_body">［全文完］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2::18:00</meta:creation-date>
    <dc:creator>Generated</dc:creator>
    <dc:date>2026-09-07T22::18:00</dc:date>
    <dc:language>en-US</dc:language>
    <meta:editing-cycles>1</meta:editing-cycles>
    <meta:editing-duration>PT0S</meta:editing-duration>
    <dc:title>topic:denominational_controversy:20230826090000</dc:title>
  </office:meta>
</office:document-meta>
</file>