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rammar:greek_vp"/>&lt;graphviz dot&gt;
digraph greek_vp {
vp [shape=box, label=“分詞”];
d  [shape=diamond, label=“是否有定冠詞？”];
vp → d;
}
&lt;/graphviz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09:24</meta:creation-date>
    <dc:creator>Generated</dc:creator>
    <dc:date>2026-09-08T02::09:24</dc:date>
    <dc:language>en-US</dc:language>
    <meta:editing-cycles>1</meta:editing-cycles>
    <meta:editing-duration>PT0S</meta:editing-duration>
    <dc:title>grammar:greek_vp</dc:title>
  </office:meta>
</office:document-meta>
</file>