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6:20260921090000"/><text:bookmark-start text:name="__RefHeading___年贖罪日_論救贖的條件_1"/><text:bookmark-start text:name="年贖罪日_論救贖的條件"/>2026年贖罪日：論救贖的條件<text:bookmark-end text:name="__RefHeading___年贖罪日_論救贖的條件_1"/><text:bookmark-end text:name="年贖罪日_論救贖的條件"/></text:h>
      <text:h text:style-name="Heading_20_2" text:outline-level="2"><text:bookmark-start text:name="__RefHeading___論證_2"/><text:bookmark-start text:name="論證"/>論證<text:bookmark-end text:name="__RefHeading___論證_2"/><text:bookmark-end text:name="論證"/></text:h>
      <text:h text:style-name="Heading_20_2" text:outline-level="2"><text:bookmark-start text:name="__RefHeading___加爾文說_羅_320_3"/><text:bookmark-start text:name="加爾文說_羅_320"/>1、加爾文說（羅 3:20）：<text:bookmark-end text:name="__RefHeading___加爾文說_羅_320_3"/><text:bookmark-end text:name="加爾文說_羅_320"/></text:h>
      <text:list text:style-name="List_20_1" text:continue-numbering="false">
        <text:list-item>
          <text:p text:style-name="List_20_1_Content_First">A、律法規定，行為的獎賞是按著律法而定的。（107）等同給了得獎賞的途徑。</text:p>
        </text:list-item>
        <text:list-item>
          <text:p text:style-name="List_20_1_Content">B、沒有人能靠遵守律法而獲得義。（108）卻永遠得不到獎賞。</text:p>
        </text:list-item>
        <text:list-item>
          <text:p text:style-name="List_20_1_Content">C、義不是靠律法帶給我們的，因律法使我們知罪，定我們的罪。</text:p>
          <text:list text:style-name="List_20_1">
            <text:list-item>
              <text:p text:style-name="List_20_1_Content">等同神給了人希望，又斷了人成功的途徑。</text:p>
            </text:list-item>
          </text:list>
        </text:list-item>
        <text:list-item>
          <text:p text:style-name="List_20_1_Content">加爾文等同在說：神是說謊的，因給了一個人永遠達不到的目標，好定罪祂所造的人。</text:p>
        </text:list-item>
        <text:list-item>
          <text:p text:style-name="List_20_1_Content_Last">這如同父親對兒子說：你每次考試都要 100 分，才是我兒子，否則就不是。</text:p>
        </text:list-item>
      </text:list>
      <text:h text:style-name="Heading_20_2" text:outline-level="2"><text:bookmark-start text:name="__RefHeading___審判法則_按行為_但若有贖價則可重來_4"/><text:bookmark-start text:name="審判法則_按行為_但若有贖價則可重來"/>2、審判法則：按行為，但若有贖價則可重來。<text:bookmark-end text:name="__RefHeading___審判法則_按行為_但若有贖價則可重來_4"/><text:bookmark-end text:name="審判法則_按行為_但若有贖價則可重來"/></text:h>
      <text:list text:style-name="List_20_1" text:continue-numbering="false">
        <text:list-item>
          <text:p text:style-name="List_20_1_Content_First">A、（羅 3:1-20）是論外邦人，引用（詩 14 篇），而論猶太人則在（羅 2 章）。因此「沒有義人」是指外邦人。舊約義人的見證太多了。（羅 1 章）是定罪外邦人。</text:p>
        </text:list-item>
        <text:list-item>
          <text:p text:style-name="List_20_1_Content">B、（羅 2:26）是第三假設句，（羅 2:27）則是直述句。</text:p>
          <text:list text:style-name="List_20_1">
            <text:list-item>
              <text:p text:style-name="List_20_1_Content">a、由（羅 2:26）「未受割者關注維護律法義的要求」，是極可能與事實相符，故外邦人去遵守律法，才是真割禮，才是與神立約的子民。</text:p>
            </text:list-item>
            <text:list-item>
              <text:p text:style-name="List_20_1_Content_Last">b、由（羅 2:27）未受割者成全律法（行盡律法要求），才成為審判的依據去審判猶太人違犯律法，則外邦人行律法才符合神審判法則。</text:p>
            </text:list-item>
          </text:list>
        </text:list-item>
      </text:list>
      <text:h text:style-name="Heading_20_2" text:outline-level="2"><text:bookmark-start text:name="__RefHeading___唯有可贖的罪_基督的血才有功效_5"/><text:bookmark-start text:name="唯有可贖的罪_基督的血才有功效"/>3、唯有可贖的罪，基督的血才有功效<text:bookmark-end text:name="__RefHeading___唯有可贖的罪_基督的血才有功效_5"/><text:bookmark-end text:name="唯有可贖的罪_基督的血才有功效"/></text:h>
      <text:list text:style-name="List_20_1" text:continue-numbering="false">
        <text:list-item>
          <text:p text:style-name="List_20_1_Content_First">A、（羅 3:21-31）是針對不知律法的外邦人，才需要隔開律法，否則外邦人犯罪都成明知故犯者，是沒有贖價的。</text:p>
          <text:list text:style-name="List_20_1">
            <text:list-item>
              <text:p text:style-name="List_20_1_Content">a、（羅 3:22-23）</text:p>
              <text:list text:style-name="List_20_1">
                <text:list-item>
                  <text:p text:style-name="List_20_1_Content">「區別不存在」：是指神的義並不受「人是在成文律法內，或在成文律法外」的限制，因為都已犯罪了。</text:p>
                </text:list-item>
              </text:list>
            </text:list-item>
            <text:list-item>
              <text:p text:style-name="List_20_1_Content">b、（羅 3:25-26）</text:p>
              <text:list text:style-name="List_20_1">
                <text:list-item>
                  <text:p text:style-name="List_20_1_Content">對於「可贖的罪」，其祭牲的血才可帶進至聖所、灑在蔽罪蓋上。</text:p>
                </text:list-item>
                <text:list-item>
                  <text:p text:style-name="List_20_1_Content">「眾罪不追究」是因為付出了可贖的罪價。</text:p>
                </text:list-item>
                <text:list-item>
                  <text:p text:style-name="List_20_1_Content">「神的克制」由（羅 2:4）是為要引領人悔改，因此也是指可贖之罪。</text:p>
                </text:list-item>
              </text:list>
            </text:list-item>
            <text:list-item>
              <text:p text:style-name="List_20_1_Content">c、（羅 3:27-28）</text:p>
              <text:list text:style-name="List_20_1">
                <text:list-item>
                  <text:p text:style-name="List_20_1_Content">「信心的律法」和「律法的諸工作」相比較。</text:p>
                </text:list-item>
                <text:list-item>
                  <text:p text:style-name="List_20_1_Content_Last">（羅 2:13）「律法的聽見者」與「律法的遵行者」之間的區別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人完成諸工作與那悔改之事相稱_徒_2620_6"/><text:bookmark-start text:name="人完成諸工作與那悔改之事相稱_徒_2620"/>4、人完成諸工作與那悔改之事相稱（徒 26:20）<text:bookmark-end text:name="__RefHeading___人完成諸工作與那悔改之事相稱_徒_2620_6"/><text:bookmark-end text:name="人完成諸工作與那悔改之事相稱_徒_2620"/></text:h>
      <text:list text:style-name="List_20_1" text:continue-numbering="false">
        <text:list-item>
          <text:p text:style-name="List_20_1_Content_First">A、行為是有價值的，能與悔改之事結合，無論猶太或外邦。</text:p>
        </text:list-item>
        <text:list-item>
          <text:p text:style-name="List_20_1_Content">B、「律法的諸工作」可指律法的諸教導，也可指入猶太教所需的條件。保都不是指按律法要求行出的義行，否則神就是說謊的。</text:p>
        </text:list-item>
        <text:list-item>
          <text:p text:style-name="List_20_1_Content">C、「信心的律法」（羅 3:27）</text:p>
          <text:list text:style-name="List_20_1">
            <text:list-item>
              <text:p text:style-name="List_20_1_Content">a、（徒 24:14）保羅相信所有按照律法的事。</text:p>
            </text:list-item>
            <text:list-item>
              <text:p text:style-name="List_20_1_Content">b、（羅 3:31）透過信心堅固律法，而非使律法失效。</text:p>
            </text:list-item>
            <text:list-item>
              <text:p text:style-name="List_20_1_Content_Last">c（羅 8:2）等同於「生命之靈的律法」。</text:p>
            </text:list-item>
          </text:list>
        </text:list-item>
      </text:list>
      <text:h text:style-name="Heading_20_3" text:outline-level="3"><text:bookmark-start text:name="__RefHeading___羅馬書_中_律法的諸工作_是指割禮_獻祭_守律法的聖別生活_入猶太教的三項要求_7"/><text:bookmark-start text:name="羅馬書_中_律法的諸工作_是指割禮_獻祭_守律法的聖別生活_入猶太教的三項要求"/>《羅馬書》中「律法的諸工作」，是指割禮、獻祭、守律法的聖別生活，入猶太教的三項要求。<text:bookmark-end text:name="__RefHeading___羅馬書_中_律法的諸工作_是指割禮_獻祭_守律法的聖別生活_入猶太教的三項要求_7"/><text:bookmark-end text:name="羅馬書_中_律法的諸工作_是指割禮_獻祭_守律法的聖別生活_入猶太教的三項要求"/></text:h>
      <text:list text:style-name="List_20_1" text:continue-numbering="false">
        <text:list-item>
          <text:p text:style-name="List_20_1_Content_First">1、（羅 2 章）：律法的真割禮，不在於肉，而在於靈。</text:p>
        </text:list-item>
        <text:list-item>
          <text:p text:style-name="List_20_1_Content">2、（羅 3-4 章）：真挽回祭是耶穌的血，和耶穌的信心。</text:p>
        </text:list-item>
        <text:list-item>
          <text:p text:style-name="List_20_1_Content">3、（羅 5-8）：對付罪，在乎獻上肢體給義作奴僕，隨從聖靈的意願者才能守律法。</text:p>
        </text:list-item>
        <text:list-item>
          <text:p text:style-name="List_20_1_Content_Last">4、（羅 12-15 章）：聖別的生活是以愛、接納為基礎。真祭物是自己的身體（羅 12:1）。</text:p>
        </text:list-item>
      </text:list>
      <text:h text:style-name="Heading_20_3" text:outline-level="3"><text:bookmark-start text:name="__RefHeading___聖別生活的表現_羅_12-15_章_8"/><text:bookmark-start text:name="聖別生活的表現_羅_12-15_章"/>聖別生活的表現（羅 12-15 章）<text:bookmark-end text:name="__RefHeading___聖別生活的表現_羅_12-15_章_8"/><text:bookmark-end text:name="聖別生活的表現_羅_12-15_章"/></text:h>
      <text:list text:style-name="List_20_1" text:continue-numbering="false">
        <text:list-item>
          <text:p text:style-name="List_20_1_Content_First">1、先決條件：</text:p>
          <text:list text:style-name="List_20_1">
            <text:list-item>
              <text:p text:style-name="List_20_1_Content">（羅 12:1-2）身體獻上，不要被這世代同化，而要心思更新變化（羅 12:3-9）。</text:p>
            </text:list-item>
          </text:list>
        </text:list-item>
        <text:list-item>
          <text:p text:style-name="List_20_1_Content">2、真愛勝過惡：（羅 12:9-21）。</text:p>
        </text:list-item>
        <text:list-item>
          <text:p text:style-name="List_20_1_Content">3、順服神排定的權柄：（羅 13:1-7）。</text:p>
        </text:list-item>
        <text:list-item>
          <text:p text:style-name="List_20_1_Content">4、愛完滿律法：（羅 13:8-10）。</text:p>
        </text:list-item>
        <text:list-item>
          <text:p text:style-name="List_20_1_Content">5、穿上基督，行在光中（羅 13:11-14）。</text:p>
        </text:list-item>
        <text:list-item>
          <text:p text:style-name="List_20_1_Content">6、接納軟弱者，別爭辯諸意見：（羅 14:1-15:13）。</text:p>
          <text:list text:style-name="List_20_1">
            <text:list-item>
              <text:p text:style-name="List_20_1_Content">a、日子：審斷這日強於那日（羅 14:5）。</text:p>
            </text:list-item>
            <text:list-item>
              <text:p text:style-name="List_20_1_Content_Last">b、食物：吃百物與吃蔬菜（羅 14:2），不吃肉、不喝酒（羅 14:21）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0::51:22</meta:creation-date>
    <dc:creator>Generated</dc:creator>
    <dc:date>2026-09-09T10::51:22</dc:date>
    <dc:language>en-US</dc:language>
    <meta:editing-cycles>1</meta:editing-cycles>
    <meta:editing-duration>PT0S</meta:editing-duration>
    <dc:title>feast:2026:20260921090000</dc:title>
  </office:meta>
</office:document-meta>
</file>