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6:20260408090000"/><text:bookmark-start text:name="__RefHeading___年無酵節第七日_困苦餅與苦菜_1"/><text:bookmark-start text:name="年無酵節第七日_困苦餅與苦菜"/>2026年無酵節第七日：困苦餅與苦菜<text:bookmark-end text:name="__RefHeading___年無酵節第七日_困苦餅與苦菜_1"/><text:bookmark-end text:name="年無酵節第七日_困苦餅與苦菜"/></text:h>
      <text:p text:style-name="Text_20_body">作者：林義勳； 時間：20260408。</text:p>
      <text:h text:style-name="Heading_20_2" text:outline-level="2"><text:bookmark-start text:name="__RefHeading___讀經_哀_31-29_2"/><text:bookmark-start text:name="讀經_哀_31-29"/>讀經（哀 3:1-29）<text:bookmark-end text:name="__RefHeading___讀經_哀_31-29_2"/><text:bookmark-end text:name="讀經_哀_31-29"/></text:h>
      <text:h text:style-name="Heading_20_2" text:outline-level="2"><text:bookmark-start text:name="__RefHeading___困苦餅_申_163_3"/><text:bookmark-start text:name="困苦餅_申_163"/>困苦餅（申 16:3）<text:bookmark-end text:name="__RefHeading___困苦餅_申_163_3"/><text:bookmark-end text:name="困苦餅_申_163"/></text:h>
      <text:h text:style-name="Heading_20_3" text:outline-level="3"><text:bookmark-start text:name="__RefHeading___一_困苦餅_ah_n_y_oniy_原文意義_4"/><text:bookmark-start text:name="一_困苦餅_ah_n_y_oniy_原文意義"/>一、困苦餅 עֳנִי ’oniy 原文意義<text:bookmark-end text:name="__RefHeading___一_困苦餅_ah_n_y_oniy_原文意義_4"/><text:bookmark-end text:name="一_困苦餅_ah_n_y_oniy_原文意義"/></text:h>
      <text:list text:style-name="List_20_1" text:continue-numbering="false">
        <text:list-item>
          <text:p text:style-name="List_20_1_Content_First">字義： עֳנִי ’oniy（H6040）名詞：原意「苦難」，可指受壓迫的人，或壓迫的事。</text:p>
        </text:list-item>
        <text:list-item>
          <text:p text:style-name="List_20_1_Content_Last">字源： עָנָה ’anah（H6031）動詞：折磨、壓迫他人導致憂愁、痛苦。</text:p>
        </text:list-item>
      </text:list>
      <text:h text:style-name="Heading_20_3" text:outline-level="3"><text:bookmark-start text:name="__RefHeading___二_造成困苦的來源_5"/><text:bookmark-start text:name="二_造成困苦的來源"/>二、造成困苦的來源<text:bookmark-end text:name="__RefHeading___二_造成困苦的來源_5"/><text:bookmark-end text:name="二_造成困苦的來源"/></text:h>
      <text:list text:style-name="List_20_1" text:continue-numbering="false">
        <text:list-item>
          <text:p text:style-name="List_20_1_Content_First">1、來自雅威憤怒的杖（哀 3:1），行惡所致（伯 10:5）；違背神話語（詩 107:10-11）。</text:p>
        </text:list-item>
        <text:list-item>
          <text:p text:style-name="List_20_1_Content">2、來自仇敵的追逼（哀 1:3, 7）。</text:p>
          <text:list text:style-name="List_20_1">
            <text:list-item>
              <text:p text:style-name="List_20_1_Content">a、夏甲被撒拉苦待（創 16:4-11）　　　　　　　（主母）</text:p>
            </text:list-item>
            <text:list-item>
              <text:p text:style-name="List_20_1_Content">b、利亞失寵（被恨惡）（創 29:31-32）　　　　　（丈夫）</text:p>
            </text:list-item>
            <text:list-item>
              <text:p text:style-name="List_20_1_Content">c、雅各服事拉班二十年（創 31:38-42）　　　　　（岳父／母舅）</text:p>
            </text:list-item>
            <text:list-item>
              <text:p text:style-name="List_20_1_Content">d、約瑟被賣為奴（創 41:52）　　　　　　　　　（兄弟）</text:p>
            </text:list-item>
            <text:list-item>
              <text:p text:style-name="List_20_1_Content">e、以色列民在埃及為奴（出 3:7, 17; 4:31）　　（異族）</text:p>
            </text:list-item>
            <text:list-item>
              <text:p text:style-name="List_20_1_Content">f、哈拿不生育，而被對頭激怒（撒上 1:6, 11）　（同作妻子的）</text:p>
            </text:list-item>
            <text:list-item>
              <text:p text:style-name="List_20_1_Content_Last">g、大衛躲避押沙龍時，被示每咒罵（撒下 16:12）（為掃羅報不平的）</text:p>
            </text:list-item>
          </text:list>
        </text:list-item>
      </text:list>
      <text:h text:style-name="Heading_20_3" text:outline-level="3"><text:bookmark-start text:name="__RefHeading___三_苦難中得救的因由_6"/><text:bookmark-start text:name="三_苦難中得救的因由"/>三、苦難中得救的因由<text:bookmark-end text:name="__RefHeading___三_苦難中得救的因由_6"/><text:bookmark-end text:name="三_苦難中得救的因由"/></text:h>
      <text:list text:style-name="List_20_1" text:continue-numbering="false">
        <text:list-item>
          <text:p text:style-name="List_20_1_Content_First">1、祈求、禱告神（詩 25:18; 88:9）。</text:p>
        </text:list-item>
        <text:list-item>
          <text:p text:style-name="List_20_1_Content_Last">2、相信神的話、喜愛神的律法（詩 119:50, 92, 153）。</text:p>
        </text:list-item>
      </text:list>
      <text:h text:style-name="Heading_20_2" text:outline-level="2"><text:bookmark-start text:name="__RefHeading___苦菜_出_128民_911哀_315_7"/><text:bookmark-start text:name="苦菜_出_128民_911哀_315"/>苦菜（出 12:8; 民 9:11; 哀 3:15）<text:bookmark-end text:name="__RefHeading___苦菜_出_128民_911哀_315_7"/><text:bookmark-end text:name="苦菜_出_128民_911哀_315"/></text:h>
      <text:h text:style-name="Heading_20_3" text:outline-level="3"><text:bookmark-start text:name="__RefHeading___一_苦菜_m_r_r_meror_原文意義_8"/><text:bookmark-start text:name="一_苦菜_m_r_r_meror_原文意義"/>一、苦菜 מְרֹר meror 原文意義<text:bookmark-end text:name="__RefHeading___一_苦菜_m_r_r_meror_原文意義_8"/><text:bookmark-end text:name="一_苦菜_m_r_r_meror_原文意義"/></text:h>
      <text:list text:style-name="List_20_1" text:continue-numbering="false">
        <text:list-item>
          <text:p text:style-name="List_20_1_Content_First">字義： מְרֹר meror（H4844）名詞：苦物、苦草。</text:p>
        </text:list-item>
        <text:list-item>
          <text:p text:style-name="List_20_1_Content_Last">字源： מָרַר marar（H4843）動詞：使之苦、苦澀。引申為怨恨、大怒、煩惱。</text:p>
        </text:list-item>
      </text:list>
      <text:h text:style-name="Heading_20_3" text:outline-level="3"><text:bookmark-start text:name="__RefHeading___二_由_苦_的含義而延伸出的同源字_9"/><text:bookmark-start text:name="二_由_苦_的含義而延伸出的同源字"/>二、由「苦」的含義而延伸出的同源字<text:bookmark-end text:name="__RefHeading___二_由_苦_的含義而延伸出的同源字_9"/><text:bookmark-end text:name="二_由_苦_的含義而延伸出的同源字"/></text:h>
      <text:list text:style-name="List_20_1" text:continue-numbering="false">
        <text:list-item>
          <text:p text:style-name="List_20_1_Content_First">1、「苦膽」（H4845）</text:p>
          <text:list text:style-name="List_20_1">
            <text:list-item>
              <text:p text:style-name="List_20_1_Content">（伯 16:13）。</text:p>
            </text:list-item>
          </text:list>
        </text:list-item>
        <text:list-item>
          <text:p text:style-name="List_20_1_Content">2、「苦液」（H4846）</text:p>
          <text:list text:style-name="List_20_1">
            <text:list-item>
              <text:p text:style-name="List_20_1_Content">（申 32:32; 伯 13:26; 20:14, 25）「苦孽、苦液、苦膽」。</text:p>
            </text:list-item>
          </text:list>
        </text:list-item>
        <text:list-item>
          <text:p text:style-name="List_20_1_Content">3、「苦澀、叛逆」（H4805）</text:p>
          <text:list text:style-name="List_20_1">
            <text:list-item>
              <text:p text:style-name="List_20_1_Content_Last">（民 17:10; 申 31:27; 撒上 15:23; 賽 30:9; 結 2:5-8; 3:9）。</text:p>
            </text:list-item>
          </text:list>
        </text:list-item>
      </text:list>
      <text:h text:style-name="Heading_20_3" text:outline-level="3"><text:bookmark-start text:name="__RefHeading___三_隱喻性用法_10"/><text:bookmark-start text:name="三_隱喻性用法"/>三、隱喻性用法<text:bookmark-end text:name="__RefHeading___三_隱喻性用法_10"/><text:bookmark-end text:name="三_隱喻性用法"/></text:h>
      <text:list text:style-name="List_20_1" text:continue-numbering="false">
        <text:list-item>
          <text:p text:style-name="List_20_1_Content_First">1、「勞苦、艱難」之意</text:p>
          <text:list text:style-name="List_20_1">
            <text:list-item>
              <text:p text:style-name="List_20_1_Content">（哀 3:5）以苦膽（H7219）與艱苦（H8513）圍困我。</text:p>
            </text:list-item>
          </text:list>
        </text:list-item>
        <text:list-item>
          <text:p text:style-name="List_20_1_Content">2、與「茵蔯」（H3939）並用</text:p>
          <text:list text:style-name="List_20_1">
            <text:list-item>
              <text:p text:style-name="List_20_1_Content">（哀 3:15）「茵蔯」喻指苦澀、苦艾（有毒）。</text:p>
            </text:list-item>
            <text:list-item>
              <text:p text:style-name="List_20_1_Content_Last">（申 29:18）有根生出苦菜（H7219）和茵蔯。</text:p>
            </text:list-item>
          </text:list>
        </text:list-item>
      </text:list>
      <text:h text:style-name="Heading_20_3" text:outline-level="3"><text:bookmark-start text:name="__RefHeading___四_吃苦菜的意義_11"/><text:bookmark-start text:name="四_吃苦菜的意義"/>四、吃苦菜的意義<text:bookmark-end text:name="__RefHeading___四_吃苦菜的意義_11"/><text:bookmark-end text:name="四_吃苦菜的意義"/></text:h>
      <text:list text:style-name="List_20_1" text:continue-numbering="false">
        <text:list-item>
          <text:p text:style-name="List_20_1_Content_First">1、為記念在埃及時，在諸多苦難中被拯救。</text:p>
        </text:list-item>
        <text:list-item>
          <text:p text:style-name="List_20_1_Content">2、新約（徒 8:22-23）彼得對行巫術的西門說：「你是趨向在苦膽和不義的捆綁中⋯⋯」</text:p>
          <text:list text:style-name="List_20_1">
            <text:list-item>
              <text:p text:style-name="List_20_1_Content">這是指西門要以聖靈恩賜當作謀利的工具，將必落入痛苦中。</text:p>
            </text:list-item>
            <text:list-item>
              <text:p text:style-name="List_20_1_Content">對比於耶穌在木架上時所受的苦膽酒，他不願意喝（太 27:34）。</text:p>
            </text:list-item>
            <text:list-item>
              <text:p text:style-name="List_20_1_Content">因此，吃苦有正反兩面意義：</text:p>
              <text:list text:style-name="List_20_1">
                <text:list-item>
                  <text:p text:style-name="List_20_1_Content">正面意義：面對苦難，勇於承擔；</text:p>
                </text:list-item>
                <text:list-item>
                  <text:p text:style-name="List_20_1_Content_Last">反面意義：承受罪罰，因而受苦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苦澀的種類與承受_12"/><text:bookmark-start text:name="苦澀的種類與承受"/>苦澀的種類與承受<text:bookmark-end text:name="__RefHeading___苦澀的種類與承受_12"/><text:bookmark-end text:name="苦澀的種類與承受"/></text:h>
      <text:list text:style-name="List_20_1" text:continue-numbering="false">
        <text:list-item>
          <text:p text:style-name="List_20_1_Content_First">肉體上與情感上</text:p>
        </text:list-item>
        <text:list-item>
          <text:p text:style-name="List_20_1_Content">相對性，因人而異的領受</text:p>
        </text:list-item>
        <text:list-item>
          <text:p text:style-name="List_20_1_Content_Last">因苦難而學得完全(來2:10；5:8-9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55:36</meta:creation-date>
    <dc:creator>Generated</dc:creator>
    <dc:date>2026-09-06T09::55:36</dc:date>
    <dc:language>en-US</dc:language>
    <meta:editing-cycles>1</meta:editing-cycles>
    <meta:editing-duration>PT0S</meta:editing-duration>
    <dc:title>feast:2026:20260408090000</dc:title>
  </office:meta>
</office:document-meta>
</file>