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4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24:20241024100000"/><text:bookmark-start text:name="__RefHeading___住棚節第八日_回應_1_支搭帳棚_之新約經文意義_1"/><text:bookmark-start text:name="住棚節第八日_回應_1_支搭帳棚_之新約經文意義"/>住棚節第八日（回應 1）：「支搭帳棚」之新約經文意義<text:bookmark-end text:name="__RefHeading___住棚節第八日_回應_1_支搭帳棚_之新約經文意義_1"/><text:bookmark-end text:name="住棚節第八日_回應_1_支搭帳棚_之新約經文意義"/></text:h>
      <text:p text:style-name="Text_20_body">講論日期：20241024； 講者：林義勳 LYX； 編修：WCM。</text:p>
      <text:h text:style-name="Heading_20_2" text:outline-level="2"><text:bookmark-start text:name="__RefHeading___尼_8_章_被擄歸回者因聽律法而悔改_守住棚節_2"/><text:bookmark-start text:name="尼_8_章_被擄歸回者因聽律法而悔改_守住棚節"/>（尼 8 章）被擄歸回者因聽律法而悔改、守住棚節<text:bookmark-end text:name="__RefHeading___尼_8_章_被擄歸回者因聽律法而悔改_守住棚節_2"/><text:bookmark-end text:name="尼_8_章_被擄歸回者因聽律法而悔改_守住棚節"/></text:h>
      <text:list text:style-name="List_20_1" text:continue-numbering="false">
        <text:list-item>
          <text:p text:style-name="List_20_1_Content_First">Neh 8:1 到了七月、以色列人住在自己的城裏。那時、他們如同一人聚集在水門前的寬闊處、請文士以斯拉、將　雅威藉摩西傳給以色列人的律法書帶來。</text:p>
        </text:list-item>
        <text:list-item>
          <text:p text:style-name="List_20_1_Content">Neh 8:2 七月初一日、祭司以斯拉將律法書帶到聽了能明白的男女會眾面前。</text:p>
        </text:list-item>
        <text:list-item>
          <text:p text:style-name="List_20_1_Content_Last">Neh 8:3 在水門前的寬闊處、從清早到晌午、在眾男女一切聽了能明白的人面前、讀這律法書．眾民側耳而聽。</text:p>
        </text:list-item>
      </text:list>
      <text:p text:style-name="Text_20_body">被擄歸回者們，先是聚集，祭司讀聖經，百姓聽聖經。與（申 31:10-13） 的順序正好相反。</text:p>
      <text:list text:style-name="List_20_1" text:continue-numbering="false">
        <text:list-item>
          <text:p text:style-name="List_20_1_Content_First">Neh 8:17 從擄到之地歸回的全會眾就搭棚、住在棚裏。從嫩的兒子約書亞的時候、直到這日、以色列人沒有這樣行．於是眾人大大喜樂。</text:p>
        </text:list-item>
        <text:list-item>
          <text:p text:style-name="List_20_1_Content_Last">Neh 8:18 從頭一天、直到末一天、以斯拉每日念　神的律法書。眾人守節七日、第八日照例有嚴肅會。</text:p>
        </text:list-item>
      </text:list>
      <text:h text:style-name="Heading_20_2" text:outline-level="2"><text:bookmark-start text:name="__RefHeading___支搭帳棚_之新約經文意義_3"/><text:bookmark-start text:name="支搭帳棚_之新約經文意義"/>「支搭帳棚」之新約經文意義<text:bookmark-end text:name="__RefHeading___支搭帳棚_之新約經文意義_3"/><text:bookmark-end text:name="支搭帳棚_之新約經文意義"/></text:h>
      <text:h text:style-name="Heading_20_3" text:outline-level="3"><text:bookmark-start text:name="__RefHeading___約_114_4"/><text:bookmark-start text:name="約_114"/>（約 1:14）<text:bookmark-end text:name="__RefHeading___約_114_4"/><text:bookmark-end text:name="約_114"/></text:h>
      <text:list text:style-name="List_20_1" text:continue-numbering="false">
        <text:list-item/>
      </text:list>
      <table:table table:style-name="Table1_Indentation_Level1">
        <table:table-column/>
        <table:table-column/>
        <table:table-column/>
        <table:table-row>
          <table:table-cell office:value-type="string" table:style-name="tablecell">
            <text:p text:style-name="tablealignleft">Joh 1:14 </text:p>
          </table:table-cell>
          <table:table-cell office:value-type="string" table:style-name="tablecell" table:number-columns-spanned="2">
            <text:p text:style-name="tablealignleft">且那話語生成了一個肉身，而支搭帳幕在我們中間，且我們見過他的那榮光，正如獨生子的榮光、從父而來的（榮光）、屬恩典的和屬真實的豐滿的（榮光）。</text:p>
          </table:table-cell>
          <table:covered-table-cell/>
        </table:table-row>
      </table:table>
      <text:list text:style-name="List_20_1" text:continue-numbering="true">
        <text:list-item/>
      </text:list>
      <text:p text:style-name="Text_20_body">「道成了肉身」，經文解釋為「支搭帳幕在我們中間」</text:p>
      <text:h text:style-name="Heading_20_3" text:outline-level="3"><text:bookmark-start text:name="__RefHeading___啟_715_5"/><text:bookmark-start text:name="啟_715"/>（啟 7:15）<text:bookmark-end text:name="__RefHeading___啟_715_5"/><text:bookmark-end text:name="啟_715"/></text:h>
      <text:list text:style-name="List_20_1" text:continue-numbering="false">
        <text:list-item/>
      </text:list>
      <table:table table:style-name="Table2_Indentation_Level1">
        <table:table-column/>
        <table:table-column/>
        <table:table-column/>
        <table:table-row>
          <table:table-cell office:value-type="string" table:style-name="tablecell">
            <text:p text:style-name="tablealignleft">Rev 7:15 </text:p>
          </table:table-cell>
          <table:table-cell office:value-type="string" table:style-name="tablecell" table:number-columns-spanned="2">
            <text:p text:style-name="tablealignleft">因這緣故，他們一直是在那神的那寶座前，且晝夜在祂殿中持續事奉祂，而那常坐在那寶座上的，將支搭帳幕在他們上面，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3" text:outline-level="3"><text:bookmark-start text:name="__RefHeading___啟_1212_6"/><text:bookmark-start text:name="啟_1212"/>（啟 12:12）<text:bookmark-end text:name="__RefHeading___啟_1212_6"/><text:bookmark-end text:name="啟_1212"/></text:h>
      <text:list text:style-name="List_20_1" text:continue-numbering="false">
        <text:list-item/>
      </text:list>
      <table:table table:style-name="Table3_Indentation_Level1">
        <table:table-column/>
        <table:table-column/>
        <table:table-column/>
        <table:table-row>
          <table:table-cell office:value-type="string" table:style-name="tablecell">
            <text:p text:style-name="tablealignleft">Rev 12:12 </text:p>
          </table:table-cell>
          <table:table-cell office:value-type="string" table:style-name="tablecell" table:number-columns-spanned="2">
            <text:p text:style-name="tablealignleft">因著這緣故，你們應當持續快樂吧，諸天和那些支搭帳棚在其中者；哀哉！那地和那海，因為那魔鬼懷著大憤怒下到你們那裏，因牠早已知道：牠擁有很少的時間。</text:p>
          </table:table-cell>
          <table:covered-table-cell/>
        </table:table-row>
      </table:table>
      <text:list text:style-name="List_20_1" text:continue-numbering="true">
        <text:list-item/>
      </text:list>
      <text:p text:style-name="Text_20_body">「諸天和那些支搭帳棚在其中者」是指在諸天中支搭帳棚者，是蒙神保守者。</text:p>
      <text:h text:style-name="Heading_20_3" text:outline-level="3"><text:bookmark-start text:name="__RefHeading___太_174_7"/><text:bookmark-start text:name="太_174"/>（太 17:4）<text:bookmark-end text:name="__RefHeading___太_174_7"/><text:bookmark-end text:name="太_174"/></text:h>
      <text:list text:style-name="List_20_1" text:continue-numbering="false">
        <text:list-item/>
      </text:list>
      <table:table table:style-name="Table4_Indentation_Level1">
        <table:table-column/>
        <table:table-column/>
        <table:table-column/>
        <table:table-row>
          <table:table-cell office:value-type="string" table:style-name="tablecell">
            <text:p text:style-name="tablealignleft">Mat 17:4 </text:p>
          </table:table-cell>
          <table:table-cell office:value-type="string" table:style-name="tablecell" table:number-columns-spanned="2">
            <text:p text:style-name="tablealignleft">然而那彼得回應，對那耶穌說：「主啊！我們存在這裏真是好啊！倘若你們持續願意，我將在這裏造三座棚及，一座給你，且一座給摩西，且一座給以利亞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_Indentation_Level1">
        <table:table-column/>
        <table:table-column/>
        <table:table-column/>
        <table:table-row>
          <table:table-cell office:value-type="string" table:style-name="tablecell">
            <text:p text:style-name="tablealignleft">Mar 9:5 </text:p>
          </table:table-cell>
          <table:table-cell office:value-type="string" table:style-name="tablecell" table:number-columns-spanned="2">
            <text:p text:style-name="tablealignleft">且那彼得應聲而開始對耶穌說：「拉比，這是好的，我們是在這裏，且讓我們搭三座棚，一座給你，且一座給摩西，又一座約以利亞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6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9:33 </text:p>
          </table:table-cell>
          <table:table-cell office:value-type="string" table:style-name="tablecell" table:number-columns-spanned="2">
            <text:p text:style-name="tablealignleft">而事情發生在二人正從他分離在時候，那彼得對那耶穌說：「督導者［原指站於旁之人，轉指：幫助者、督戰者、視察者］！存在這裏對我們是美好的，且讓我們製作三個帳棚，一個給你，一個給摩西，一個給以利亞。他早已不知他在說什麼了。</text:p>
          </table:table-cell>
          <table:covered-table-cell/>
        </table:table-row>
      </table:table>
      <text:list text:style-name="List_20_1" text:continue-numbering="true">
        <text:list-item/>
      </text:list>
      <text:p text:style-name="Text_20_body">「我們存在這裏真是好啊！」這表示，如同在天上的美好。</text:p>
      <text:p text:style-name="Text_20_body">三座棚，三個人物分別代表：先知、律法、福音。</text:p>
      <text:p text:style-name="Text_20_body">三樣齊備，這才是「真的好！」</text:p>
      <text:h text:style-name="Heading_20_3" text:outline-level="3"><text:bookmark-start text:name="__RefHeading___路_169_那諸世代的眾帳棚_永存的帳棚_8"/><text:bookmark-start text:name="路_169_那諸世代的眾帳棚_永存的帳棚"/>（路 16:9）「那諸世代的眾帳棚」（永存的帳棚）<text:bookmark-end text:name="__RefHeading___路_169_那諸世代的眾帳棚_永存的帳棚_8"/><text:bookmark-end text:name="路_169_那諸世代的眾帳棚_永存的帳棚"/></text:h>
      <text:list text:style-name="List_20_1" text:continue-numbering="false">
        <text:list-item/>
      </text:list>
      <table:table table:style-name="Table7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6:9 </text:p>
          </table:table-cell>
          <table:table-cell office:value-type="string" table:style-name="tablecell" table:number-columns-spanned="2">
            <text:p text:style-name="tablealignleft">且我對於你們我一再的說，當要為你們自己從那不義的瑪門（意為：錢財）中結交（原文：製作）朋友們，為要一旦它消逝了（梵諦岡版：你們消逝了），他們能夠接納你們到那諸世代的眾帳棚裏。</text:p>
          </table:table-cell>
          <table:covered-table-cell/>
        </table:table-row>
      </table:table>
      <text:list text:style-name="List_20_1" text:continue-numbering="true">
        <text:list-item/>
      </text:list>
      <text:p text:style-name="Text_20_body">「那諸世代的眾帳棚」（永存的帳棚）</text:p>
      <text:list text:style-name="List_20_1" text:continue-numbering="false">
        <text:list-item>
          <text:p text:style-name="List_20_1_Content_First">「帳棚」原本是暫時的、會朽壞的，並不是「諸世代的（永存的）」。</text:p>
        </text:list-item>
        <text:list-item>
          <text:p text:style-name="List_20_1_Content_Last">此處所談的不朽的、永存的帳棚，指的不是今世的居所，而是將來的居所。</text:p>
        </text:list-item>
      </text:list>
      <text:h text:style-name="Heading_20_3" text:outline-level="3"><text:bookmark-start text:name="__RefHeading___徒_743-45_摩洛的帳幕_見證的帳幕_9"/><text:bookmark-start text:name="徒_743-45_摩洛的帳幕_見證的帳幕"/>（徒 7:43-45）摩洛的帳幕、見證的帳幕<text:bookmark-end text:name="__RefHeading___徒_743-45_摩洛的帳幕_見證的帳幕_9"/><text:bookmark-end text:name="徒_743-45_摩洛的帳幕_見證的帳幕"/></text:h>
      <text:list text:style-name="List_20_1" text:continue-numbering="false">
        <text:list-item/>
      </text:list>
      <table:table table:style-name="Table8_Indentation_Level1">
        <table:table-column/>
        <table:table-column/>
        <table:table-column/>
        <table:table-row>
          <table:table-cell office:value-type="string" table:style-name="tablecell">
            <text:p text:style-name="tablealignleft">Act 7:43 </text:p>
          </table:table-cell>
          <table:table-cell office:value-type="string" table:style-name="tablecell" table:number-columns-spanned="2">
            <text:p text:style-name="tablealignleft">並且你們抬起摩洛的帳幕和理番神的星，就是你們製作為要敬拜它們的鑄像；而我將你們遷移到巴比倫以外之地。』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9_Indentation_Level1">
        <table:table-column/>
        <table:table-column/>
        <table:table-column/>
        <table:table-row>
          <table:table-cell office:value-type="string" table:style-name="tablecell">
            <text:p text:style-name="tablealignleft">Act 7:44 </text:p>
          </table:table-cell>
          <table:table-cell office:value-type="string" table:style-name="tablecell" table:number-columns-spanned="2">
            <text:p text:style-name="tablealignleft">這見證的帳幕，在曠野中一直以來是給我們列祖，按照對摩西講論者所親自命定，按他先前看見的鑄像去製作它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0_Indentation_Level1">
        <table:table-column/>
        <table:table-column/>
        <table:table-column/>
        <table:table-row>
          <table:table-cell office:value-type="string" table:style-name="tablecell">
            <text:p text:style-name="tablealignleft">Act 7:45 </text:p>
          </table:table-cell>
          <table:table-cell office:value-type="string" table:style-name="tablecell" table:number-columns-spanned="2">
            <text:p text:style-name="tablealignleft">這帳幕也是我們的列祖，同約書亞在外邦人的據有處所承繼而帶進來，是當神從我們的列祖面前逐出外邦人，直到大衛的日子時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4" text:outline-level="4"><text:bookmark-start text:name="__RefHeading___摩洛的帳幕_10"/><text:bookmark-start text:name="摩洛的帳幕"/>摩洛的帳幕<text:bookmark-end text:name="__RefHeading___摩洛的帳幕_10"/><text:bookmark-end text:name="摩洛的帳幕"/></text:h>
      <text:list text:style-name="List_20_1" text:continue-numbering="false">
        <text:list-item>
          <text:p text:style-name="List_20_1_Content_First">是拜摩洛神明的帳幕，是摩押、亞捫人所拜的，為求雨水充足、物產豐收、今世富足。</text:p>
        </text:list-item>
        <text:list-item>
          <text:p text:style-name="List_20_1_Content">會使用「殺人獻祭」。</text:p>
        </text:list-item>
        <text:list-item>
          <text:p text:style-name="List_20_1_Content_Last">這是司提反的證詞中，指出猶太人看似是在拜雅威神，但實際上卻是將雅威神看作是「摩洛神」，因為他們所求的，所重視的是今世的富足、平安，卻不是照神的旨意去遵行律法真理！</text:p>
        </text:list-item>
      </text:list>
      <text:p text:style-name="Text_20_body">見證的帳幕</text:p>
      <text:list text:style-name="List_20_1" text:continue-numbering="false">
        <text:list-item>
          <text:p text:style-name="LastListParagraph_List_20_1_Content_First">這是指敬拜雅威神的帳幕。</text:p>
        </text:list-item>
      </text:list>
      <text:h text:style-name="Heading_20_3" text:outline-level="3"><text:bookmark-start text:name="__RefHeading___徒_1516_重建大衛的帳幕_11"/><text:bookmark-start text:name="徒_1516_重建大衛的帳幕"/>（徒 15:16）重建大衛的帳幕<text:bookmark-end text:name="__RefHeading___徒_1516_重建大衛的帳幕_11"/><text:bookmark-end text:name="徒_1516_重建大衛的帳幕"/></text:h>
      <text:list text:style-name="List_20_1" text:continue-numbering="false">
        <text:list-item/>
      </text:list>
      <table:table table:style-name="Table11_Indentation_Level1">
        <table:table-column/>
        <table:table-column/>
        <table:table-column/>
        <table:table-row>
          <table:table-cell office:value-type="string" table:style-name="tablecell">
            <text:p text:style-name="tablealignleft">Act 15:16 </text:p>
          </table:table-cell>
          <table:table-cell office:value-type="string" table:style-name="tablecell">
            <text:p text:style-name="tablealignleft">『在這些事之後，我將轉回並且重建大衛的帳幕，就是那早已倒塌的，並將重建它那早已被鏟平的，且使它返原［或譯：恢復繁榮；原文直譯：再次直立］。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徒15:17 「重建大衛的帳幕，就是那早已倒塌的」：引自（摩 9:11）］</text:p></text:note-body></text:note></text:p>
          </table:table-cell>
        </table:table-row>
      </table:table>
      <text:list text:style-name="List_20_1" text:continue-numbering="true">
        <text:list-item/>
      </text:list>
      <text:p text:style-name="Text_20_body">是引自（摩 9:11），先知談到大衛所建的不用「聖殿」稱之，而稱為「大衛的帳幕」。</text:p>
      <text:p text:style-name="Text_20_body">大衛建聖殿，取代會幕，目的就是希望能「長存」，但是先知談大衛所建的仍是「帳幕」，表示「仍然不是長存的」，是「暫時的」。</text:p>
      <text:p text:style-name="Text_20_body">昨天我聽了一位 TJC 傳道人所說的，認為在其會堂中結婚，才能得到神的祝福，若不在其會堂中，而在其他地方結婚，是沒有祝福的。</text:p>
      <text:p text:style-name="Text_20_body">這表示，他將那地上的會堂視為「聖殿」，是按字面解。</text:p>
      <text:p text:style-name="Text_20_body">真正的聖殿，必然是真的遵行神的律法，守神的節期</text:p>
      <text:h text:style-name="Heading_20_3" text:outline-level="3"><text:bookmark-start text:name="__RefHeading___來_8-13_章_談到帳幕_指敬拜神的_會幕_12"/><text:bookmark-start text:name="來_8-13_章_談到帳幕_指敬拜神的_會幕"/>（來 8-13 章）談到帳幕，指敬拜神的「會幕」<text:bookmark-end text:name="__RefHeading___來_8-13_章_談到帳幕_指敬拜神的_會幕_12"/><text:bookmark-end text:name="來_8-13_章_談到帳幕_指敬拜神的_會幕"/></text:h>
      <text:list text:style-name="List_20_1" text:continue-numbering="false">
        <text:list-item/>
      </text:list>
      <table:table table:style-name="Table12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8:2 </text:p>
          </table:table-cell>
          <table:table-cell office:value-type="string" table:style-name="tablecell" table:number-columns-spanned="2">
            <text:p text:style-name="tablealignleft">是那至聖所的執事，即那真帳幕的執事。那主支搭了這帳幕，非人所搭的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3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8:5 </text:p>
          </table:table-cell>
          <table:table-cell office:value-type="string" table:style-name="tablecell" table:number-columns-spanned="2">
            <text:p text:style-name="tablealignleft">這些祭司事奉那諸天上之事的模型和影兒，正如摩西打算實現那帳幕時，受諭示，因為祂說：「你應當持續注意，要按著那樣式，就是在那山裏曾被指示給你的，製作全部物件。」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3" text:outline-level="3"><text:bookmark-start text:name="__RefHeading___啟_136_神的那帳幕_就是那些支搭帳幕在那天上的_13"/><text:bookmark-start text:name="啟_136_神的那帳幕_就是那些支搭帳幕在那天上的"/>（啟 13:6）神的那帳幕，就是那些支搭帳幕在那天上的<text:bookmark-end text:name="__RefHeading___啟_136_神的那帳幕_就是那些支搭帳幕在那天上的_13"/><text:bookmark-end text:name="啟_136_神的那帳幕_就是那些支搭帳幕在那天上的"/></text:h>
      <text:list text:style-name="List_20_1" text:continue-numbering="false">
        <text:list-item/>
      </text:list>
      <table:table table:style-name="Table14_Indentation_Level1">
        <table:table-column/>
        <table:table-column/>
        <table:table-column/>
        <table:table-row>
          <table:table-cell office:value-type="string" table:style-name="tablecell">
            <text:p text:style-name="tablealignleft">Rev 13:6 </text:p>
          </table:table-cell>
          <table:table-cell office:value-type="string" table:style-name="tablecell" table:number-columns-spanned="2">
            <text:p text:style-name="tablealignleft">且牠開了牠的那口對著那神去褻瀆，褻瀆了祂的那名，和祂的那帳幕，就是那些支搭帳幕在那天上的。</text:p>
          </table:table-cell>
          <table:covered-table-cell/>
        </table:table-row>
      </table:table>
      <text:list text:style-name="List_20_1" text:continue-numbering="true">
        <text:list-item/>
      </text:list>
      <text:p text:style-name="Text_20_body">那獸使用迷惑的話語，去貶低天上的帳幕，使人看輕之，不去追求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4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2::27:42</meta:creation-date>
    <dc:creator>Generated</dc:creator>
    <dc:date>2026-09-07T22::27:42</dc:date>
    <dc:language>en-US</dc:language>
    <meta:editing-cycles>1</meta:editing-cycles>
    <meta:editing-duration>PT0S</meta:editing-duration>
    <dc:title>feast:2024:20241024100000</dc:title>
  </office:meta>
</office:document-meta>
</file>