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26"/><text:bookmark-start text:name="__RefHeading___馬太福音_26_章_註釋索引_1"/><text:bookmark-start text:name="馬太福音_26_章_註釋索引"/>（馬太福音 26 章）註釋索引<text:bookmark-end text:name="__RefHeading___馬太福音_26_章_註釋索引_1"/><text:bookmark-end text:name="馬太福音_26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60808090000" text:style-name="Internet_20_link" text:visited-style-name="Visited_20_Internet_20_Link">《跟隨基督》系列 37：（太 26:1-26:46）主教導門徒學習什麼？（24）</text:a></text:p>
        </text:list-item>
        <text:list-item>
          <text:p text:style-name="List_20_1_Content_Last"><text:a xlink:type="simple" xlink:href="http://www.yhwhholy.org/bible/topic/follow_christ/20260822090000" text:style-name="Internet_20_link" text:visited-style-name="Visited_20_Internet_20_Link">《跟隨基督》系列 38：（太 26:47-26:61）主教導門徒學習什麼？（2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2</meta:creation-date>
    <dc:creator>Generated</dc:creator>
    <dc:date>2026-09-05T00::11:22</dc:date>
    <dc:language>en-US</dc:language>
    <meta:editing-cycles>1</meta:editing-cycles>
    <meta:editing-duration>PT0S</meta:editing-duration>
    <dc:title>commentary:mat:26</dc:title>
  </office:meta>
</office:document-meta>
</file>