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t:12"/><text:bookmark-start text:name="__RefHeading___馬太福音_12_章_註釋索引_1"/><text:bookmark-start text:name="馬太福音_12_章_註釋索引"/>（馬太福音 12 章）註釋索引<text:bookmark-end text:name="__RefHeading___馬太福音_12_章_註釋索引_1"/><text:bookmark-end text:name="馬太福音_12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topic/follow_christ/20251101090000" text:style-name="Internet_20_link" text:visited-style-name="Visited_20_Internet_20_Link">《跟隨基督》系列 17：（太 12:1-13:43）主教導門徒學習什麼？（4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23::46:40</meta:creation-date>
    <dc:creator>Generated</dc:creator>
    <dc:date>2026-09-04T23::46:40</dc:date>
    <dc:language>en-US</dc:language>
    <meta:editing-cycles>1</meta:editing-cycles>
    <meta:editing-duration>PT0S</meta:editing-duration>
    <dc:title>commentary:mat:12</dc:title>
  </office:meta>
</office:document-meta>
</file>