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7"/><text:bookmark-start text:name="__RefHeading___可_7_索引_1"/><text:bookmark-start text:name="可_7_索引"/>（可 7）索引<text:bookmark-end text:name="__RefHeading___可_7_索引_1"/><text:bookmark-end text:name="可_7_索引"/></text:h>
      <text:list text:style-name="List_20_1" text:continue-numbering="false">
        <text:list-item>
          <text:p text:style-name="List_20_1_Content_First"><text:a xlink:type="simple" xlink:href="http://www.yhwhholy.org/bible/commentary/mar/7.1-7.23_20170204" text:style-name="Internet_20_link" text:visited-style-name="Visited_20_Internet_20_Link">（馬可福音 7:1-7:23）講解</text:a></text:p>
        </text:list-item>
        <text:list-item>
          <text:p text:style-name="List_20_1_Content_Last"><text:a xlink:type="simple" xlink:href="http://www.yhwhholy.org/bible/commentary/mar/7.24-8.21_20170218" text:style-name="Internet_20_link" text:visited-style-name="Visited_20_Internet_20_Link">（馬可福音 7:24-8:21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2::38:03</meta:creation-date>
    <dc:creator>Generated</dc:creator>
    <dc:date>2026-09-07T02::38:03</dc:date>
    <dc:language>en-US</dc:language>
    <meta:editing-cycles>1</meta:editing-cycles>
    <meta:editing-duration>PT0S</meta:editing-duration>
    <dc:title>commentary:mar:7</dc:title>
  </office:meta>
</office:document-meta>
</file>