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ry:lev_25"/><text:bookmark-start text:name="__RefHeading___五_教訓_1"/><text:bookmark-start text:name="五_教訓"/>五、教訓<text:bookmark-end text:name="__RefHeading___五_教訓_1"/><text:bookmark-end text:name="五_教訓"/></text:h>
      <text:p text:style-name="Text_20_body">　　1.　新約的福音，就是救贖與歸回的福音。其立基於神的律法是不能磨滅的，尤其是路加福音，描寫基督耶穌按照他平常的規矩，進入會堂，念以賽亞書61章時，說『今天這經應驗在你們耳中了。』&lt;路4:16-21&gt;。這報告「神悅納人的禧年」，原文是神『喜悅的年』HB7522,字根就是指喜悅、喜愛。用於獻祭的蒙悅納。首用於雅各盼望在以掃面前蒙恩；常用於禱告與宗教上。也常用於神的僕人，特別是彌賽亞&lt;賽42:1&gt;。也用於人，父對子，王對民等。也可用以表示債務的償還，包括贖罪&lt;彌6:7&gt;和屢行禮儀上的要求&lt;代下10:7&gt;。因此，此處使用神對人的喜悅，是藉由神的僕人來宣傳，而這禧年正是耶穌基督的來到。我們今日所傳的福音應該就是利未記中此章的禧年福音，離開了利未記中的律法，就不是福音。</text:p>
      <text:p text:style-name="Text_20_body">　　赦罪的福音只是開頭，身體成聖、身體與全地的救贖，萬物復興，才是神國福音的主旨&lt;羅8章；徒3:19-21；林前15:22-28&gt;。</text:p>
      <text:p text:style-name="Text_20_body">　　2.　我們當注意以色列人的得救，因為他們是我們的長兄。同是神要救贖的兒女中，他們才是神心目中最重要的選民，是祂眼中的瞳仁。神連續說『以色列人是祂的僕人』，這在以賽亞書中不斷地提到這點&lt;41:8；44:1-2,21ab；45:4；49:3；63:17&gt;，同樣稱呼基督耶穌與使徒們是『我的僕人』&lt;賽42:1；太12:18；賽49:5-6；徒13:47&gt;。他們是萬民的祭司，就是雅威的祭司，人必稱他們為我們神的僕役。而我們外邦人是萬民，是他們的僕役(作他的牧羊人們，農夫)。他必吃用列國的財物，在境內必得雙倍的產業(長子權)&lt;賽61:4-7&gt;。注意此處經文是延續基督禧年福音的&lt;賽61:1-3&gt;，不可斷章取義，不可增刪，偏重這個輕看那個。</text:p>
      <text:p text:style-name="Text_20_body">　　3.　安息日的律法就是福音：</text:p>
      <text:p text:style-name="Text_20_body">　　賽56章把以色列人與外邦人一同列入，作神的僕人。都是守諸安息日，持守神約的人。雅威必引導他門進入聖山，進入神的禱告的殿，悅納他們的祭物。</text:p>
      <text:p text:style-name="Text_20_body">　　同樣在58章中的贖罪日，也是安息日，真正的禁食是不求利益勒逼人不互相爭競，而是鬆開惡繩，使被欺壓的得自由，以愛與需要的人分享；你的光必發現；又要聖別此日，尊重此日，不行己路，不尋己悅，不說自己的話；然後你必喜樂於雅威，必然得勝仇敵。正如耶穌指責法利賽人律法師一樣&lt;路11:33-52&gt;。這是不分以色列或是外邦人的節日&lt;利16章&gt;，這也是利25章九節，在贖罪日吹角宣告禧年的福音日。所以，贖罪日雖是刻苦己心，禁食的日子，卻也是真正得救贖蒙赦罪污的日子。它所帶來的盼望與永遠的喜樂是是人所無法得到的。</text:p>
      <text:p text:style-name="Text_20_body">　　59章的罪孽使人與神隔絕，但救贖主必定來到&lt;59:20-21&gt;，就是61章的禧年福音的來到。</text:p>
      <text:p text:style-name="Text_20_body">　　63章以東的受刑，與救贖選民之年已經來到；而聖靈的擔憂、降臨同在、引導選民進入安息，要建立神自己榮耀的名。</text:p>
      <text:p text:style-name="Text_20_body">　　先知最後的禱告禱詞&lt;63:7-64:12&gt;，神的回應是，以民極端的悖逆，外邦人的歸主，形成對比；選民中的兩種人，對福音的心態與做法，也成為對比；但新天新地的榮景將要臨到，只有虛心痛悔，因神的話而戰兢的人，才能蒙神看顧，才能進入新天新地，得享與神同在的安息與福樂，反之必遭神公義的審判，不分是猶太人或是外邦人。&lt;65-66章&gt;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15:40</meta:creation-date>
    <dc:creator>Generated</dc:creator>
    <dc:date>2026-09-07T18::15:40</dc:date>
    <dc:language>en-US</dc:language>
    <meta:editing-cycles>1</meta:editing-cycles>
    <meta:editing-duration>PT0S</meta:editing-duration>
    <dc:title>commentary:lev_25</dc:title>
  </office:meta>
</office:document-meta>
</file>