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2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1_c15v33_20241123_3"/><text:bookmark-start text:name="__RefHeading___利未記_概論_2_祭物_祭儀_概論_4_潔淨律法_ⅰ_回應_3_心得與感想_1"/><text:bookmark-start text:name="利未記_概論_2_祭物_祭儀_概論_4_潔淨律法_ⅰ_回應_3_心得與感想"/>《利未記》概論 2 祭物、祭儀；概論 4 潔淨律法 Ⅰ （回應 3）心得與感想<text:bookmark-end text:name="__RefHeading___利未記_概論_2_祭物_祭儀_概論_4_潔淨律法_ⅰ_回應_3_心得與感想_1"/><text:bookmark-end text:name="利未記_概論_2_祭物_祭儀_概論_4_潔淨律法_ⅰ_回應_3_心得與感想"/></text:h>
      <text:p text:style-name="Text_20_body">本文回應以下文章：<text:a xlink:type="simple" xlink:href="http://www.yhwhholy.org/bible/commentary/lev/lev_c11v1_c15v33_20241123" text:style-name="Internet_20_link" text:visited-style-name="Visited_20_Internet_20_Link">《利未記》概論 4 潔淨律法 Ⅰ</text:a></text:p>
      <text:p text:style-name="Text_20_body">作者：林義鴻 LYH； 初稿日期：20241130； 編修：WCM。</text:p>
      <text:h text:style-name="Heading_20_2" text:outline-level="2"><text:bookmark-start text:name="__RefHeading___甲_利未記_概論_2_祭物_祭儀總述_回應_3_從祭物看生命的意義與價值_2"/><text:bookmark-start text:name="甲_利未記_概論_2_祭物_祭儀總述_回應_3_從祭物看生命的意義與價值"/>甲、『《利未記》概論 2 祭物、祭儀總述（回應 3）從祭物看生命的意義與價值<text:bookmark-end text:name="__RefHeading___甲_利未記_概論_2_祭物_祭儀總述_回應_3_從祭物看生命的意義與價值_2"/><text:bookmark-end text:name="甲_利未記_概論_2_祭物_祭儀總述_回應_3_從祭物看生命的意義與價值"/></text:h>
      <text:p text:style-name="Text_20_body">本段落回應以下文章：<text:a xlink:type="simple" xlink:href="http://www.yhwhholy.org/bible/commentary/lev/lev_c0v0_c0v0_20241026_1" text:style-name="Internet_20_link" text:visited-style-name="Visited_20_Internet_20_Link">《利未記》概論 2 祭物、祭儀總述（回應 3）從祭物看生命的意義與價值</text:a></text:p>
      <text:h text:style-name="Heading_20_2" text:outline-level="2"><text:bookmark-start text:name="__RefHeading___一_生命_魂與血_食物的關係_3"/><text:bookmark-start text:name="一_生命_魂與血_食物的關係"/>一、生命：魂與血、食物的關係<text:bookmark-end text:name="__RefHeading___一_生命_魂與血_食物的關係_3"/><text:bookmark-end text:name="一_生命_魂與血_食物的關係"/></text:h>
      <text:p text:style-name="Text_20_body">該文：</text:p>
      <text:p text:style-name="Text_20_body">「生命」或譯「性命、魂」</text:p>
      <text:p text:style-name="Text_20_body">「吃動物的肉」並不是「吃動物的性命、魂」，但「吃動物的血」就是「吃動物的性命、魂」。</text:p>
      <text:p text:style-name="Text_20_body">（利 17:10-14）「那血」被賜給人「為人們的性命蔽罪」。</text:p>
      <text:p text:style-name="Text_20_body">正如（利 11:42-44）強調「魂或性命」的保守「純潔」，不受污染一樣。不只是身體要與污穢不潔有所分別，人的靈魂體也要一併保守「聖別、無瑕疵」（帖前 5:22；林後 7:1）。食物律的謹嚴、緊要性，直追創造時的始祖背約吃神禁果，也涉及挪亞方舟和雨神立約的挪亞子孫並一切活物的生命安全（創 9 章）。</text:p>
      <text:h text:style-name="Heading_20_2" text:outline-level="2"><text:bookmark-start text:name="__RefHeading___二_犧牲奉獻的條件_奉獻祭品必須是潔淨的_4"/><text:bookmark-start text:name="二_犧牲奉獻的條件_奉獻祭品必須是潔淨的"/>二、犧牲奉獻的條件：奉獻祭品必須是潔淨的<text:bookmark-end text:name="__RefHeading___二_犧牲奉獻的條件_奉獻祭品必須是潔淨的_4"/><text:bookmark-end text:name="二_犧牲奉獻的條件_奉獻祭品必須是潔淨的"/></text:h>
      <text:list text:style-name="List_20_1" text:continue-numbering="false">
        <text:list-item>
          <text:p text:style-name="List_20_1_Content_First">1、挪亞獻上的禁品是潔淨的，方蒙神悅納（創 8:20-22）</text:p>
        </text:list-item>
        <text:list-item>
          <text:p text:style-name="List_20_1_Content">2、因為帶進方舟中的潔淨活物有七對，是不潔活物的七倍（創 7:1-6）。顯然是可作為食物的只能是「從潔淨的活物中」拾取。而非從不潔淨的活物，否則必然「絕種」。</text:p>
        </text:list-item>
        <text:list-item>
          <text:p text:style-name="List_20_1_Content">3、食品成為神人合一的關鍵：神的祭物是潔淨的，人的食物也是潔淨的。神是聖別的，故他的選民也必須是聖別的，聖別則由食物律的遵行來確定（利 11:42-44）。</text:p>
        </text:list-item>
        <text:list-item>
          <text:p text:style-name="List_20_1_Content">4、人非聖別、不得見主（來 12:14）：聖經要求人要「追求聖別」，這是要面見「主神」的必要充分條件，聖別不分新舊約。首由「食物」（神的食物和人的食物）下手。單純、潔白的衣裳是神透過他的羔羊賜給「新婦的」（啟 19:7-8）。</text:p>
        </text:list-item>
        <text:list-item>
          <text:p text:style-name="List_20_1_Content_Last">5、保羅論及妻子的聖別、潔白，是依照食物律來劃定的（弗 5:22-26），他要求羅馬教會要「獻身為活祭」（羅 12:1-3）：身體與祭物是一體兩面的，不可切分。</text:p>
        </text:list-item>
      </text:list>
      <text:h text:style-name="Heading_20_2" text:outline-level="2"><text:bookmark-start text:name="__RefHeading___三_故有基督的獻身與贖罪的潔淨需要_5"/><text:bookmark-start text:name="三_故有基督的獻身與贖罪的潔淨需要"/>三、故有基督的獻身與贖罪的潔淨需要<text:bookmark-end text:name="__RefHeading___三_故有基督的獻身與贖罪的潔淨需要_5"/><text:bookmark-end text:name="三_故有基督的獻身與贖罪的潔淨需要"/></text:h>
      <text:p text:style-name="Text_20_body">『耶穌基督之榜樣：受苦、犠牲、利己、利人</text:p>
      <text:p text:style-name="Text_20_body">例如耶穌的一生，其在世受苦，學會了聽從順服神的旨意，獻上自己成了永遠的贖罪祭，其意義及價值之大，遍及所有聽從他的人！</text:p>
      <text:p text:style-name="Text_20_body">「他學會了那聽從且完全」是「利己」、「為人蔽罪」是「利人」。』</text:p>
      <text:list text:style-name="List_20_1" text:continue-numbering="false">
        <text:list-item>
          <text:p text:style-name="List_20_1_Content_First">1、基督作為教會的領頭羊：榜樣教導新婦順服的等次，首要的正是「聖潔無瑕疵的活祭物」。</text:p>
        </text:list-item>
        <text:list-item>
          <text:p text:style-name="List_20_1_Content">2、個人的完整方能作為新婦的榜樣教導學習順服的功課：基督先聖別、自潔，後是新婦聖別、自潔。</text:p>
        </text:list-item>
        <text:list-item>
          <text:p text:style-name="List_20_1_Content_Last">3、聖別與完整、完全的概念彼此吻合：由與萬民有別，到臻至「神子的信心與完全知識的一致狀況，就是長大成熟的完整或完全，就是「基督完滿身體的尺度」（弗 4:13）。</text:p>
        </text:list-item>
      </text:list>
      <text:h text:style-name="Heading_20_2" text:outline-level="2"><text:bookmark-start text:name="__RefHeading___四_使徒保羅的回應_6"/><text:bookmark-start text:name="四_使徒保羅的回應"/>四、使徒保羅的回應：<text:bookmark-end text:name="__RefHeading___四_使徒保羅的回應_6"/><text:bookmark-end text:name="四_使徒保羅的回應"/></text:h>
      <text:p text:style-name="Text_20_body">『使徒保羅及同人之榜樣：好像成為代罪品、贖罪祭（林前 4:13）</text:p>
      <text:p text:style-name="Text_20_body">例如使徒保羅及同人們的寫照，也是「我們好像成為⋯⋯萬物的贖罪祭⋯⋯」。</text:p>
      <text:p text:style-name="Text_20_body">（林前 4:13）被人誹謗，我們就善勸；我們好像成為這世界的代罪品，萬物的贖罪祭直到現在。</text:p>
      <text:p text:style-name="Text_20_body">「代罪品」一字，原是指希臘人每年選取一人，即此「代罪品」，投入海中，作為獻給海神波塞東的祭物，以免除從其而來的刑罰。</text:p>
      <text:p text:style-name="Text_20_body">「代罪品」一字，被《和合本》譯作「渣滓」，僅具有被人貶視之義，無法表現出「代罪受罰」之義。』</text:p>
      <text:list text:style-name="List_20_1" text:continue-numbering="false">
        <text:list-item>
          <text:p text:style-name="List_20_1_Content_First">1、保羅效法基督：變成「代罪品」和「贖罪祭」：這是非常和突破的譯文與理解，是今日基督教所不敢、也不能體會的「譯文」。仿效基督的贖罪、代贖，這是保羅和教會必要走得一條不歸路。</text:p>
        </text:list-item>
        <text:list-item>
          <text:p text:style-name="List_20_1_Content_Last">2、正如（弗 5:1-7）中所論述的：愛與捨己連續，捨己與燔祭物、素祭連結。祭物則與「因亂、不潔、偶像崇拜」相背，與言語、感謝祭連結（弗 5:3-5）。其對應的結構即是（弗 5:15-21）的平安的靈祭物——頌讚、感謝祭——的獻上。</text:p>
        </text:list-item>
      </text:list>
      <text:h text:style-name="Heading_20_2" text:outline-level="2"><text:bookmark-start text:name="__RefHeading___五_那罪_罪祭與犯罪三而一_7"/><text:bookmark-start text:name="五_那罪_罪祭與犯罪三而一"/>五、那罪、罪祭與犯罪三而一：<text:bookmark-end text:name="__RefHeading___五_那罪_罪祭與犯罪三而一_7"/><text:bookmark-end text:name="五_那罪_罪祭與犯罪三而一"/></text:h>
      <text:p text:style-name="Text_20_body">『犯罪的代價及後果極其嚴重</text:p>
      <text:p text:style-name="Text_20_body">從起初那魔鬼持續犯罪、那持續行那罪的人是出於那魔鬼（約壹 3:8）</text:p>
      <text:p text:style-name="Text_20_body">魔鬼、撒但、古蛇，是犯罪者的鼻祖。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1Jo 3:8 </text:p>
          </table:table-cell>
          <table:table-cell office:value-type="string" table:style-name="tablecell" table:number-columns-spanned="2">
            <text:p text:style-name="tablealignleft">那持續行那罪的人是出於那魔鬼，因為從起初那魔鬼持續犯罪。為這緣故，這神的那兒子被顯現出來，為要可以毀壞那魔鬼的那些工作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從起初那魔鬼持續犯罪</text:p>
      <text:p text:style-name="Text_20_body">那神的那羔羊耶穌的工作：持續除去這世界的那罪</text:p>
      <text:list text:style-name="List_20_1" text:continue-numbering="false">
        <text:list-item/>
      </text:list>
      <table:table table:style-name="Table2_Indentation_Level1">
        <table:table-column/>
        <table:table-row>
          <table:table-cell office:value-type="string" table:style-name="tablecell">
            <text:p text:style-name="tablealignleft">Joh 1:29 </text:p>
          </table:table-cell>
        </table:table-row>
      </table:table>
      <text:list text:style-name="List_20_1" text:continue-numbering="true">
        <text:list-item/>
        <text:list-item>
          <text:p text:style-name="List_20_1_Content_First">1、那罪者即是那惡者：即是那撒但魔鬼。</text:p>
        </text:list-item>
        <text:list-item>
          <text:p text:style-name="List_20_1_Content">2、罪祭即是那善者：即是那基督耶穌。</text:p>
        </text:list-item>
        <text:list-item>
          <text:p text:style-name="List_20_1_Content_Last">3、犯罪是肉魔鬼的：違背律法即是罪（約一 3:4-7）。</text:p>
        </text:list-item>
      </text:list>
      <text:p text:style-name="Text_20_body">以下段落回應以下文章：<text:a xlink:type="simple" xlink:href="http://www.yhwhholy.org/bible/commentary/lev/lev_c11v1_c15v33_20241123_2" text:style-name="Internet_20_link" text:visited-style-name="Visited_20_Internet_20_Link">《利未記》概論 4 潔淨律法 Ⅰ（回應 2）汙穢的</text:a></text:p>
      <text:h text:style-name="Heading_20_3" text:outline-level="3"><text:bookmark-start text:name="__RefHeading___六_娶妻_生女_所付出的代價_雙倍_利_125_8"/><text:bookmark-start text:name="六_娶妻_生女_所付出的代價_雙倍_利_125"/>六、娶妻「生女」所付出的代價「雙倍」（利 12:5）：<text:bookmark-end text:name="__RefHeading___六_娶妻_生女_所付出的代價_雙倍_利_125_8"/><text:bookmark-end text:name="六_娶妻_生女_所付出的代價_雙倍_利_125"/></text:h>
      <text:list text:style-name="List_20_1" text:continue-numbering="false">
        <text:list-item>
          <text:p text:style-name="List_20_1_Content_First">1、生女受禁內是的加倍時間、潔淨後，也要獻祭贖罪：這點明「女性夏娃的犯罪惡果，要由後代女性來承擔」。</text:p>
        </text:list-item>
        <text:list-item>
          <text:p text:style-name="List_20_1_Content_Last">2、血漏女要獻祭（利 15:25-30）：不只是經期的隔離時間問題，又要獻祭贖罪，女人更需要基督救恩阿！</text:p>
        </text:list-item>
      </text:list>
      <text:h text:style-name="Heading_20_2" text:outline-level="2"><text:bookmark-start text:name="__RefHeading___七_男人的嚴重皮膚病律法_利_11-15_章_9"/><text:bookmark-start text:name="七_男人的嚴重皮膚病律法_利_11-15_章"/>七、男人的嚴重皮膚病律法（利 11-15 章）：<text:bookmark-end text:name="__RefHeading___七_男人的嚴重皮膚病律法_利_11-15_章_9"/><text:bookmark-end text:name="七_男人的嚴重皮膚病律法_利_11-15_章"/></text:h>
      <text:list text:style-name="List_20_1" text:continue-numbering="false">
        <text:list-item>
          <text:p text:style-name="List_20_1_Content_First">1、就架構言之：這是核心。</text:p>
        </text:list-item>
        <text:list-item>
          <text:p text:style-name="List_20_1_Content">2、就遣詞用字上言之：這是最多、最為詳盡的記載。</text:p>
          <text:list text:style-name="List_20_1">
            <text:list-item>
              <text:p text:style-name="List_20_1_Content">A、就亞當潔淨律與女人潔淨律比較：利 12 章 12 行譯文，與利 13-14 章共計 170 行，比例是：12:170，幾乎是 1:14。</text:p>
            </text:list-item>
            <text:list-item>
              <text:p text:style-name="List_20_1_Content">B、這是對男性（亞當：100 節，13:1-28，40-58；14:1-53）與對男女兩性（12 節，13:28-39）的比例：100:12，幾乎是 10:1。</text:p>
            </text:list-item>
          </text:list>
        </text:list-item>
        <text:list-item>
          <text:p text:style-name="List_20_1_Content_Last">3、就內容言之：男女都要獻祭，但代表的是男性（14 章以男性出現），沒有女性獻祭的記載。男女就在神前的地位上有別。女性似乎無權如男性那樣獻祭，但根據利 15:25-30 的潔淨條例，仍然包括女性獻祭贖罪，因為最後的「獻祭者」記載，卻出現了「不潔女性」在「潔淨後」，要去獻祭。顯然，獻祭依然是兩性同樣的義務。</text:p>
        </text:list-item>
      </text:list>
      <text:h text:style-name="Heading_20_2" text:outline-level="2"><text:bookmark-start text:name="__RefHeading___乙_利未記_概論_4_潔淨律法_ⅰ_回應_1_心得與感想_參見雅威聖會網站_10"/><text:bookmark-start text:name="乙_利未記_概論_4_潔淨律法_ⅰ_回應_1_心得與感想_參見雅威聖會網站"/>乙、《利未記》概論 4 潔淨律法 Ⅰ（回應 1）心得與感想（參見雅威聖會網站）<text:bookmark-end text:name="__RefHeading___乙_利未記_概論_4_潔淨律法_ⅰ_回應_1_心得與感想_參見雅威聖會網站_10"/><text:bookmark-end text:name="乙_利未記_概論_4_潔淨律法_ⅰ_回應_1_心得與感想_參見雅威聖會網站"/></text:h>
      <text:p text:style-name="Text_20_body">參見以下文章：<text:a xlink:type="simple" xlink:href="http://www.yhwhholy.org/bible/commentary/lev/lev_c11v1_c15v33_20241123_1" text:style-name="Internet_20_link" text:visited-style-name="Visited_20_Internet_20_Link">《利未記》概論 4 潔淨律法 Ⅰ（回應 1）心得與感想</text:a></text:p>
      <text:h text:style-name="Heading_20_2" text:outline-level="2"><text:bookmark-start text:name="__RefHeading___講道摘記_11"/><text:bookmark-start text:name="講道摘記"/>講道摘記<text:bookmark-end text:name="__RefHeading___講道摘記_11"/><text:bookmark-end text:name="講道摘記"/></text:h>
      <text:h text:style-name="Heading_20_3" text:outline-level="3"><text:bookmark-start text:name="__RefHeading___雅威有食物_能聞香氣_12"/><text:bookmark-start text:name="雅威有食物_能聞香氣"/>雅威有食物、能聞香氣<text:bookmark-end text:name="__RefHeading___雅威有食物_能聞香氣_12"/><text:bookmark-end text:name="雅威有食物_能聞香氣"/></text:h>
      <text:list text:style-name="List_20_1" text:continue-numbering="false"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3:11 </text:p>
          </table:table-cell>
          <table:table-cell office:value-type="string" table:style-name="tablecell" table:number-columns-spanned="2">
            <text:p text:style-name="tablealignleft">且那祭司要在那祭壇上燒它成香，是食物，是火祭歸雅威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8:21 </text:p>
          </table:table-cell>
          <table:table-cell office:value-type="string" table:style-name="tablecell" table:number-columns-spanned="2">
            <text:p text:style-name="tablealignleft">而雅威聞到那寧靜的馨香氣，而雅威在祂心中［或譯：對祂的心］說：「我不再一次持續地咒詛那土地，因著那人的緣故，雖然那人心的計畫從他年幼時是罪惡的；且我不再一次持續地擊打一切的活物，正如我已作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雅威是靈，但雅威也有形像，意即雅威的榮耀</text:p>
      <text:h text:style-name="Heading_20_3" text:outline-level="3"><text:bookmark-start text:name="__RefHeading___神的形像_榮耀_13"/><text:bookmark-start text:name="神的形像_榮耀"/>神的形像、榮耀<text:bookmark-end text:name="__RefHeading___神的形像_榮耀_13"/><text:bookmark-end text:name="神的形像_榮耀"/></text:h>
      <text:list text:style-name="List_20_1" text:continue-numbering="false">
        <text:list-item>
          <text:p text:style-name="List_20_1_Content_First">Phi 2:3 凡事不可結黨、不可貪圖虛浮的榮耀．只要存心謙卑、各人看別人比自己強。</text:p>
        </text:list-item>
        <text:list-item>
          <text:p text:style-name="List_20_1_Content">Phi 2:4 各人不要單顧自己的事、也要顧別人的事。</text:p>
        </text:list-item>
        <text:list-item>
          <text:p text:style-name="List_20_1_Content">Phi 2:5 你們當以基督耶穌的心為心。</text:p>
        </text:list-item>
        <text:list-item>
          <text:p text:style-name="List_20_1_Content">Phi 2:6 他本有　神的形像、不以自己與　神同等為強奪的．</text:p>
        </text:list-item>
        <text:list-item>
          <text:p text:style-name="List_20_1_Content_Last">Phi 2:7 反倒虛己、取了奴僕的形像、成為人的樣式．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hi 2:7 </text:p>
          </table:table-cell>
          <table:table-cell office:value-type="string" table:style-name="tablecell" table:number-columns-spanned="2">
            <text:p text:style-name="tablealignleft">反倒取了奴隸的形象，成為人的樣式後，又在外貌上被發現如同人一樣之後，倒空自己；</text:p>
          </table:table-cell>
          <table:covered-table-cell/>
        </table:table-row>
      </table:table>
      <text:h text:style-name="Heading_20_3" text:outline-level="3"><text:bookmark-start text:name="__RefHeading___神觀問題_14"/><text:bookmark-start text:name="神觀問題"/>神觀問題<text:bookmark-end text:name="__RefHeading___神觀問題_14"/><text:bookmark-end text:name="神觀問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3:8 </text:p>
          </table:table-cell>
          <table:table-cell office:value-type="string" table:style-name="tablecell" table:number-columns-spanned="2">
            <text:p text:style-name="tablealignleft">耶穌基督昨日、今日，直到永遠是一樣的。</text:p>
          </table:table-cell>
          <table:covered-table-cell/>
        </table:table-row>
      </table:table>
      <text:h text:style-name="Heading_20_3" text:outline-level="3"><text:bookmark-start text:name="__RefHeading___財主與拉撒路_在你我之間_有深淵限定_15"/><text:bookmark-start text:name="財主與拉撒路_在你我之間_有深淵限定"/>財主與拉撒路——在你我之間、有深淵限定<text:bookmark-end text:name="__RefHeading___財主與拉撒路_在你我之間_有深淵限定_15"/><text:bookmark-end text:name="財主與拉撒路_在你我之間_有深淵限定"/></text:h>
      <text:list text:style-name="List_20_1" text:continue-numbering="false">
        <text:list-item>
          <text:p text:style-name="List_20_1_Content_First">Luk 16:22 後來那討飯的死了、被天使帶去放亞伯拉罕的懷裏．財主也死了、並且埋葬了。</text:p>
        </text:list-item>
        <text:list-item>
          <text:p text:style-name="List_20_1_Content">Luk 16:23 他在陰間受痛苦、舉目遠遠的望見亞伯拉罕、又望見拉撒路在他懷裏．</text:p>
        </text:list-item>
        <text:list-item>
          <text:p text:style-name="List_20_1_Content">Luk 16:24 就喊著說、我祖亞伯拉罕哪、可憐我罷、打發拉撒路來、用指頭尖蘸點水、涼涼我的舌頭．因為我在這火燄裏、極其痛苦。</text:p>
        </text:list-item>
        <text:list-item>
          <text:p text:style-name="List_20_1_Content">Luk 16:25 亞伯拉罕說、兒阿、你該回想你生前享過福、拉撒路也受過苦．如今他在這裏得安慰、你倒受痛苦。</text:p>
        </text:list-item>
        <text:list-item>
          <text:p text:style-name="List_20_1_Content">Luk 16:26 不但這樣、並且在你我之間、有深淵限定、以致人要從這邊過到你們那邊、是不能的、要從那邊過到我們這邊、也是不能的。</text:p>
        </text:list-item>
        <text:list-item>
          <text:p text:style-name="List_20_1_Content_Last">Luk 16:27 財主說、我祖阿、既是這樣、求你打發拉撒路到我父家去．</text:p>
        </text:list-item>
      </text:list>
      <text:h text:style-name="Heading_20_3" text:outline-level="3"><text:bookmark-start text:name="__RefHeading___格拉森汙鬼_16"/><text:bookmark-start text:name="格拉森汙鬼"/>格拉森汙鬼<text:bookmark-end text:name="__RefHeading___格拉森汙鬼_16"/><text:bookmark-end text:name="格拉森汙鬼"/></text:h>
      <text:list text:style-name="List_20_1" text:continue-numbering="false">
        <text:list-item>
          <text:p text:style-name="List_20_1_Content_First">Mar 5:1 他們來到海那邊、格拉森人的地方。</text:p>
        </text:list-item>
        <text:list-item>
          <text:p text:style-name="List_20_1_Content">Mar 5:2 耶穌一下船、就有一個被汙鬼附著的人、從墳塋裏出來迎著他。</text:p>
        </text:list-item>
        <text:list-item>
          <text:p text:style-name="List_20_1_Content_Last">Mar 5:3 那人常住在墳塋裏、沒有人能捆住他、就是用鐵鍊也不能．</text:p>
        </text:list-item>
      </text:list>
      <text:p text:style-name="Text_20_body">——墳塋處有死屍，是汙穢之處。</text:p>
      <text:h text:style-name="Heading_20_3" text:outline-level="3"><text:bookmark-start text:name="__RefHeading___豬不潔_鬼求主使之能住其身_17"/><text:bookmark-start text:name="豬不潔_鬼求主使之能住其身"/>豬不潔，鬼求主使之能住其身。<text:bookmark-end text:name="__RefHeading___豬不潔_鬼求主使之能住其身_17"/><text:bookmark-end text:name="豬不潔_鬼求主使之能住其身"/></text:h>
      <text:list text:style-name="List_20_1" text:continue-numbering="false">
        <text:list-item>
          <text:p text:style-name="List_20_1_Content_First">Mar 5:12 鬼就央求耶穌說、求你打發我們往豬群裏附著豬去。</text:p>
        </text:list-item>
        <text:list-item>
          <text:p text:style-name="List_20_1_Content_Last">Mar 5:13 耶穌准了他們．汙鬼就出來、進入豬裏去．於是那群豬闖下山崖、投在海裏、淹死了．豬的數目、約有二千。</text:p>
        </text:list-item>
      </text:list>
      <text:h text:style-name="Heading_20_3" text:outline-level="3"><text:bookmark-start text:name="__RefHeading___豬不潔之例證_18"/><text:bookmark-start text:name="豬不潔之例證"/>豬不潔之例證<text:bookmark-end text:name="__RefHeading___豬不潔之例證_18"/><text:bookmark-end text:name="豬不潔之例證"/></text:h>
      <text:p text:style-name="Text_20_body">Mat 7:6 不要把聖物給狗、也不要把你們的珍珠丟在豬前、恐怕他踐踏了珍珠、轉過來咬你們。［比喻說法］</text:p>
      <text:h text:style-name="Heading_20_3" text:outline-level="3"><text:bookmark-start text:name="__RefHeading___用水洗淨身體_用主的寶血洗淨良知_19"/><text:bookmark-start text:name="用水洗淨身體_用主的寶血洗淨良知"/>用水洗淨身體、用主的寶血洗淨良知<text:bookmark-end text:name="__RefHeading___用水洗淨身體_用主的寶血洗淨良知_19"/><text:bookmark-end text:name="用水洗淨身體_用主的寶血洗淨良知"/></text:h>
      <text:p text:style-name="Text_20_body">挪亞時神以洪水滅世，洗淨世界。</text:p>
      <text:p text:style-name="Text_20_body">挪亞時神以洪水滅世，洗淨世界。</text:p>
      <text:list text:style-name="List_20_1" text:continue-numbering="false">
        <text:list-item>
          <text:p text:style-name="LastListParagraph_List_20_1_Content_First">Heb 10:22 並我們心中天良的虧欠已經灑去、身體用清水洗淨了、就當存著誠心、和充足的信心、來到　神面前．</text:p>
        </text:list-item>
      </text:list>
      <text:p text:style-name="Text_20_body">人的身體，是用水洗淨。</text:p>
      <text:p text:style-name="Text_20_body">主的寶血，是使人的良知得以洗淨。</text:p>
      <text:list text:style-name="List_20_1" text:continue-numbering="false">
        <text:list-item>
          <text:p text:style-name="List_20_1_Content_First">1Pe 3:21 這水所表明的洗禮、現在藉著耶穌基督復活．也拯救你們．這洗禮本不在乎除掉肉體的汙穢、只求在　神面前有無虧的良心。</text:p>
        </text:list-item>
        <text:list-item>
          <text:p text:style-name="List_20_1_Content">Heb 9:14 何況基督藉著永遠的靈、將自己無瑕無疵獻給　神、他的血豈不更能洗淨你們的心〔原文作良心〕除去你們的死行、使你們事奉那永生　神麼。</text:p>
        </text:list-item>
        <text:list-item>
          <text:p text:style-name="List_20_1_Content_Last">Heb 9:13 若山羊和公牛的血、並母牛犢的灰、灑在不潔的人身上、尚且叫人成聖、身體潔淨．</text:p>
        </text:list-item>
      </text:list>
      <text:p text:style-name="Text_20_body">——用山羊和公牛的血、母牛犢的灰，製成「除汙水」，叫人成聖、身體潔淨，也是「用水潔淨人的身體」。</text:p>
      <text:h text:style-name="Heading_20_3" text:outline-level="3"><text:bookmark-start text:name="__RefHeading___外邦人不可自高_20"/><text:bookmark-start text:name="外邦人不可自高"/>外邦人不可自高<text:bookmark-end text:name="__RefHeading___外邦人不可自高_20"/><text:bookmark-end text:name="外邦人不可自高"/></text:h>
      <text:list text:style-name="List_20_1" text:continue-numbering="false">
        <text:list-item>
          <text:p text:style-name="List_20_1_Content_First">Rom 11:19 你若說、那枝子被折下來、是特為叫我接上。</text:p>
        </text:list-item>
        <text:list-item>
          <text:p text:style-name="List_20_1_Content">Rom 11:20 不錯．他們因為不信、所以被折下來．你因為信、所以立得住．你不可自高、反要懼怕。</text:p>
        </text:list-item>
        <text:list-item>
          <text:p text:style-name="List_20_1_Content">Rom 11:21 　神既不愛惜原來的枝子、也必不愛惜你。</text:p>
        </text:list-item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1:19 </text:p>
          </table:table-cell>
          <table:table-cell office:value-type="string" table:style-name="tablecell" table:number-columns-spanned="2">
            <text:p text:style-name="tablealignleft">所以你必說：那枝子被折下來，是為我能被接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1:20 </text:p>
          </table:table-cell>
          <table:table-cell office:value-type="string" table:style-name="tablecell" table:number-columns-spanned="2">
            <text:p text:style-name="tablealignleft">實在不錯，他們被折下來是不堅信，而你因那信才站穩。別意念高傲，卻要懼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1:21 </text:p>
          </table:table-cell>
          <table:table-cell office:value-type="string" table:style-name="tablecell" table:number-columns-spanned="2">
            <text:p text:style-name="tablealignleft">因若神不愛惜那按著本性的枝子，也不會愛惜你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罪惡的政權_來自於罪惡的人民_21"/><text:bookmark-start text:name="罪惡的政權_來自於罪惡的人民"/>罪惡的政權，來自於罪惡的人民<text:bookmark-end text:name="__RefHeading___罪惡的政權_來自於罪惡的人民_21"/><text:bookmark-end text:name="罪惡的政權_來自於罪惡的人民"/></text:h>
      <text:list text:style-name="List_20_1" text:continue-numbering="false"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7:23 </text:p>
          </table:table-cell>
          <table:table-cell office:value-type="string" table:style-name="tablecell">
            <text:p text:style-name="tablealignleft">但我一直看見在我的肢體中另一個律法和我心思的律法交互爭戰，就擄走我於那罪的律法中，就是一直存在於我肢體中（的律法）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羅7:23 「那罪」：或譯「那罪者」，即「撒但、魔鬼」，而非某一罪行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7:24 </text:p>
          </table:table-cell>
          <table:table-cell office:value-type="string" table:style-name="tablecell" table:number-columns-spanned="2">
            <text:p text:style-name="tablealignleft">我這個人忍受何等磨難啊！誰將拯救我脫離這該死的身體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7:25 </text:p>
          </table:table-cell>
          <table:table-cell office:value-type="string" table:style-name="tablecell" table:number-columns-spanned="2">
            <text:p text:style-name="tablealignleft">美福是屬乎神的，透過我們的主基督耶穌（拯救了我）。這樣看來，一方面我自己以心思持續服事神的律法，另一方面卻以肉體持續服事罪的律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8:1 </text:p>
          </table:table-cell>
          <table:table-cell office:value-type="string" table:style-name="tablecell" table:number-columns-spanned="2">
            <text:p text:style-name="tablealignleft">這樣看來現今那些在耶穌基督裏的人，沒有一個判處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8:2 </text:p>
          </table:table-cell>
          <table:table-cell office:value-type="string" table:style-name="tablecell">
            <text:p text:style-name="tablealignleft">因為那生命之靈的律法在耶穌基督裏，已使你被釋放，脫離了那罪和死的律法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「那罪」：或譯「那罪者」，即「撒但、魔鬼」，而非某一罪行。］</text:p></text:note-body></text:note>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2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36</meta:creation-date>
    <dc:creator>Generated</dc:creator>
    <dc:date>2026-09-05T00::27:36</dc:date>
    <dc:language>en-US</dc:language>
    <meta:editing-cycles>1</meta:editing-cycles>
    <meta:editing-duration>PT0S</meta:editing-duration>
    <dc:title>commentary:lev:lev_c11v1_c15v33_20241123_3</dc:title>
  </office:meta>
</office:document-meta>
</file>