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commentary:eph:eph_structure_analysis"/>以弗所書結構</text:p>
      <text:h text:style-name="Heading_20_1" text:outline-level="1"><text:bookmark-start text:name="__RefHeading___一_按經文內容分段_1"/><text:bookmark-start text:name="一_按經文內容分段"/>一、按經文內容分段<text:bookmark-end text:name="__RefHeading___一_按經文內容分段_1"/><text:bookmark-end text:name="一_按經文內容分段"/></text:h>
      <text:p text:style-name="Text_20_body">修改自Francis Foulkes, The Epistle of Paul to the Ephesians (Grand Rapids: IVP, 1983), 41。</text:p>
      <text:p text:style-name="Text_20_body">*I. 引言（1:1~23）
*II. 在基督裡的生活（2:1~3:21）
*III. 在基督裡的合一（4:1~16）
*IV. 個人生活的指引（4:17~5:21）
*V. 人際關係的指引（5:22~6:9）
*VI. 結語（6:10~24）</text:p>
      <text:h text:style-name="Heading_20_1" text:outline-level="1"><text:bookmark-start text:name="__RefHeading___二_按文學結構分段_2"/><text:bookmark-start text:name="二_按文學結構分段"/>二、按文學結構分段<text:bookmark-end text:name="__RefHeading___二_按文學結構分段_2"/><text:bookmark-end text:name="二_按文學結構分段"/></text:h>
      <text:p text:style-name="Text_20_body">修改自E.W. Bullinger, The Companion Bible (Grand Rapids: Zondervan, 1974), 1757。</text:p>
      <text:p text:style-name="Text_20_body">*A  1:1~2問安
*B  1:3~3:19教義</text:p>
      <text:p text:style-name="Preformatted_20_Text"> *C<text:s text:c="2"/>3:20~21榮耀頌</text:p>
      <text:p text:style-name="Text_20_body">*B’4:1~6:20教義
*A’6:21~24祝福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00::18:05</meta:creation-date>
    <dc:creator>Generated</dc:creator>
    <dc:date>2026-09-05T00::18:05</dc:date>
    <dc:language>en-US</dc:language>
    <meta:editing-cycles>1</meta:editing-cycles>
    <meta:editing-duration>PT0S</meta:editing-duration>
    <dc:title>commentary:eph:eph_structure_analysis</dc:title>
  </office:meta>
</office:document-meta>
</file>