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1"/><text:bookmark-start text:name="__RefHeading___撒母耳記上_第_21_章註釋索引_1"/><text:bookmark-start text:name="撒母耳記上_第_21_章註釋索引"/>《撒母耳記上》第 21 章註釋索引<text:bookmark-end text:name="__RefHeading___撒母耳記上_第_21_章註釋索引_1"/><text:bookmark-end text:name="撒母耳記上_第_21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21208090000" text:style-name="Internet_20_link" text:visited-style-name="Visited_20_Internet_20_Link">《撒母耳記上》第 21、22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10:24</meta:creation-date>
    <dc:creator>Generated</dc:creator>
    <dc:date>2026-09-05T05::10:24</dc:date>
    <dc:language>en-US</dc:language>
    <meta:editing-cycles>1</meta:editing-cycles>
    <meta:editing-duration>PT0S</meta:editing-duration>
    <dc:title>commentary:1sa:21</dc:title>
  </office:meta>
</office:document-meta>
</file>