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8a5bf4e7afa54fb0a2965f5d2d042342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1sa:20260829090000"/><text:bookmark-start text:name="__RefHeading___撒母耳記上_第_09_章註釋_1"/><text:bookmark-start text:name="撒母耳記上_第_09_章註釋"/>《撒母耳記上》第 09 章註釋<text:bookmark-end text:name="__RefHeading___撒母耳記上_第_09_章註釋_1"/><text:bookmark-end text:name="撒母耳記上_第_09_章註釋"/></text:h>
      <text:h text:style-name="Heading_20_2" text:outline-level="2"><text:bookmark-start text:name="__RefHeading___副題_撒母耳記上第九章解構_大綱版_2"/><text:bookmark-start text:name="副題_撒母耳記上第九章解構_大綱版"/>副題：《撒母耳記上第九章解構、大綱版》<text:bookmark-end text:name="__RefHeading___副題_撒母耳記上第九章解構_大綱版_2"/><text:bookmark-end text:name="副題_撒母耳記上第九章解構_大綱版"/></text:h>
      <text:p text:style-name="Text_20_body">作者：Ken Chen（CSY）； 編修：WCM； 初稿日期：20260828； 講解日期：20260829。</text:p>
      <text:h text:style-name="Heading_20_2" text:outline-level="2"><text:bookmark-start text:name="__RefHeading___交叉結構_3"/><text:bookmark-start text:name="交叉結構"/>交叉結構<text:bookmark-end text:name="__RefHeading___交叉結構_3"/><text:bookmark-end text:name="交叉結構"/></text:h>
      <text:list text:style-name="List_20_1" text:continue-numbering="false">
        <text:list-item>
          <text:p text:style-name="List_20_1_Content_First">A 人的條件：掃羅的家世與外貌，又健壯又俊美（撒上 9:1-2）</text:p>
          <text:list text:style-name="List_20_1">
            <text:list-item>
              <text:p text:style-name="List_20_1_Content">B 人的行動：尋驢之旅穿越多地，一無所獲（撒上 9:3-5）</text:p>
              <text:list text:style-name="List_20_1">
                <text:list-item>
                  <text:p text:style-name="List_20_1_Content">C 人的資源：僕人建議求問神人，付出銀子前往（撒上 9:6-8）</text:p>
                  <text:list text:style-name="List_20_1">
                    <text:list-item>
                      <text:p text:style-name="List_20_1_Content">D 人的尋求：上城途中問路，少女指引趕赴邱壇（撒上 9:9-13）</text:p>
                      <text:list text:style-name="List_20_1">
                        <text:list-item>
                          <text:p text:style-name="List_20_1_Content">E 神的介入：雅威前一天啟示撒母耳，「就是這人」（撒上 9:14-17）</text:p>
                        </text:list-item>
                      </text:list>
                    </text:list-item>
                    <text:list-item>
                      <text:p text:style-name="List_20_1_Content">D’ 神的回應：撒母耳主動表明身份，揭露驢已找到（撒上 9:18-21）</text:p>
                    </text:list-item>
                  </text:list>
                </text:list-item>
                <text:list-item>
                  <text:p text:style-name="List_20_1_Content">C’ 神的供應：神人設宴，掃羅坐首位得預留腿肉（撒上 9:22-24）</text:p>
                </text:list-item>
              </text:list>
            </text:list-item>
            <text:list-item>
              <text:p text:style-name="List_20_1_Content">B’ 神的安排：房頂談話，清晨起身預備（撒上 9:25-26）</text:p>
            </text:list-item>
          </text:list>
        </text:list-item>
        <text:list-item>
          <text:p text:style-name="List_20_1_Content_Last">A’ 神的話語：撒母耳要傳神的話給掃羅（撒上 9:27）</text:p>
        </text:list-item>
      </text:list>
      <text:h text:style-name="Heading_20_3" text:outline-level="3"><text:bookmark-start text:name="__RefHeading___第一段_人的條件不是最終標準_撒上_91-2_4"/><text:bookmark-start text:name="第一段_人的條件不是最終標準_撒上_91-2"/>第一段：人的條件不是最終標準（撒上 9:1-2）<text:bookmark-end text:name="__RefHeading___第一段_人的條件不是最終標準_撒上_91-2_4"/><text:bookmark-end text:name="第一段_人的條件不是最終標準_撒上_91-2"/></text:h>
      <table:table table:style-name="Table_Quotation1">
        <table:table-column/>
        <table:table-row>
          <table:table-cell office:value-type="string" table:style-name="Cell_Quotation1">
            <text:p text:style-name="tablealignleft"><text:span text:style-name="Strong_20_Emphasis">「而事情發生於有一個便雅憫人，他的名字是基士，便雅憫人亞斐亞的玄孫，比歌拉的曾孫，洗羅的孫子，亞別的兒子，是個大能的勇士。而他有一個兒子，他的名字是掃羅，年輕又良善，從以色列眾子中沒有一個能比他良善，且從他的肩膀以上高過那所有百姓。」（撒上 9:1-2）</text:span></text:p>
          </table:table-cell>
        </table:table-row>
      </table:table>
      <text:p text:style-name="Text_20_body">經文刻意強調掃羅出自便雅憫，又具備俊美高大的外在條件，但這些並不是摩西律法中立王的核心要求。對照（申 17:14-20），真正的重點在於神的揀選與王是否受律法約束；因此，這裡對外貌與家世的描寫帶有伏筆意味，也預示（撒上 16:7）「人是看外貌，雅威是看內心」。</text:p>
      <text:h text:style-name="Heading_20_3" text:outline-level="3"><text:bookmark-start text:name="__RefHeading___第二段_尋找驢子的旅程_撒上_93-5_5"/><text:bookmark-start text:name="第二段_尋找驢子的旅程_撒上_93-5"/>第二段：尋找驢子的旅程（撒上 9:3-5）<text:bookmark-end text:name="__RefHeading___第二段_尋找驢子的旅程_撒上_93-5_5"/><text:bookmark-end text:name="第二段_尋找驢子的旅程_撒上_93-5"/></text:h>
      <table:table table:style-name="Table_Quotation1">
        <table:table-column/>
        <table:table-row>
          <table:table-cell office:value-type="string" table:style-name="Cell_Quotation1">
            <text:p text:style-name="tablealignleft"><text:span text:style-name="Strong_20_Emphasis">「而基士、掃羅的父親的那些母驢丟失了…你帶那僕人們中一個跟著你，當要起身、前去、尋找那些母驢。他就走過以法蓮山地，又過沙利沙地…又過沙琳地…又過便雅憫地，還沒有找著。他們到了蘇弗地，而掃羅對跟隨他的他的僕人說：我們當要轉回而去吧，免得我父親不為那些驢掛心，反為我們擔憂。」（撒上 9:3-5）</text:span></text:p>
          </table:table-cell>
        </table:table-row>
      </table:table>
      <text:p text:style-name="Text_20_body">表面上這是一次尋找失物的旅程，但從律法角度看可對照（出 23:4）、（申 22:1-3）有關歸還走失牛驢的規定，也反映掃羅仍遵守第五誡「當孝敬父母」（出 20:12; 申 5:16）；然而，他即將被賦予更大的任務，就是對雅威使命的回應（申 13:6-10）。</text:p>
      <text:h text:style-name="Heading_20_3" text:outline-level="3"><text:bookmark-start text:name="__RefHeading___第三段_僕人建議求問神人_撒上_96-8_6"/><text:bookmark-start text:name="第三段_僕人建議求問神人_撒上_96-8"/>第三段：僕人建議求問神人（撒上 9:6-8）<text:bookmark-end text:name="__RefHeading___第三段_僕人建議求問神人_撒上_96-8_6"/><text:bookmark-end text:name="第三段_僕人建議求問神人_撒上_96-8"/></text:h>
      <table:table table:style-name="Table_Quotation1">
        <table:table-column/>
        <table:table-row>
          <table:table-cell office:value-type="string" table:style-name="Cell_Quotation1">
            <text:p text:style-name="tablealignleft"><text:span text:style-name="Strong_20_Emphasis">「而他(指僕人)對他說：請看哪，在這個城裡有一位神人…現在讓我們往他那裡去，或者他能指示我們：我們當走在它上面的路。而掃羅對他的僕人說：而看哪，我們去，我們帶甚麼給那人呢？因從我們器具中的那食物都耗盡了，也沒有禮物可帶給那神人，我們還有甚麼沒有？而那僕人再次回答掃羅說：看哪，在我手裡找到一舍客勒銀子的四分之一…」(撒上 9:6-8）</text:span></text:p>
          </table:table-cell>
        </table:table-row>
      </table:table>
      <text:p text:style-name="Text_20_body">這段顯示僕人比主人更知道往哪裡尋求神的指引，也更主動預備「不可空手朝見我的面」（出23:15；34:20）的實踐。而那微小的四分之一舍客勒，也反襯神的啟示並非人用金錢換來。</text:p>
      <text:h text:style-name="Heading_20_3" text:outline-level="3"><text:bookmark-start text:name="__RefHeading___第四段_上城途中問路_撒上_99-13_7"/><text:bookmark-start text:name="第四段_上城途中問路_撒上_99-13"/>第四段：上城途中問路（撒上 9:9-13）<text:bookmark-end text:name="__RefHeading___第四段_上城途中問路_撒上_99-13_7"/><text:bookmark-end text:name="第四段_上城途中問路_撒上_99-13"/></text:h>
      <table:table table:style-name="Table_Quotation1">
        <table:table-column/>
        <table:table-row>
          <table:table-cell office:value-type="string" table:style-name="Cell_Quotation1">
            <text:p text:style-name="tablealignleft"><text:span text:style-name="Strong_20_Emphasis">「從前在以色列中，當他去問神時，這人會這樣說：當要來吧，讓我們到那先見那裡去吧。今日那先知，從前被稱為那先見。而他們正上到那城的斜坡時，他們遇見幾個少女正出來打水著，對她們說：那先見在這裡沒有？她們回答他們說：有，看哪，在你前面。快去，現在，因他今日正來到那城裡，因為今日的獻祭為那百姓在那丘壇上。你們一進那城，就會找到他，在他還沒有上那丘壇吃以前，因他未到，那百姓不能吃，因他必須先祝謝那祭物，這樣之後那些被召集的人才吃。」（撒上 9:9-13）</text:span></text:p>
          </table:table-cell>
        </table:table-row>
      </table:table>
      <text:p text:style-name="Text_20_body">（撒上 9:9）插入語不只是註解，更是神學說明：以色列求問神，不是藉異教術法而是透過雅威設立的先知制度。這對應（申 18:9-14）對非法求問方式的禁止，以及（申 18:15-22）所設立的合法先知管道；也與掃羅晚年轉向交鬼婦人（撒上 28 章; 申 18:10-11）形成反諷。</text:p>
      <text:p text:style-name="Text_20_body">這裡的丘壇獻祭，與（申 12 章）中央聖所的要求形成對比，但在示羅體制破裂、約櫃暫居基列耶琳（撒上 7:1-2; 耶 7:12-14）的過渡處境中，敘事並未視之為悖逆。撒母耳在此既像先知，也承擔部分祭司性功能；而「被召集的人」的筵席，則預備掃羅被納入聖約共同體。</text:p>
      <text:h text:style-name="Heading_20_3" text:outline-level="3"><text:bookmark-start text:name="__RefHeading___第五段_神親自啟示_揀選_膏立與拯救_撒上_914-17_8"/><text:bookmark-start text:name="第五段_神親自啟示_揀選_膏立與拯救_撒上_914-17"/>第五段：神親自啟示：揀選、膏立與拯救（撒上 9:14-17） <text:bookmark-end text:name="__RefHeading___第五段_神親自啟示_揀選_膏立與拯救_撒上_914-17_8"/><text:bookmark-end text:name="第五段_神親自啟示_揀選_膏立與拯救_撒上_914-17"/></text:h>
      <table:table table:style-name="Table_Quotation1">
        <table:table-column/>
        <table:table-row>
          <table:table-cell office:value-type="string" table:style-name="Cell_Quotation1">
            <text:p text:style-name="tablealignleft"><text:span text:style-name="Strong_20_Emphasis">「他們就上到那城裡；他們進那城的時候，看哪，撒母耳正迎著他們出來，要上那丘壇去。而雅威已經打開撒母耳的耳朵，在掃羅還沒到的前一日，說：明日這時候，我要差遣一人從便雅憫地到你這裡來，而你要膏他為君王在我百姓以色列之上，而他必救我百姓脫離非利士人的手，因我眷顧我的百姓，因他的哀聲上達於我。而撒母耳看見掃羅，而雅威回應他：看哪，這人就是我對你所說的，這人必拘管我的百姓。」（撒上 9:14-17）</text:span> </text:p>
          </table:table-cell>
        </table:table-row>
      </table:table>
      <text:p text:style-name="Text_20_body">這是全章中心：雅威主動說話、差遣、指定受膏者。對應（申 17:15）的君王律法，也借用（出 3:7）與（出 2:23-24）的出埃及語言，表明掃羅被興起是為了拯救受壓迫的百姓；</text:p>
      <text:p text:style-name="Text_20_body">而「膏」的概念則建立在（出 28:41; 29:7; 30:22-33; 40:9-11）與（利 8:12）的聖別傳統之上。</text:p>
      <text:h text:style-name="Heading_20_3" text:outline-level="3"><text:bookmark-start text:name="__RefHeading___第六段_撒母耳主動表明身份_9"/><text:bookmark-start text:name="第六段_撒母耳主動表明身份"/>第六段：撒母耳主動表明身份<text:bookmark-end text:name="__RefHeading___第六段_撒母耳主動表明身份_9"/><text:bookmark-end text:name="第六段_撒母耳主動表明身份"/></text:h>
      <table:table table:style-name="Table_Quotation1">
        <table:table-column/>
        <table:table-row>
          <table:table-cell office:value-type="string" table:style-name="Cell_Quotation1">
            <text:p text:style-name="tablealignleft"><text:span text:style-name="Strong_20_Emphasis">「而掃羅在那城門裡靠近撒母耳，說：請告訴我，那先見的寓所在哪裡？而撒母耳回應掃羅說：我就是那先見。你當要在我前面上到那丘壇，且你們今日一定要跟我同吃…至於你前三日所丟失的那些驢，你心裡不必掛念，因牠們已經被找著了。而以色列眾人的渴望是誰呢？豈不是你和你父的全家嗎？而掃羅回應說：我豈不是從以色列支派中至小的便雅憫人嗎？而我的家族豈不是從便雅憫支派中微小的家族嗎？你為何對我講論這樣的話語呢？」(撒上 9:18-21）</text:span> </text:p>
          </table:table-cell>
        </table:table-row>
      </table:table>
      <text:p text:style-name="Text_20_body">城門在摩西律法中是審判、見證與公共確認的場所（申 16:18; 17:5; 21:19; 22:15, 24; 25:7），因此這場相遇帶有法律與公共性的象徵。撒母耳先解開掃羅對驢子的憂慮，再把他的眼光提升到「以色列眾人的渴望」，表明他所失去的只是牲畜，所得著的卻是更大的召命。</text:p>
      <text:p text:style-name="Text_20_body">掃羅的回應看似謙卑，實則揭示他對新身份的震驚與遲疑。這可對照（申 7:7-8）「並非因你們的人數多…原來你們在萬民中是最少的」，說明神揀選常臨到微小者；但此處也留下疑問：這份自謙究竟是真謙卑，還是日後畏縮與推諉的徵兆？</text:p>
      <text:h text:style-name="Heading_20_3" text:outline-level="3"><text:bookmark-start text:name="__RefHeading___第七段_聖約筵席與特留之肉_撒上_922-24_10"/><text:bookmark-start text:name="第七段_聖約筵席與特留之肉_撒上_922-24"/>第七段：聖約筵席與特留之肉（撒上 9:22-24）<text:bookmark-end text:name="__RefHeading___第七段_聖約筵席與特留之肉_撒上_922-24_10"/><text:bookmark-end text:name="第七段_聖約筵席與特留之肉_撒上_922-24"/></text:h>
      <table:table table:style-name="Table_Quotation1">
        <table:table-column/>
        <table:table-row>
          <table:table-cell office:value-type="string" table:style-name="Cell_Quotation1">
            <text:p text:style-name="tablealignleft"><text:span text:style-name="Strong_20_Emphasis">「撒母耳領掃羅和他僕人帶他們進了房間，使他們在那些被召集者中的首位一個地方，而他們約有三十個人。而撒母耳對那廚役說：當要拿那一分來，就是我告訴你，交給你，把它收存在你那裡的。而那廚役就把那腿和那在它上面的舉高，且擺在掃羅面前，他說：看哪，這是所留下的，被放在你面前的，吃吧，因我說要招集那百姓的時候，特意為你存留到此時。當日，掃羅就與撒母耳同吃。」（撒上 9:22-24）</text:span></text:p>
          </table:table-cell>
        </table:table-row>
      </table:table>
      <text:p text:style-name="Text_20_body">首位與特留的腿肉，都是象徵尊榮。按（利 7:28-36; 7:31-34; 10:14-15）<draw:frame draw:style-name="media" draw:name="0" text:anchor-type="as-char" draw:z-index="0" svg:width="" svg:rel-width="100%" svg:height="0cm"><draw:image xlink:href="Pictures/8a5bf4e7afa54fb0a2965f5d2d042342.svg" xlink:type="simple" xlink:show="embed" xlink:actuate="onLoad"/></draw:frame><text:note text:id="ftn0" text:note-class="footnote"><text:note-citation text:label="1)">1)</text:note-citation><text:note-body><text:p text:style-name="Text_20_body">［編註：僅從編號來看，7:28-36; 7:31-34章節有重疊，似乎不太合理？］</text:p></text:note-body></text:note>，腿肉原本帶有祭司份額的意義；如今撒母耳將其保留給掃羅，表明他已被預先分別出來，進入一種受神委任的身分。</text:p>
      <text:h text:style-name="Heading_20_3" text:outline-level="3"><text:bookmark-start text:name="__RefHeading___第八_九段_房頂談話_撒上_925-27_11"/><text:bookmark-start text:name="第八_九段_房頂談話_撒上_925-27"/>第八、九段：房頂談話（撒上 9:25-27)<text:bookmark-end text:name="__RefHeading___第八_九段_房頂談話_撒上_925-27_11"/><text:bookmark-end text:name="第八_九段_房頂談話_撒上_925-27"/></text:h>
      <table:table table:style-name="Table_Quotation1">
        <table:table-column/>
        <table:table-row>
          <table:table-cell office:value-type="string" table:style-name="Cell_Quotation1">
            <text:p text:style-name="tablealignleft"><text:span text:style-name="Strong_20_Emphasis">「而他們從那丘壇下來到那城裡，他和掃羅在那房頂上說話。而他們清早起來，那黎明的時候，而撒母耳呼叫在那房頂上的掃羅說：起來，我送你走。掃羅就起來，而他和撒母耳他們二人出去到那外面。他們正下到那城邊緣時，而撒母耳對掃羅說：你吩咐那僕人先走，他走了的時候，你今天當要留在這裡，而我要使你聽到神的話。」（撒上 9:25-27)</text:span></text:p>
          </table:table-cell>
        </table:table-row>
      </table:table>
      <text:p text:style-name="Text_20_body">整章最後的焦點不是尋驢成功，而是「我要使你聽到神的話」。這一切經歷:離家、尋找、受引、赴席、單獨留下就像一場預備，使掃羅從日常事務被帶入神的呼召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2::32:44</meta:creation-date>
    <dc:creator>Generated</dc:creator>
    <dc:date>2026-09-05T02::32:44</dc:date>
    <dc:language>en-US</dc:language>
    <meta:editing-cycles>1</meta:editing-cycles>
    <meta:editing-duration>PT0S</meta:editing-duration>
    <dc:title>commentary:1sa:20260829090000</dc:title>
  </office:meta>
</office:document-meta>
</file>