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ki:1ki_structure_analysis"/><text:bookmark-start text:name="__RefHeading___列王記上_結構分析_1"/><text:bookmark-start text:name="列王記上_結構分析"/>《列王記上》結構分析<text:bookmark-end text:name="__RefHeading___列王記上_結構分析_1"/><text:bookmark-end text:name="列王記上_結構分析"/></text:h>
      <text:h text:style-name="Heading_20_2" text:outline-level="2"><text:bookmark-start text:name="__RefHeading___王上_11-王下2530_列王記全卷分析_2"/><text:bookmark-start text:name="王上_11-王下2530_列王記全卷分析"/>（王上 1:1-王下25:30）列王記全卷分析<text:bookmark-end text:name="__RefHeading___王上_11-王下2530_列王記全卷分析_2"/><text:bookmark-end text:name="王上_11-王下2530_列王記全卷分析"/></text:h>
      <text:list text:style-name="List_20_1" text:continue-numbering="false">
        <text:list-item>
          <text:p text:style-name="List_20_1_Content_First">A、（王上 1:1-3:18）</text:p>
          <text:list text:style-name="List_20_1">
            <text:list-item>
              <text:p text:style-name="List_20_1_Content">B、（王上 3:19-7:17）</text:p>
              <text:list text:style-name="List_20_1">
                <text:list-item>
                  <text:p text:style-name="List_20_1_Content">C、（王上 8:1-12:25）</text:p>
                </text:list-item>
              </text:list>
            </text:list-item>
            <text:list-item>
              <text:p text:style-name="List_20_1_Content">B’、（王下 10:1-20:26）</text:p>
            </text:list-item>
          </text:list>
        </text:list-item>
        <text:list-item>
          <text:p text:style-name="List_20_1_Content_Last">A’、（王下 21:1-25:30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1:25</meta:creation-date>
    <dc:creator>Generated</dc:creator>
    <dc:date>2026-09-05T07::01:25</dc:date>
    <dc:language>en-US</dc:language>
    <meta:editing-cycles>1</meta:editing-cycles>
    <meta:editing-duration>PT0S</meta:editing-duration>
    <dc:title>commentary:1ki:1ki_structure_analysis</dc:title>
  </office:meta>
</office:document-meta>
</file>