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518090000"/><text:bookmark-start text:name="__RefHeading___醫療與信仰系列_4_人的信心與蒙恩得救_1"/><text:bookmark-start text:name="醫療與信仰系列_4_人的信心與蒙恩得救"/>醫療與信仰系列 4：人的信心與蒙恩得救<text:bookmark-end text:name="__RefHeading___醫療與信仰系列_4_人的信心與蒙恩得救_1"/><text:bookmark-end text:name="醫療與信仰系列_4_人的信心與蒙恩得救"/></text:h>
      <text:p text:style-name="Text_20_body">作者：WCM； 講論時間：20240518。</text:p>
      <text:p text:style-name="Text_20_body">本次打算從與涉及疾病醫治相關的經文中，觀察其中人的行為表現，期望得出對我們有益的教導內容及行為準則，並期望最終能闡明「人的信心與蒙恩得醫治、得拯救」的意義。</text:p>
      <text:p text:style-name="Text_20_body">本文將從三個角度，察看在醫治事件中，不同立場之人的反應。三種角度分別是：周圍眾人、反對者、蒙恩者本身。</text:p>
      <text:h text:style-name="Heading_20_2" text:outline-level="2"><text:bookmark-start text:name="__RefHeading___周圍眾人的反應_2"/><text:bookmark-start text:name="周圍眾人的反應"/>周圍眾人的反應<text:bookmark-end text:name="__RefHeading___周圍眾人的反應_2"/><text:bookmark-end text:name="周圍眾人的反應"/></text:h>
      <text:h text:style-name="Heading_20_3" text:outline-level="3"><text:bookmark-start text:name="__RefHeading___醫治癱子_特別記載情緒反應_且榮耀那神_3"/><text:bookmark-start text:name="醫治癱子_特別記載情緒反應_且榮耀那神"/>醫治癱子：特別記載情緒反應，且榮耀那神<text:bookmark-end text:name="__RefHeading___醫治癱子_特別記載情緒反應_且榮耀那神_3"/><text:bookmark-end text:name="醫治癱子_特別記載情緒反應_且榮耀那神"/></text:h>
      <text:list text:style-name="List_20_1" text:continue-numbering="false">
        <text:list-item>
          <text:p text:style-name="List_20_1_Content_First">類似記載經文：（太 9:1-8; 可 2:12; 路 5:25-26）</text:p>
        </text:list-item>
        <text:list-item>
          <text:p text:style-name="List_20_1_Content"><text:span text:style-name="Strong_20_Emphasis">（太 9:1-8）「那些群眾看見後，就害怕且榮耀那神」</text:span> 顯示經文 → ((</text:p>
        </text:list-item>
        <text:list-item>
          <text:p text:style-name="List_20_1_Content">《雅威本》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1 </text:p>
          </table:table-cell>
          <table:table-cell office:value-type="string" table:style-name="tablecell" table:number-columns-spanned="2">
            <text:p text:style-name="tablealignleft">而他上到那船後，就渡過去了；而來到那自己的城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2 </text:p>
          </table:table-cell>
          <table:table-cell office:value-type="string" table:style-name="tablecell" table:number-columns-spanned="2">
            <text:p text:style-name="tablealignleft">而看啊！他們持續帶領一個癱瘓者到他那裏，是已被放在床上，而那耶穌看見他們的那信心後，就告訴那癱瘓者：「你當持續放膽，孩子啊！你的那些罪正被釋放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8 </text:p>
          </table:table-cell>
          <table:table-cell office:value-type="string" table:style-name="tablecell" table:number-columns-spanned="2">
            <text:p text:style-name="tablealignleft">然而那些群眾看見後，就害怕且榮耀那神，即那位賜這樣的權柄給那些人的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Mat 9:1 耶穌上了船、渡過海、來到自己的城裏。</text:p>
        </text:list-item>
        <text:list-item>
          <text:p text:style-name="List_20_1_Content">Mat 9:2 有人用褥子抬著一個癱子、到耶穌跟前來．耶穌見他們的信心、就對癱子說、小子、放心罷．你的罪赦了。</text:p>
        </text:list-item>
        <text:list-item>
          <text:p text:style-name="List_20_1_Content_Last">Mat 9:8 眾人看見都驚奇、就歸榮耀與　神．因為他將這樣的權柄賜給人。</text:p>
        </text:list-item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可 2:12）「眾人都一再驚狂，且歸榮耀與那神」</text:span> 顯示經文 → ((</text:p>
        </text:list-item>
        <text:list-item>
          <text:p text:style-name="List_20_1_Content">《雅威本》|Mar 2:12 |且他得以起來，並立即拿起那床墊後當著眾人面前出去了，以致眾人都一再驚狂，且歸榮耀與那神說：「這樣的事，我們從未見過。」||</text:p>
        </text:list-item>
        <text:list-item>
          <text:p text:style-name="List_20_1_Content_Last">《和合本》 Mar 2:12 那人就起來、立刻拿著褥子、當眾人面前出去了．以致眾人都驚奇、歸榮耀與　神說、我們從來沒有見過這樣的事。</text:p>
        </text:list-item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路 5:25-26）「恍惚抓住了眾人，且他們不住地榮耀那神，並被充滿了敬畏」</text:span> 顯示經文 → ((</text:p>
        </text:list-item>
        <text:list-item>
          <text:p text:style-name="List_20_1_Content">《雅威本》</text:p>
        </text:list-item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25 </text:p>
          </table:table-cell>
          <table:table-cell office:value-type="string" table:style-name="tablecell" table:number-columns-spanned="2">
            <text:p text:style-name="tablealignleft">而當場在他們面前起來後，拿起他先前持續躺臥的，回到他的那家，榮耀著那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26 </text:p>
          </table:table-cell>
          <table:table-cell office:value-type="string" table:style-name="tablecell" table:number-columns-spanned="2">
            <text:p text:style-name="tablealignleft">而恍神抓住了眾人，且他們不住地榮耀那神，並被充滿了敬畏，說：「今日我們看見了難以置信的事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5:25 那人當眾人面前立刻起來、拿著他所躺臥的褥子回家去、歸榮耀與　神。</text:p>
        </text:list-item>
        <text:list-item>
          <text:p text:style-name="List_20_1_Content_Last">Luk 5:26 眾人都驚奇、也歸榮耀與　神、並且滿心懼怕、說、我們今日看見非常的事了。</text:p>
        </text:list-item>
      </text:list>
      <text:p text:style-name="Text_20_body">))</text:p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先是情緒上的反應「害怕、驚訝、驚狂」，</text:p>
        </text:list-item>
        <text:list-item>
          <text:p text:style-name="List_20_1_Content">最終一致都「榮耀那神、歸榮耀與那神」。</text:p>
        </text:list-item>
        <text:list-item>
          <text:p text:style-name="List_20_1_Content_Last">注意地點是在「耶穌自已的城裏」，可能是加利利的「迦百農」（太 4:13）。</text:p>
        </text:list-item>
      </text:list>
      <text:h text:style-name="Heading_20_3" text:outline-level="3"><text:bookmark-start text:name="__RefHeading___太_1529-31_在加利利海邊山上_醫治瘸瞎啞殘各樣病人_眾人驚訝且榮耀了以色列的那神_5"/><text:bookmark-start text:name="太_1529-31_在加利利海邊山上_醫治瘸瞎啞殘各樣病人_眾人驚訝且榮耀了以色列的那神"/>（太 15:29-31）在加利利海邊山上，醫治瘸瞎啞殘各樣病人，眾人驚訝且榮耀了以色列的那神<text:bookmark-end text:name="__RefHeading___太_1529-31_在加利利海邊山上_醫治瘸瞎啞殘各樣病人_眾人驚訝且榮耀了以色列的那神_5"/><text:bookmark-end text:name="太_1529-31_在加利利海邊山上_醫治瘸瞎啞殘各樣病人_眾人驚訝且榮耀了以色列的那神"/></text:h>
      <text:list text:style-name="List_20_1" text:continue-numbering="false">
        <text:list-item>
          <text:p text:style-name="List_20_1_Content_First">（太 15:29-31）顯示經文 → ((</text:p>
        </text:list-item>
        <text:list-item>
          <text:p text:style-name="List_20_1_Content">《雅威本》</text:p>
        </text:list-item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29 </text:p>
          </table:table-cell>
          <table:table-cell office:value-type="string" table:style-name="tablecell" table:number-columns-spanned="2">
            <text:p text:style-name="tablealignleft">而那耶穌從那裏離開後，就來到那加利利的海邊，且上到那山上後，就一直坐在那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30 </text:p>
          </table:table-cell>
          <table:table-cell office:value-type="string" table:style-name="tablecell" table:number-columns-spanned="2">
            <text:p text:style-name="tablealignleft">而一大群眾有著同他們的瘸子、畸形的、瞎子、啞吧和許多其他病症者上到他那裏，且將他們丟棄在他那腳旁，而他治療了他們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5:31 </text:p>
          </table:table-cell>
          <table:table-cell office:value-type="string" table:style-name="tablecell" table:number-columns-spanned="2">
            <text:p text:style-name="tablealignleft">以致於去驚訝了那群眾，當時眾人看見著啞吧正講論著、畸形者康復，且瘸子正四圍行走著，且瞎子正看見著，且他們榮耀了以色列的那神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Mat 15:29 耶穌離開那地方、來到靠近加利利的海邊、就上山坐下。</text:p>
        </text:list-item>
        <text:list-item>
          <text:p text:style-name="List_20_1_Content">Mat 15:30 有許多人到他那裏、帶著瘸子、瞎子、啞吧、有殘疾的、和好些別的病人、都放在他腳前．他就治好了他們。</text:p>
        </text:list-item>
        <text:list-item>
          <text:p text:style-name="List_20_1_Content_Last">Mat 15:31 甚至眾人都希奇．因為看見啞吧說話殘疾的痊愈、瘸子行走、瞎子看見、他們就歸榮耀給以色列的　神</text:p>
        </text:list-item>
      </text:list>
      <text:p text:style-name="Text_20_body">))</text:p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<text:span text:style-name="Strong_20_Emphasis">（太 15:29-31）「以致於去驚訝了那群眾⋯⋯他們榮耀了以色列的那神」</text:span></text:p>
        </text:list-item>
        <text:list-item>
          <text:p text:style-name="List_20_1_Content"><text:span text:style-name="Strong_20_Emphasis">（太 15:29-31）與（太 9:1-8）重要差異比較</text:span></text:p>
          <text:list text:style-name="List_20_1">
            <text:list-item>
              <text:p text:style-name="List_20_1_Content">同在加利利，但此處為海邊郊外，而（太 9:1-8）是在迦百農城內。</text:p>
            </text:list-item>
            <text:list-item>
              <text:p text:style-name="List_20_1_Content_Last">《馬太福音》有關醫治經文，僅兩處記載眾人有「榮耀那神」的反應。（太 15:31）「榮耀了以色列的那神」，（太 9:8）「榮耀了那神」。</text:p>
            </text:list-item>
          </text:list>
        </text:list-item>
      </text:list>
      <text:h text:style-name="Heading_20_4" text:outline-level="4"><text:bookmark-start text:name="__RefHeading___q_是否使用_以色列的那神_是意味著涉及外邦人_7"/><text:bookmark-start text:name="q_是否使用_以色列的那神_是意味著涉及外邦人"/>Q：是否使用「以色列的那神」是意味著涉及外邦人？<text:bookmark-end text:name="__RefHeading___q_是否使用_以色列的那神_是意味著涉及外邦人_7"/><text:bookmark-end text:name="q_是否使用_以色列的那神_是意味著涉及外邦人"/></text:h>
      <text:list text:style-name="List_20_1" text:continue-numbering="false">
        <text:list-item>
          <text:p text:style-name="List_20_1_Content_First">1、施洗約翰之父撒迦利亞，在聖靈充滿之下說預言，曾如此稱呼「「主那以色列的神」（路 1:68），與外邦人無關。</text:p>
          <text:list text:style-name="List_20_1"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:68 </text:p>
          </table:table-cell>
          <table:table-cell office:value-type="string" table:style-name="tablecell" table:number-columns-spanned="2">
            <text:p text:style-name="tablealignleft">「主那以色列的神，是可頌讚的，因為祂已看顧，並施行救贖給祂的百姓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2、保羅在彼西底的安提阿，在安息日的會堂中，向以色列人和眾敬畏著神的人說話，曾如此稱呼「這位以色列百姓的神」（徒 13:17）</text:p>
          <text:list text:style-name="List_20_1">
            <text:list-item/>
          </text:list>
        </text:list-item>
      </text:list>
      <table:table table:style-name="Table10_Indentation_Level2">
        <table:table-column/>
        <table:table-column/>
        <table:table-column/>
        <table:table-row>
          <table:table-cell office:value-type="string" table:style-name="tablecell">
            <text:p text:style-name="tablealignleft">Act 13:17 </text:p>
          </table:table-cell>
          <table:table-cell office:value-type="string" table:style-name="tablecell" table:number-columns-spanned="2">
            <text:p text:style-name="tablealignleft">這位以色列百姓的神，為自己緣故揀選了我們的祖宗，在埃及地在居情況下抬舉百姓，且用崇高的膀臂從那地領他們出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此處使用「以色列和眾敬畏著神的人」，其中是否有可能包含外邦信從雅威之人呢？若有，則「以色列的神」一詞同樣也是對外邦人而言。</text:p>
            </text:list-item>
          </text:list>
        </text:list-item>
        <text:list-item>
          <text:p text:style-name="List_20_1_Content_First">此處使用「驚訝」而不使用「害怕」。</text:p>
        </text:list-item>
        <text:list-item>
          <text:p text:style-name="List_20_1_Content">（太 15:30）「他們丟棄在他那腳旁」，是他們將許多病人「拋棄」給耶穌，似乎是負面的貶義？但《BDAG字典》認為是「快速放置」，則沒有貶義。</text:p>
        </text:list-item>
        <text:list-item>
          <text:p text:style-name="List_20_1_Content_Last">（太 9:2）「耶穌看見他們的那信心後」，這是指病人和陪同親友們的信心。</text:p>
        </text:list-item>
      </text:list>
      <text:h text:style-name="Heading_20_3" text:outline-level="3"><text:bookmark-start text:name="__RefHeading___榮耀那神_就是說出讚美神的話_8"/><text:bookmark-start text:name="榮耀那神_就是說出讚美神的話"/>「榮耀那神」，就是說出讚美神的話<text:bookmark-end text:name="__RefHeading___榮耀那神_就是說出讚美神的話_8"/><text:bookmark-end text:name="榮耀那神_就是說出讚美神的話"/></text:h>
      <text:list text:style-name="List_20_1" text:continue-numbering="false">
        <text:list-item>
          <text:p text:style-name="List_20_1_Content_First"><text:span text:style-name="Strong_20_Emphasis">（路 7:16）他們開始住地榮耀那神，說：「偉大先知在我們中間奮起了，且因那神看顧了祂的那百姓。」</text:span></text:p>
        </text:list-item>
        <text:list-item>
          <text:p text:style-name="List_20_1_Content">顯示經文 → ((</text:p>
        </text:list-item>
        <text:list-item>
          <text:p text:style-name="List_20_1_Content">《雅威本》|Luk 7:16 |然而，敬畏抓住眾人了，且他們開始住地榮耀那神，說：「偉大先知在我們中間奮起了，且因那神看顧了祂的那百姓。」||</text:p>
        </text:list-item>
        <text:list-item>
          <text:p text:style-name="List_20_1_Content_Last">《和合本》Luk 7:16 眾人都驚奇、歸榮耀與　神說、有大先知在我們中間興起來了．又說、神眷顧了他的百姓。</text:p>
        </text:list-item>
      </text:list>
      <text:p text:style-name="Text_20_body">))</text:p>
      <text:h text:style-name="Heading_20_2" text:outline-level="2"><text:bookmark-start text:name="__RefHeading___反對者的反應_9"/><text:bookmark-start text:name="反對者的反應"/>反對者的反應<text:bookmark-end text:name="__RefHeading___反對者的反應_9"/><text:bookmark-end text:name="反對者的反應"/></text:h>
      <text:h text:style-name="Heading_20_3" text:outline-level="3"><text:bookmark-start text:name="__RefHeading___路_1310-15_耶穌在安息日醫治釋放十八年彎腰女_管會堂者惱怒且禁止_10"/><text:bookmark-start text:name="路_1310-15_耶穌在安息日醫治釋放十八年彎腰女_管會堂者惱怒且禁止"/>（路 13:10-15）耶穌在安息日醫治釋放十八年彎腰女，管會堂者惱怒且禁止<text:bookmark-end text:name="__RefHeading___路_1310-15_耶穌在安息日醫治釋放十八年彎腰女_管會堂者惱怒且禁止_10"/><text:bookmark-end text:name="路_1310-15_耶穌在安息日醫治釋放十八年彎腰女_管會堂者惱怒且禁止"/></text:h>
      <text:list text:style-name="List_20_1" text:continue-numbering="false">
        <text:list-item>
          <text:p text:style-name="List_20_1_Content_First"><text:span text:style-name="Strong_20_Emphasis">（路 13:10-15）「一個女人，持續擁有軟弱的靈十八年，且她先前一直是彎著腰」</text:span></text:p>
        </text:list-item>
        <text:list-item>
          <text:p text:style-name="List_20_1_Content">顯示經文 → ((</text:p>
        </text:list-item>
        <text:list-item>
          <text:p text:style-name="List_20_1_Content">《雅威本》</text:p>
        </text:list-item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0 </text:p>
          </table:table-cell>
          <table:table-cell office:value-type="string" table:style-name="tablecell" table:number-columns-spanned="2">
            <text:p text:style-name="tablealignleft">然而他正在那安息日，於一個會堂裏教導著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1 </text:p>
          </table:table-cell>
          <table:table-cell office:value-type="string" table:style-name="tablecell" table:number-columns-spanned="2">
            <text:p text:style-name="tablealignleft">且看啊！一個女人，持續擁有軟弱的靈十八年，且她先前一直是彎著腰，而不能夠完全地直立起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2 </text:p>
          </table:table-cell>
          <table:table-cell office:value-type="string" table:style-name="tablecell" table:number-columns-spanned="2">
            <text:p text:style-name="tablealignleft">然而那耶穌看見她後，對她打招呼，且對她說：「女人！你的那疾病現已被解脫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3 </text:p>
          </table:table-cell>
          <table:table-cell office:value-type="string" table:style-name="tablecell" table:number-columns-spanned="2">
            <text:p text:style-name="tablealignleft">且他按著她的那雙手，且當場立即再直立起來，且她不住地榮耀那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4 </text:p>
          </table:table-cell>
          <table:table-cell office:value-type="string" table:style-name="tablecell" table:number-columns-spanned="2">
            <text:p text:style-name="tablealignleft">然而那會堂執事回應後，惱怒著：「那耶穌在那安息日治病。」而對那群眾說：「在一週中有六天應該不住地作工，所以在它們期間，你們應當持續來求醫治，且不可在那安息的那日子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5 </text:p>
          </table:table-cell>
          <table:table-cell office:value-type="string" table:style-name="tablecell" table:number-columns-spanned="2">
            <text:p text:style-name="tablealignleft">然而那主回應他而說：「假冒偽善的人啊！你們各人在那安息日豈不從那秣槽持續解開他的那牛或那驢，且牽去飲水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5 </text:p>
          </table:table-cell>
          <table:table-cell office:value-type="string" table:style-name="tablecell" table:number-columns-spanned="2">
            <text:p text:style-name="tablealignleft">然而那主回應他而說：「假冒偽善的人啊！你們各人在那安息日豈不從那秣槽持續解開他的那牛或那驢，且牽去飲水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6 </text:p>
          </table:table-cell>
          <table:table-cell office:value-type="string" table:style-name="tablecell" table:number-columns-spanned="2">
            <text:p text:style-name="tablealignleft">然而這一位是亞伯拉罕的女兒，那撒但已捆綁她，看啊！十八年了，豈不應該在這安息的那日子裏，從這個捆鎖中被解開嗎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3:17 </text:p>
          </table:table-cell>
          <table:table-cell office:value-type="string" table:style-name="tablecell" table:number-columns-spanned="2">
            <text:p text:style-name="tablealignleft">且當他說這些話時，那所有持續敵對他的人自覺慚愧著，且全部群眾不住地喜樂於被他生發出來的一切光榮的事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3:10 安息日、耶穌在會堂裏教訓人。</text:p>
        </text:list-item>
        <text:list-item>
          <text:p text:style-name="List_20_1_Content">Luk 13:11 有一個女人、被鬼附著病了十八年．腰彎得一點直不起來。</text:p>
        </text:list-item>
        <text:list-item>
          <text:p text:style-name="List_20_1_Content">Luk 13:12 耶穌看見、便叫過他來、對他說、女人、你脫離這病了。</text:p>
        </text:list-item>
        <text:list-item>
          <text:p text:style-name="List_20_1_Content">Luk 13:13 於是用兩隻手按著他．他立刻直起腰來、就歸榮耀與　神。</text:p>
        </text:list-item>
        <text:list-item>
          <text:p text:style-name="List_20_1_Content">Luk 13:14 管會堂的、因為耶穌在安息日治病、就氣忿忿的對眾人說、有六日應當作工．那六日之內、可以來求醫、在安息日卻不可。</text:p>
        </text:list-item>
        <text:list-item>
          <text:p text:style-name="List_20_1_Content">Luk 13:15 主說、假冒為善的人哪、難道你們各人在安息日不解開槽上的牛驢、牽去飲麼。</text:p>
        </text:list-item>
        <text:list-item>
          <text:p text:style-name="List_20_1_Content">Luk 13:15 主說、假冒為善的人哪、難道你們各人在安息日不解開槽上的牛驢、牽去飲麼。</text:p>
        </text:list-item>
        <text:list-item>
          <text:p text:style-name="List_20_1_Content">Luk 13:16 況且這女人本是亞伯拉罕的後裔、被撒但捆綁了這十八年、不當在安息日解開他的綁麼。</text:p>
        </text:list-item>
        <text:list-item>
          <text:p text:style-name="List_20_1_Content_Last">Luk 13:17 耶穌說這話、他的敵人都慚愧了．眾人因他所行一切榮耀的事、就都歡喜了。</text:p>
        </text:list-item>
      </text:list>
      <text:p text:style-name="Text_20_body">))</text:p>
      <text:h text:style-name="Heading_20_4" text:outline-level="4"><text:bookmark-start text:name="__RefHeading___說明_11"/><text:bookmark-start text:name="說明2"/>說明<text:bookmark-end text:name="__RefHeading___說明_11"/><text:bookmark-end text:name="說明2"/></text:h>
      <text:list text:style-name="List_20_1" text:continue-numbering="false">
        <text:list-item>
          <text:p text:style-name="List_20_1_Content_First">（路 13:15-17）經耶穌教導更正後，反對耶穌的「那所有持續敵對他的人自覺慚愧著」。</text:p>
        </text:list-item>
        <text:list-item>
          <text:p text:style-name="List_20_1_Content_Last">而眾人的反應「全部群眾不住地喜樂於被他生發出來的一切光榮的事。」。</text:p>
        </text:list-item>
      </text:list>
      <text:h text:style-name="Heading_20_3" text:outline-level="3"><text:bookmark-start text:name="__RefHeading___本段後接_芥菜種_麵酵的比喻_12"/><text:bookmark-start text:name="本段後接_芥菜種_麵酵的比喻"/>本段後接「芥菜種、麵酵的比喻」<text:bookmark-end text:name="__RefHeading___本段後接_芥菜種_麵酵的比喻_12"/><text:bookmark-end text:name="本段後接_芥菜種_麵酵的比喻"/></text:h>
      <text:list text:style-name="List_20_1" text:continue-numbering="false">
        <text:list-item>
          <text:p text:style-name="LastListParagraph_List_20_1_Content_First">比喻開頭用「所以⋯⋯」（路 13:18），表示此比喻是前述「醫治」的結論。</text:p>
        </text:list-item>
      </text:list>
      <text:h text:style-name="Heading_20_2" text:outline-level="2"><text:bookmark-start text:name="__RefHeading___得醫治者本身的反應_13"/><text:bookmark-start text:name="得醫治者本身的反應"/>得醫治者本身的反應<text:bookmark-end text:name="__RefHeading___得醫治者本身的反應_13"/><text:bookmark-end text:name="得醫治者本身的反應"/></text:h>
      <text:h text:style-name="Heading_20_3" text:outline-level="3"><text:bookmark-start text:name="__RefHeading___路_1711-19_醫治十位大痲瘋患者_僅一人回來榮耀那神_感謝耶穌_14"/><text:bookmark-start text:name="路_1711-19_醫治十位大痲瘋患者_僅一人回來榮耀那神_感謝耶穌"/>（路 17:11-19）醫治十位大痲瘋患者，僅一人回來榮耀那神、感謝耶穌<text:bookmark-end text:name="__RefHeading___路_1711-19_醫治十位大痲瘋患者_僅一人回來榮耀那神_感謝耶穌_14"/><text:bookmark-end text:name="路_1711-19_醫治十位大痲瘋患者_僅一人回來榮耀那神_感謝耶穌"/></text:h>
      <text:list text:style-name="List_20_1" text:continue-numbering="false">
        <text:list-item>
          <text:p text:style-name="List_20_1_Content_First"><text:span text:style-name="Strong_20_Emphasis">「⋯⋯從他們中間的一位，看見他被醫治了之後，就回來伴隨著大的聲音，榮耀著那神，且俯伏臉面在他那腳旁而感謝他。而這人原是撒瑪利亞人。⋯⋯」（路 17:11-19）</text:span></text:p>
        </text:list-item>
        <text:list-item>
          <text:p text:style-name="List_20_1_Content">經文內容 → ((</text:p>
        </text:list-item>
        <text:list-item>
          <text:p text:style-name="List_20_1_Content">《雅威本》</text:p>
        </text:list-item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1 </text:p>
          </table:table-cell>
          <table:table-cell office:value-type="string" table:style-name="tablecell" table:number-columns-spanned="2">
            <text:p text:style-name="tablealignleft">而當那前往到耶路撒冷的時候，事情就發生起來，且他經由撒瑪利亞和加利利中間，持續穿越而過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2 </text:p>
          </table:table-cell>
          <table:table-cell office:value-type="string" table:style-name="tablecell" table:number-columns-spanned="2">
            <text:p text:style-name="tablealignleft">且他進入一個村莊時，十個痲瘋男人迎面而來，他們遠遠地站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3 </text:p>
          </table:table-cell>
          <table:table-cell office:value-type="string" table:style-name="tablecell" table:number-columns-spanned="2">
            <text:p text:style-name="tablealignleft">且他們提高聲音說：「耶穌，幫助者［原指站於旁之人，轉指：幫助者、督戰者、視察者］，請憐憫我們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4 </text:p>
          </table:table-cell>
          <table:table-cell office:value-type="string" table:style-name="tablecell" table:number-columns-spanned="2">
            <text:p text:style-name="tablealignleft">且他看見後就對他們說：「前去後，當要展示你們自己給那些祭司（察看）。」而緊接著當他們離去的時候，事情就成就了，他們被潔淨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5 </text:p>
          </table:table-cell>
          <table:table-cell office:value-type="string" table:style-name="tablecell" table:number-columns-spanned="2">
            <text:p text:style-name="tablealignleft">然而從他們中間的一位，看見他被醫治了之後，就回來伴隨著大的聲音，榮耀著那神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6 </text:p>
          </table:table-cell>
          <table:table-cell office:value-type="string" table:style-name="tablecell" table:number-columns-spanned="2">
            <text:p text:style-name="tablealignleft">且俯伏臉面在他那腳旁而感謝他。而這人原是撒瑪利亞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7 </text:p>
          </table:table-cell>
          <table:table-cell office:value-type="string" table:style-name="tablecell" table:number-columns-spanned="2">
            <text:p text:style-name="tablealignleft">然而那耶穌回答說：「豈不是十位被潔淨了？那九個在哪裏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8 </text:p>
          </table:table-cell>
          <table:table-cell office:value-type="string" table:style-name="tablecell" table:number-columns-spanned="2">
            <text:p text:style-name="tablealignleft">除了這一位外族人，沒有被發現回來後去歸榮耀給那神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19 </text:p>
          </table:table-cell>
          <table:table-cell office:value-type="string" table:style-name="tablecell" table:number-columns-spanned="2">
            <text:p text:style-name="tablealignleft">且他對他說：「起來，可以離去吧；你的那信心早已拯救你了。」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7:11 耶穌往耶路撒冷去、經過撒瑪利亞和加利利。</text:p>
        </text:list-item>
        <text:list-item>
          <text:p text:style-name="List_20_1_Content">Luk 17:12 進入一個村子、有十個長大痳瘋的迎面而來、遠遠的站著。</text:p>
        </text:list-item>
        <text:list-item>
          <text:p text:style-name="List_20_1_Content">Luk 17:13 高聲說、耶穌、夫子、可憐我們罷。</text:p>
        </text:list-item>
        <text:list-item>
          <text:p text:style-name="List_20_1_Content">Luk 17:14 耶穌看見、就對他們說、你們去把身體給祭司察看。他們去的時候就潔淨了。</text:p>
        </text:list-item>
        <text:list-item>
          <text:p text:style-name="List_20_1_Content">Luk 17:15 內中有一個見自己已經好了、就回來大聲歸榮耀與　神．</text:p>
        </text:list-item>
        <text:list-item>
          <text:p text:style-name="List_20_1_Content">Luk 17:16 又俯伏在耶穌腳前感謝他．這人是撒瑪利亞人。</text:p>
        </text:list-item>
        <text:list-item>
          <text:p text:style-name="List_20_1_Content">Luk 17:17 耶穌說、潔淨了的不是十個人麼．那九個在那裏呢。</text:p>
        </text:list-item>
        <text:list-item>
          <text:p text:style-name="List_20_1_Content">Luk 17:18 除了這外族人、再沒有別人回來歸榮耀與　神麼。</text:p>
        </text:list-item>
        <text:list-item>
          <text:p text:style-name="List_20_1_Content_Last">Luk 17:19 就對那人說、起來走罷．你的信救了你了。</text:p>
        </text:list-item>
      </text:list>
      <text:p text:style-name="Text_20_body">))</text:p>
      <text:h text:style-name="Heading_20_4" text:outline-level="4"><text:bookmark-start text:name="__RefHeading___說明_15"/><text:bookmark-start text:name="說明3"/>說明<text:bookmark-end text:name="__RefHeading___說明_15"/><text:bookmark-end text:name="說明3"/></text:h>
      <text:list text:style-name="List_20_1" text:continue-numbering="false">
        <text:list-item>
          <text:p text:style-name="List_20_1_Content_First">耶穌都命令病人都要按照律法，去給祭司察看，表示他們是同歸一例。</text:p>
        </text:list-item>
        <text:list-item>
          <text:p text:style-name="List_20_1_Content">十位大痲瘋患者都得了潔淨、即都蒙恩了，相信他們心中都會感恩。</text:p>
        </text:list-item>
        <text:list-item>
          <text:p text:style-name="List_20_1_Content">但是，除了心中感恩之外，是否還有其他值得稱許的表現呢？</text:p>
        </text:list-item>
        <text:list-item>
          <text:p text:style-name="List_20_1_Content">蒙恩是相同的，但後續感恩的表現是不同的！九位蒙恩者看不到具體表現，唯有一位回來感恩的人看出他有具體感恩的表現。</text:p>
        </text:list-item>
        <text:list-item>
          <text:p text:style-name="List_20_1_Content">具體感恩的表現，是旁人可見的，是具體的行為動作：</text:p>
          <text:list text:style-name="List_20_1">
            <text:list-item>
              <text:p text:style-name="List_20_1_Content">1、「伴隨著大的聲音，榮耀著那神」</text:p>
            </text:list-item>
            <text:list-item>
              <text:p text:style-name="List_20_1_Content">2、「俯伏臉面在他（耶穌）那腳旁而感謝他」</text:p>
              <text:list text:style-name="List_20_1">
                <text:list-item>
                  <text:p text:style-name="List_20_1_Content">跪拜耶穌、五體投地，是正常的感謝動作，當時是對恩人最崇高的感謝，但卻被外邦基督教傳統解釋為是對三一神的敬拜，胡亂曲解之。</text:p>
                </text:list-item>
                <text:list-item>
                  <text:p text:style-name="List_20_1_Content">敬拜人（活人），正確看待其身份，不是將之視為與至高者同等，此舉並未違反十誡，並無不可。</text:p>
                </text:list-item>
              </text:list>
            </text:list-item>
          </text:list>
        </text:list-item>
        <text:list-item>
          <text:p text:style-name="List_20_1_Content">回來感謝耶穌的人，是撒瑪利亞人，是被猶大地區的人視為非純種猶太人。這是有意突顯，即使是撒瑪利亞人，也有良好表現之人。</text:p>
        </text:list-item>
        <text:list-item>
          <text:p text:style-name="List_20_1_Content">也只有這一位被主耶穌說：「你的那信心早已拯救你了。」指他的大痲瘋被潔淨了。</text:p>
        </text:list-item>
        <text:list-item>
          <text:p text:style-name="List_20_1_Content">十位得潔淨者，都因著當時對主耶穌的話完全聽從，都有信心的表現，但那是「當時有信心」。</text:p>
        </text:list-item>
        <text:list-item>
          <text:p text:style-name="List_20_1_Content">這位願意回來的人，他是「持續有信心」，比起其他九位更加傑出。</text:p>
        </text:list-item>
        <text:list-item>
          <text:p text:style-name="List_20_1_Content_Last">他是何時回來？若從（路 17:14）使用 καὶ ἐγένετο，即源自希伯來文的「連續式、敘述式」文法，指「緊接著發生的動作」，不太可能是行完七天潔淨禮之後。</text:p>
        </text:list-item>
      </text:list>
      <text:h text:style-name="Heading_20_4" text:outline-level="4"><text:bookmark-start text:name="__RefHeading___除了這一位外族人_沒有被發現回來後去歸榮耀給那神_路_1718_16"/><text:bookmark-start text:name="除了這一位外族人_沒有被發現回來後去歸榮耀給那神_路_1718"/>「除了這一位外族人，沒有被發現回來後去歸榮耀給那神？」（路 17:18）<text:bookmark-end text:name="__RefHeading___除了這一位外族人_沒有被發現回來後去歸榮耀給那神_路_1718_16"/><text:bookmark-end text:name="除了這一位外族人_沒有被發現回來後去歸榮耀給那神_路_1718"/></text:h>
      <text:list text:style-name="List_20_1" text:continue-numbering="false">
        <text:list-item>
          <text:p text:style-name="List_20_1_Content_First">作者強調只有這一位外族人，即撒瑪利亞人回來歸榮耀給那神，這是蒙恩後的感恩行動，對施恩者表達最崇高的感謝。這樣的感謝，表現出他的「愛心」。</text:p>
        </text:list-item>
        <text:list-item>
          <text:p text:style-name="List_20_1_Content">我們與這位外族人同是外邦人，非以色列人，本非與神的應許及產業無份，但卻仍然有機會蒙恩，更當效此人的好榜樣，知恩、感恩，以實際行動證明，對施恩的主之「愛心」，這些行為，其中支持的就是「信心」。</text:p>
        </text:list-item>
        <text:list-item>
          <text:p text:style-name="List_20_1_Content">（雅 2:17）「沒有行為的信心是死的」，而行為是充滿著「愛心」（雅 2:15-16）。經文→((</text:p>
          <text:list text:style-name="List_20_1">
            <text:list-item/>
          </text:list>
        </text:list-item>
      </text:list>
      <table:table table:style-name="Table29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5 </text:p>
          </table:table-cell>
          <table:table-cell office:value-type="string" table:style-name="tablecell" table:number-columns-spanned="2">
            <text:p text:style-name="tablealignleft">若果一個弟兄或姊妹，素常是赤身露體的，又一直缺乏那每日的食物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0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6 </text:p>
          </table:table-cell>
          <table:table-cell office:value-type="string" table:style-name="tablecell" table:number-columns-spanned="2">
            <text:p text:style-name="tablealignleft">然而你們之中有人對他們說：「願你們持續在平安中離去，願你們持續得暖和，又吃得飽。」卻沒給他們那些身體的必需品，這有何益處呢？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1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2:17 </text:p>
          </table:table-cell>
          <table:table-cell office:value-type="string" table:style-name="tablecell" table:number-columns-spanned="2">
            <text:p text:style-name="tablealignleft">這信心也是這樣，倘若它一直沒有行為，按著它自己是死的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p text:style-name="Text_20_body">))</text:p>
      <text:list text:style-name="List_20_1" text:continue-numbering="false">
        <text:list-item>
          <text:p text:style-name="List_20_1_Content_First">「雅威聯合的外邦人」不要過於看輕自已，不要妄自菲薄，唯有努力奉獻自己，以答主恩即是。</text:p>
        </text:list-item>
        <text:list-item>
          <text:p text:style-name="List_20_1_Content">（賽 56:1-7）經文→((</text:p>
        </text:list-item>
        <text:list-item>
          <text:p text:style-name="List_20_1_Content">Isa 56:1 　雅威如此說、你們當守公平、行公義．因我的救恩臨近、我的公義將要顯現。</text:p>
        </text:list-item>
        <text:list-item>
          <text:p text:style-name="List_20_1_Content">Isa 56:2 謹守安息日而不干犯、禁止己手而不作惡．如此行、如此持守的人、便為有福。</text:p>
        </text:list-item>
        <text:list-item>
          <text:p text:style-name="List_20_1_Content">Isa 56:3 與　雅威聯合的外邦人不要說、　雅威必定將我從他民中分別出來．太監也不要說、我是枯樹。</text:p>
        </text:list-item>
        <text:list-item>
          <text:p text:style-name="List_20_1_Content">Isa 56:4 因為　雅威如此說、那些謹守我的安息日、揀選我所喜悅的事、持守我約的太監．</text:p>
        </text:list-item>
        <text:list-item>
          <text:p text:style-name="List_20_1_Content">Isa 56:5 我必使他們在我殿中、在我牆內、有記念、有名號、比有兒女的更美．我必賜他們永遠的名、不能剪除。</text:p>
        </text:list-item>
        <text:list-item>
          <text:p text:style-name="List_20_1_Content">Isa 56:6 還有那些與　雅威聯合的外邦人、要事奉他、要愛　雅威的名、要作他的僕人、就是凡守安息日不干犯、又持守他〔原文作我〕約的人．</text:p>
        </text:list-item>
        <text:list-item>
          <text:p text:style-name="List_20_1_Content_Last">Isa 56:7 我必領他們到我的聖山、使他們在禱告我的殿中喜樂．他們的燔祭、和平安祭、在我壇上必蒙悅納．因我的殿必稱為萬民禱告的殿。</text:p>
        </text:list-item>
      </text:list>
      <text:p text:style-name="Text_20_body">))</text:p>
      <text:h text:style-name="Heading_20_3" text:outline-level="3"><text:bookmark-start text:name="__RefHeading___路_1835-43_醫治耶利哥城外瞎子_因信稱義_跟隨耶穌_17"/><text:bookmark-start text:name="路_1835-43_醫治耶利哥城外瞎子_因信稱義_跟隨耶穌"/>（路 18:35-43）醫治耶利哥城外瞎子、因信稱義、跟隨耶穌<text:bookmark-end text:name="__RefHeading___路_1835-43_醫治耶利哥城外瞎子_因信稱義_跟隨耶穌_17"/><text:bookmark-end text:name="路_1835-43_醫治耶利哥城外瞎子_因信稱義_跟隨耶穌"/></text:h>
      <text:list text:style-name="List_20_1" text:continue-numbering="false">
        <text:list-item>
          <text:p text:style-name="List_20_1_Content_First">（路 18:35-43）經文→ ((</text:p>
        </text:list-item>
        <text:list-item>
          <text:p text:style-name="List_20_1_Content">《雅威本》</text:p>
        </text:list-item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5 </text:p>
          </table:table-cell>
          <table:table-cell office:value-type="string" table:style-name="tablecell" table:number-columns-spanned="2">
            <text:p text:style-name="tablealignleft">然而事情發生於他走近到耶利哥時，某一個瞎子正坐地那路旁乞求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6 </text:p>
          </table:table-cell>
          <table:table-cell office:value-type="string" table:style-name="tablecell" table:number-columns-spanned="2">
            <text:p text:style-name="tablealignleft">然而群眾正在經過時，他聽見後不斷地詢問這是什麼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7 </text:p>
          </table:table-cell>
          <table:table-cell office:value-type="string" table:style-name="tablecell" table:number-columns-spanned="2">
            <text:p text:style-name="tablealignleft">然而他們告訴他：「耶穌，那拿撒勒人，正經過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8 </text:p>
          </table:table-cell>
          <table:table-cell office:value-type="string" table:style-name="tablecell" table:number-columns-spanned="2">
            <text:p text:style-name="tablealignleft">而他喊叫說：「耶穌，大衛的子孫，請憐憫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39 </text:p>
          </table:table-cell>
          <table:table-cell office:value-type="string" table:style-name="tablecell" table:number-columns-spanned="2">
            <text:p text:style-name="tablealignleft">而那些前導者不斷地指責他，為使他不出聲，然而他越加更多喊叫：「大衛的子孫，請憐憫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0 </text:p>
          </table:table-cell>
          <table:table-cell office:value-type="string" table:style-name="tablecell" table:number-columns-spanned="2">
            <text:p text:style-name="tablealignleft">然而那耶穌站住後，命令帶他到他那裏。然而他走近後，他問他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1 </text:p>
          </table:table-cell>
          <table:table-cell office:value-type="string" table:style-name="tablecell" table:number-columns-spanned="2">
            <text:p text:style-name="tablealignleft">「你現在想要我為你做什麼？」然而他說：「主啊！使得我再看見吧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2 </text:p>
          </table:table-cell>
          <table:table-cell office:value-type="string" table:style-name="tablecell" table:number-columns-spanned="2">
            <text:p text:style-name="tablealignleft">而那耶穌對他說：「你當再看見，你的那信心早已拯救了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8:43 </text:p>
          </table:table-cell>
          <table:table-cell office:value-type="string" table:style-name="tablecell" table:number-columns-spanned="2">
            <text:p text:style-name="tablealignleft">而立時他再看見了，且持續跟從他，而榮耀著那神；且所有百姓看見後，獻頌讚給那神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Luk 18:35 耶穌將近耶利哥的時候、有一個瞎子坐在路旁討飯。</text:p>
        </text:list-item>
        <text:list-item>
          <text:p text:style-name="List_20_1_Content">Luk 18:36 聽見許多人經過、就問是甚麼事。</text:p>
        </text:list-item>
        <text:list-item>
          <text:p text:style-name="List_20_1_Content">Luk 18:37 他們告訴他、是拿撒勒人耶穌經過。</text:p>
        </text:list-item>
        <text:list-item>
          <text:p text:style-name="List_20_1_Content">Luk 18:38 他就呼叫說、大衛的子孫耶穌阿、可憐我罷。</text:p>
        </text:list-item>
        <text:list-item>
          <text:p text:style-name="List_20_1_Content">Luk 18:39 在前頭走的人、就責備他、不許他作聲．他卻越發喊叫說、大衛的子孫、可憐我罷。</text:p>
        </text:list-item>
        <text:list-item>
          <text:p text:style-name="List_20_1_Content">Luk 18:40 耶穌站住、吩咐把他領過來．到了跟前、就問他說、</text:p>
        </text:list-item>
        <text:list-item>
          <text:p text:style-name="List_20_1_Content">Luk 18:41 你要我為你作甚麼．他說、主阿、我要能看見。</text:p>
        </text:list-item>
        <text:list-item>
          <text:p text:style-name="List_20_1_Content">Luk 18:42 耶穌說、你可以看見．你的信救了你了。</text:p>
        </text:list-item>
        <text:list-item>
          <text:p text:style-name="List_20_1_Content_Last">Luk 18:43 瞎子立刻看見了、就跟隨耶穌、一路歸榮耀與　神．眾人看見這事、也讚美　神。</text:p>
        </text:list-item>
      </text:list>
      <text:p text:style-name="Text_20_body">))</text:p>
      <text:h text:style-name="Heading_20_4" text:outline-level="4"><text:bookmark-start text:name="__RefHeading___說明_18"/><text:bookmark-start text:name="說明4"/>說明<text:bookmark-end text:name="__RefHeading___說明_18"/><text:bookmark-end text:name="說明4"/></text:h>
      <text:list text:style-name="List_20_1" text:continue-numbering="false">
        <text:list-item>
          <text:p text:style-name="List_20_1_Content_First">瞎子因見不到，主動詢問、積極求恩！</text:p>
        </text:list-item>
        <text:list-item>
          <text:p text:style-name="List_20_1_Content">瞎子不因他人的責備而停止呼求，顯出他的信心。</text:p>
        </text:list-item>
        <text:list-item>
          <text:p text:style-name="List_20_1_Content">主耶穌對他說：「你的那信心早已拯救了你。」表示他因著信而得醫治、得拯救。</text:p>
        </text:list-item>
        <text:list-item>
          <text:p text:style-name="List_20_1_Content">瞎子蒙恩後的表現是「持續跟從耶穌，且榮耀著那神。」而不是離開。</text:p>
        </text:list-item>
        <text:list-item>
          <text:p text:style-name="List_20_1_Content">《路加福音》用「你的信早已救了你」四次。（路 7:50; 8:48; 17:19; 18:42）經文→((</text:p>
        </text:list-item>
        <text:list-item>
          <text:p text:style-name="List_20_1_Content">Luk 7:50 耶穌對那女人說、你的信救了你、平平安安的回去罷。</text:p>
        </text:list-item>
        <text:list-item>
          <text:p text:style-name="List_20_1_Content">Luk 8:48 耶穌對他說、女兒、你的信救了你、平平安安的去罷。</text:p>
        </text:list-item>
        <text:list-item>
          <text:p text:style-name="List_20_1_Content">Luk 17:19 就對那人說、起來走罷．你的信救了你了。</text:p>
        </text:list-item>
        <text:list-item>
          <text:p text:style-name="List_20_1_Content_Last">Luk 18:42 耶穌說、你可以看見．你的信救了你了。</text:p>
        </text:list-item>
      </text:list>
      <text:p text:style-name="Text_20_body">))</text:p>
      <text:h text:style-name="Heading_20_3" text:outline-level="3"><text:bookmark-start text:name="__RefHeading___徒_281-10_米利大島病人的蒙恩表現_19"/><text:bookmark-start text:name="徒_281-10_米利大島病人的蒙恩表現"/>（徒 28:1-10）米利大島病人的蒙恩表現<text:bookmark-end text:name="__RefHeading___徒_281-10_米利大島病人的蒙恩表現_19"/><text:bookmark-end text:name="徒_281-10_米利大島病人的蒙恩表現"/></text:h>
      <text:list text:style-name="List_20_1" text:continue-numbering="false">
        <text:list-item>
          <text:p text:style-name="List_20_1_Content_First">（徒 28:1-10）經文→ ((</text:p>
        </text:list-item>
        <text:list-item>
          <text:p text:style-name="List_20_1_Content">《雅威本》</text:p>
        </text:list-item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1 </text:p>
          </table:table-cell>
          <table:table-cell office:value-type="string" table:style-name="tablecell" table:number-columns-spanned="2">
            <text:p text:style-name="tablealignleft">且那時我們被保全之後，才認出：這海島被稱為米利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2 </text:p>
          </table:table-cell>
          <table:table-cell office:value-type="string" table:style-name="tablecell" table:number-columns-spanned="2">
            <text:p text:style-name="tablealignleft">土著又以不尋常的仁慈，不停地熱切款待我們，因為他們生火，親自接到身旁來照料我們眾人，因著那雨，即那加在我們身上的，又因著那寒冷的緣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3 </text:p>
          </table:table-cell>
          <table:table-cell office:value-type="string" table:style-name="tablecell" table:number-columns-spanned="2">
            <text:p text:style-name="tablealignleft">當保羅收集那些乾柴的一捆，且放到火上時，出於熱，一條毒蛇竄出而咬住，且將毒素注入他的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4 </text:p>
          </table:table-cell>
          <table:table-cell office:value-type="string" table:style-name="tablecell" table:number-columns-spanned="2">
            <text:p text:style-name="tablealignleft">而當那些土著看到那小野獸懸掛在他的手，對彼此說：「如此的一個人，通常是位兇手，他從大海中被保全之後，那公義女神不容讓他活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5 </text:p>
          </table:table-cell>
          <table:table-cell office:value-type="string" table:style-name="tablecell" table:number-columns-spanned="2">
            <text:p text:style-name="tablealignleft">於是一方面，他甩掉那小野獸到火裏後，沒有遭受傷害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6 </text:p>
          </table:table-cell>
          <table:table-cell office:value-type="string" table:style-name="tablecell" table:number-columns-spanned="2">
            <text:p text:style-name="tablealignleft">另一方面，他們期待著他將要發炎腫脹，或是仆倒、忽然死了。然而，他們期待著許多，且看見沒有任何不尋常的事臨到他，就改變看法，開始說，他是個神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7 </text:p>
          </table:table-cell>
          <table:table-cell office:value-type="string" table:style-name="tablecell" table:number-columns-spanned="2">
            <text:p text:style-name="tablealignleft">而在那地四週圍的田產是屬於這島的首長，名為部百流，他接待我們三天，以朋友般的熱忱殷勸款待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8 </text:p>
          </table:table-cell>
          <table:table-cell office:value-type="string" table:style-name="tablecell" table:number-columns-spanned="2">
            <text:p text:style-name="tablealignleft">而當事情發生在部百流的父親身上，他被間歇性熱症和痢疾所苦惱而躺臥著，保羅進到他面前，且禱告，雙手按在他身上而醫好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9 </text:p>
          </table:table-cell>
          <table:table-cell office:value-type="string" table:style-name="tablecell" table:number-columns-spanned="2">
            <text:p text:style-name="tablealignleft">而當這事發生後，其餘的人，就是在這島上有病的，也都開始持續來到，並且持續被治療了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28:10 </text:p>
          </table:table-cell>
          <table:table-cell office:value-type="string" table:style-name="tablecell" table:number-columns-spanned="2">
            <text:p text:style-name="tablealignleft">他們又用許多的尊敬來尊重我們，並且當出海時，他們將所需用的物品放置在船上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Act 28:1 我們既已得救、纔知道那島名叫米利大。</text:p>
        </text:list-item>
        <text:list-item>
          <text:p text:style-name="List_20_1_Content">Act 28:2 土人看待我們、有非常的情分、因為當時下雨、天氣又冷、就生火、接待我們眾人。</text:p>
        </text:list-item>
        <text:list-item>
          <text:p text:style-name="List_20_1_Content">Act 28:3 那時、保羅拾起一捆柴、放在火上、有一條毒蛇、因為熱了出來、咬住他的手。</text:p>
        </text:list-item>
        <text:list-item>
          <text:p text:style-name="List_20_1_Content">Act 28:4 土人看見那毒蛇、懸在他手上、就彼此說、這人必是個兇手、雖然從海裏救上來、天理還不容他活著。</text:p>
        </text:list-item>
        <text:list-item>
          <text:p text:style-name="List_20_1_Content">Act 28:5 保羅竟把那毒蛇甩在火裏、並沒有受傷。</text:p>
        </text:list-item>
        <text:list-item>
          <text:p text:style-name="List_20_1_Content">Act 28:6 土人想他必要腫起來、或是忽然仆倒死了．看了多時、見他無害、就轉念說、他是個神。</text:p>
        </text:list-item>
        <text:list-item>
          <text:p text:style-name="List_20_1_Content">Act 28:7 離那地方不遠、有田產是島長部百流的．他接納我們、盡情款待三日。</text:p>
        </text:list-item>
        <text:list-item>
          <text:p text:style-name="List_20_1_Content">Act 28:8 當時、部百流的父親、患熱病和痢疾躺著．保羅進去、為他禱告、按手在他身上、治好了他。</text:p>
        </text:list-item>
        <text:list-item>
          <text:p text:style-name="List_20_1_Content">Act 28:9 從此、島上其餘的病人、也來得了醫治。</text:p>
        </text:list-item>
        <text:list-item>
          <text:p text:style-name="List_20_1_Content_Last">Act 28:10 他們又多方的尊敬我們．到了開船的時候、也把我們所需用的送到船上。</text:p>
        </text:list-item>
      </text:list>
      <text:p text:style-name="Text_20_body">))</text:p>
      <text:h text:style-name="Heading_20_4" text:outline-level="4"><text:bookmark-start text:name="__RefHeading___說明_20"/><text:bookmark-start text:name="說明5"/>說明<text:bookmark-end text:name="__RefHeading___說明_20"/><text:bookmark-end text:name="說明5"/></text:h>
      <text:list text:style-name="List_20_1" text:continue-numbering="false">
        <text:list-item>
          <text:p text:style-name="List_20_1_Content_First"><text:span text:style-name="Strong_20_Emphasis">「土著」並未蒙恩，但卻主動救助與款待遭難的眾人（徒 28:1-2）。</text:span></text:p>
        </text:list-item>
        <text:list-item>
          <text:p text:style-name="List_20_1_Content"><text:span text:style-name="Strong_20_Emphasis">蒙恩者他們的表現，不僅是「尊敬」，更有「物質上的饋贈」（徒 28:10）！</text:span></text:p>
          <text:list text:style-name="List_20_1">
            <text:list-item>
              <text:p text:style-name="List_20_1_Content_Last">「他們又用許多的尊敬來尊重我們，並且當出海時，他們將所需用的物品放置在船上。」</text:p>
            </text:list-item>
          </text:list>
        </text:list-item>
      </text:list>
      <text:h text:style-name="Heading_20_2" text:outline-level="2"><text:bookmark-start text:name="__RefHeading___不將榮耀歸給神的下場_21"/><text:bookmark-start text:name="不將榮耀歸給神的下場"/>不將榮耀歸給神的下場<text:bookmark-end text:name="__RefHeading___不將榮耀歸給神的下場_21"/><text:bookmark-end text:name="不將榮耀歸給神的下場"/></text:h>
      <text:h text:style-name="Heading_20_3" text:outline-level="3"><text:bookmark-start text:name="__RefHeading___徒_1220-23_希律王的例子_當場喪命_22"/><text:bookmark-start text:name="徒_1220-23_希律王的例子_當場喪命"/>（徒 12:20-23）希律王的例子、當場喪命<text:bookmark-end text:name="__RefHeading___徒_1220-23_希律王的例子_當場喪命_22"/><text:bookmark-end text:name="徒_1220-23_希律王的例子_當場喪命"/></text:h>
      <text:h text:style-name="Heading_20_4" text:outline-level="4"><text:bookmark-start text:name="__RefHeading___經文_23"/><text:bookmark-start text:name="經文"/>經文<text:bookmark-end text:name="__RefHeading___經文_23"/><text:bookmark-end text:name="經文"/></text:h>
      <text:list text:style-name="List_20_1" text:continue-numbering="false">
        <text:list-item>
          <text:p text:style-name="List_20_1_Content_First">（徒 12:20-23）經文→ ((</text:p>
        </text:list-item>
        <text:list-item>
          <text:p text:style-name="List_20_1_Content">《雅威本》</text:p>
        </text:list-item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0 </text:p>
          </table:table-cell>
          <table:table-cell office:value-type="string" table:style-name="tablecell" table:number-columns-spanned="2">
            <text:p text:style-name="tablealignleft">然而，他對推羅跟西頓人是存有著極其憤怒，他們同心合意地來到他面前，並說服王的料理寢宮的伯拉斯都一再請求和解，因為他們那地區從王的土地得供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1 </text:p>
          </table:table-cell>
          <table:table-cell office:value-type="string" table:style-name="tablecell" table:number-columns-spanned="2">
            <text:p text:style-name="tablealignleft">而在所定的日子，希律為自己穿上王服，坐在臺上，向他們發表演說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2 </text:p>
          </table:table-cell>
          <table:table-cell office:value-type="string" table:style-name="tablecell" table:number-columns-spanned="2">
            <text:p text:style-name="tablealignleft">然而民眾一直呼喊：「神的聲音而不是人的聲音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12:23 </text:p>
          </table:table-cell>
          <table:table-cell office:value-type="string" table:style-name="tablecell" table:number-columns-spanned="2">
            <text:p text:style-name="tablealignleft">而立即主的使者拍擊他，因為他不將榮耀歸給神，而他成為蟲所咬的，就斷了氣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《和合本》</text:p>
        </text:list-item>
        <text:list-item>
          <text:p text:style-name="List_20_1_Content">Act 12:20 希律惱怒推羅西頓的人．他們那一帶地方、是從王的地土得糧、因此就託了王的內侍臣伯拉斯都的情、一心來求和。</text:p>
        </text:list-item>
        <text:list-item>
          <text:p text:style-name="List_20_1_Content">Act 12:21 希律在所定的日子、穿上朝服、坐在位上、對他們講論一番。</text:p>
        </text:list-item>
        <text:list-item>
          <text:p text:style-name="List_20_1_Content">Act 12:22 百姓喊著說、這是　神的聲音、不是人的聲音。</text:p>
        </text:list-item>
        <text:list-item>
          <text:p text:style-name="List_20_1_Content_Last">Act 12:23 希律不歸榮耀給　神、所以主的使者立刻罰他．他被蟲所咬、氣就絕了．</text:p>
        </text:list-item>
      </text:list>
      <text:p text:style-name="Text_20_body">))</text:p>
      <text:h text:style-name="Heading_20_4" text:outline-level="4"><text:bookmark-start text:name="__RefHeading___說明_24"/><text:bookmark-start text:name="說明6"/>說明<text:bookmark-end text:name="__RefHeading___說明_24"/><text:bookmark-end text:name="說明6"/></text:h>
      <text:list text:style-name="List_20_1" text:continue-numbering="false">
        <text:list-item>
          <text:p text:style-name="List_20_1_Content_First">「而立即主的使者拍擊他，因為他不將榮耀歸給神，而他成為蟲所咬的，就斷了氣。」</text:p>
        </text:list-item>
        <text:list-item>
          <text:p text:style-name="List_20_1_Content">「他成為蟲所咬的」，等於是因被蟲咬而患病死亡。</text:p>
        </text:list-item>
        <text:list-item>
          <text:p text:style-name="List_20_1_Content">貴為君王，卻因不將榮耀歸給神，而當場因蟲咬而氣絕身亡，比平民還不如！</text:p>
        </text:list-item>
        <text:list-item>
          <text:p text:style-name="List_20_1_Content_Last">世上的地位權勢再高，若所行不蒙神悅，仍然不免受罰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36</meta:creation-date>
    <dc:creator>Generated</dc:creator>
    <dc:date>2026-09-05T08::25:36</dc:date>
    <dc:language>en-US</dc:language>
    <meta:editing-cycles>1</meta:editing-cycles>
    <meta:editing-duration>PT0S</meta:editing-duration>
    <dc:title>topic:medical:20240518090000</dc:title>
  </office:meta>
</office:document-meta>
</file>