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50215090000"/><text:bookmark-start text:name="__RefHeading___律法的總結就是基督_中_總結_的原文意義_羅_104_1"/><text:bookmark-start text:name="律法的總結就是基督_中_總結_的原文意義_羅_104"/>「律法的總結就是基督」中「總結」的原文意義（羅 10:4）<text:bookmark-end text:name="__RefHeading___律法的總結就是基督_中_總結_的原文意義_羅_104_1"/><text:bookmark-end text:name="律法的總結就是基督_中_總結_的原文意義_羅_104"/></text:h>
      <text:p text:style-name="Text_20_body">講論日期：20250215； 作者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Rom 10:4 律法的總結就是基督、使凡信他的都得著義。</text:p>
        </text:list-item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10:4 </text:p>
          </table:table-cell>
          <table:table-cell office:value-type="string" table:style-name="tablecell" table:number-columns-spanned="2">
            <text:p text:style-name="tablealignleft">因為基督是律法的終極目標，對於一切堅信者都歸於義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「總結」「終極目標」，原文是（G5056）τέλος telos。</text:p>
      <text:p text:style-name="Text_20_body">參考 CBOL 字典內容，引用如下：</text:p>
      <text:h text:style-name="Heading_20_2" text:outline-level="2"><text:bookmark-start text:name="__RefHeading___g5056_telos_telos_字典內容_3"/><text:bookmark-start text:name="g5056_telos_telos_字典內容"/>G5056 τέλος telos 字典內容<text:bookmark-end text:name="__RefHeading___g5056_telos_telos_字典內容_3"/><text:bookmark-end text:name="g5056_telos_telos_字典內容"/></text:h>
      <text:p text:style-name="Text_20_body"><text:a xlink:type="simple" xlink:href="https://bible.fhl.net/new/s.php?N=0&amp;k=05056&amp;m=" text:style-name="Internet_20_link" text:visited-style-name="Visited_20_Internet_20_Link">（G5056）τέλος telos CBOL 字典出處</text:a></text:p>
      <text:h text:style-name="Heading_20_3" text:outline-level="3"><text:bookmark-start text:name="__RefHeading___strong_彙編中譯_4"/><text:bookmark-start text:name="strong_彙編中譯"/>STRONG 彙編中譯<text:bookmark-end text:name="__RefHeading___strong_彙編中譯_4"/><text:bookmark-end text:name="strong_彙編中譯"/></text:h>
      <text:list text:style-name="List_20_1" text:continue-numbering="false">
        <text:list-item>
          <text:p text:style-name="List_20_1_Content_First">G5056 telos {tel’-os}</text:p>
        </text:list-item>
        <text:list-item/>
        <text:list-item>
          <text:p text:style-name="List_20_1_Content">源於原形的 tello (設定一個明確的終點或目標);</text:p>
          <text:list text:style-name="List_20_1">
            <text:list-item>
              <text:p text:style-name="List_20_1_Content">TDNT - 8:49,1161; 中性名詞</text:p>
            </text:list-item>
          </text:list>
        </text:list-item>
        <text:list-item>
          <text:p text:style-name="List_20_1_Content">欽定本 - end 35, custom 3, uttermost 1, finally 1, ending 1,</text:p>
          <text:list text:style-name="List_20_1">
            <text:list-item>
              <text:p text:style-name="List_20_1_Content">by (one’s) continual + 1519　1; 42</text:p>
            </text:list-item>
          </text:list>
        </text:list-item>
        <text:list-item>
          <text:p text:style-name="List_20_1_Content">結束, 中止, 終結 ( 林前10:11 )</text:p>
        </text:list-item>
        <text:list-item>
          <text:p text:style-name="List_20_1_Content">(過程的最後一部分) 結尾</text:p>
        </text:list-item>
        <text:list-item>
          <text:p text:style-name="List_20_1_Content">目標, 結局, 終點</text:p>
        </text:list-item>
        <text:list-item>
          <text:p text:style-name="List_20_1_Content">餘下的 ( 林前15:24 )</text:p>
        </text:list-item>
        <text:list-item>
          <text:p text:style-name="List_20_1_Content_Last">稅, 勞力稅, 稅責 ( 太17:25 羅13:7 )</text:p>
        </text:list-item>
      </text:list>
      <text:h text:style-name="Heading_20_3" text:outline-level="3"><text:bookmark-start text:name="__RefHeading___包爾辭典中譯_5"/><text:bookmark-start text:name="包爾辭典中譯"/>包爾辭典中譯<text:bookmark-end text:name="__RefHeading___包爾辭典中譯_5"/><text:bookmark-end text:name="包爾辭典中譯"/></text:h>
      <text:p text:style-name="Text_20_body">（簡介：本段是包爾 Bauer 字典中譯，為 Bauer、Ardnt、Gingrich、Danker 合著，簡稱 BAGD、BGAD。）</text:p>
      <text:list text:style-name="List_20_1" text:continue-numbering="false">
        <text:list-item>
          <text:p text:style-name="List_20_1_Content_First">G5056 τέλος, ους, τό 名詞</text:p>
        </text:list-item>
        <text:list-item>
          <text:p text:style-name="List_20_1_Content">（七十士譯）</text:p>
        </text:list-item>
        <text:list-item>
          <text:p text:style-name="List_20_1_Content">一、「結局」：</text:p>
          <text:list text:style-name="List_20_1">
            <text:list-item>
              <text:p text:style-name="List_20_1_Content">A、「結束，停止」的意義：</text:p>
              <text:list text:style-name="List_20_1">
                <text:list-item>
                  <text:p text:style-name="List_20_1_Content">τῆς βασιλείας αὐτοῦ οὐκ ἔσται τέλος他的國沒有窮盡， 路1:33 。</text:p>
                </text:list-item>
                <text:list-item>
                  <text:p text:style-name="List_20_1_Content">μήτε ἀρχὴν ἡμερῶν μήτε ζωῆς τέλος ἔχων 無生之始無命之終， 來7:3 。</text:p>
                </text:list-item>
                <text:list-item>
                  <text:p text:style-name="List_20_1_Content">τὸ τέλος τοῦ καταργουμένου 將廢者的結局， 林後3:13 。</text:p>
                </text:list-item>
                <text:list-item>
                  <text:p text:style-name="List_20_1_Content"><text:span text:style-name="Strong_20_Emphasis">τέλος νόμου Χριστός律法的結束就是基督， 羅10:4 原文（或許屬一C.）。</text:span></text:p>
                </text:list-item>
                <text:list-item>
                  <text:p text:style-name="List_20_1_Content">πάντων τὸ τέλος ἤγγικεν萬物的結局近了， 彼前4:7 。</text:p>
                </text:list-item>
                <text:list-item>
                  <text:p text:style-name="List_20_1_Content">τὸ τέλος κυρίου 主（給他）的結局， 雅5:11 常譯作為：主（耶穌）的結局＝死亡（見下面一C.）。</text:p>
                </text:list-item>
                <text:list-item>
                  <text:p text:style-name="List_20_1_Content">τέλος ἔχειν要滅亡， 可3:26 （反於στῆναι站立）。或許指啟示：τὸ περὶ ἐμοῦ τέλος ἔχει（聖經裡）所記載關於我的事必然成就， 路22:37 ；亦可能是我（生命）的事已臨結束。</text:p>
                </text:list-item>
              </text:list>
            </text:list-item>
            <text:list-item>
              <text:p text:style-name="List_20_1_Content">B、「最後部分，末期，結尾」；</text:p>
              <text:list text:style-name="List_20_1">
                <text:list-item>
                  <text:p text:style-name="List_20_1_Content">特別指宇宙事物之終末，最後行為： 太24:6,14 可13:7 路21:9 。</text:p>
                </text:list-item>
                <text:list-item>
                  <text:p text:style-name="List_20_1_Content">如果補ἔσται， 林前15:24 ，εἶτα τὸ τέλος再後末期到了（見下面一D.1.及二）。</text:p>
                </text:list-item>
                <text:list-item>
                  <text:p text:style-name="List_20_1_Content">關於τὰ τέλη τῶν αἰώνων 林前10:11 ，參αἰών－SG165二B.，並參下面C.及三。亦參ἀνάστασις－SG386二B.，末。</text:p>
                </text:list-item>
                <text:list-item>
                  <text:p text:style-name="List_20_1_Content">與ἀρχή相對：用於神， 啟1:8 公認經文； 啟21:6 22:13 （ἀρχή－SG746一D.）。</text:p>
                </text:list-item>
              </text:list>
            </text:list-item>
            <text:list-item>
              <text:p text:style-name="List_20_1_Content">C、過程所指向之「目的」或「目標，結果」：</text:p>
              <text:list text:style-name="List_20_1">
                <text:list-item>
                  <text:p text:style-name="List_20_1_Content">太26:58 。</text:p>
                </text:list-item>
                <text:list-item>
                  <text:p text:style-name="List_20_1_Content">τὸ τέλος κυρίου主給他（約伯）的結局， 雅5:11 （關於此節，見上面一A.）。</text:p>
                </text:list-item>
                <text:list-item>
                  <text:p text:style-name="List_20_1_Content"><text:span text:style-name="Strong_20_Emphasis">τὸ τέλος τῆς παραγγελίας ἐστὶν ἀγάπη 命令的目標就是愛， 提前1:5 （τ.＝「目標」或「目的」）。 羅10:4 或許也是此意，基督同時是律法的目標與總結，有點 加3:24,25 的意義：見一A.。</text:span></text:p>
                  <text:list text:style-name="List_20_1">
                    <text:list-item>
                      <text:p text:style-name="List_20_1_Content">－亦特別是人及萬物所奮鬥的最終目標，指依照他們本質，而在他們前面的結局或定數：τὸ τέλος ἐκείνων θάνατος 、τὸ τέλος ζωὴν αἰώνιον那些事的結局就是死…那結局就是永生， 羅6:21,22 。</text:p>
                    </text:list-item>
                    <text:list-item>
                      <text:p text:style-name="List_20_1_Content">參 林後11:15 腓3:19 ；或許是採神秘用語： 彼前4:17 來6:8 。</text:p>
                    </text:list-item>
                  </text:list>
                </text:list-item>
                <text:list-item>
                  <text:p text:style-name="List_20_1_Content">κομιζόμενοι τὸ τέλος τῆς πίστεως 得著你們信心的果效； 彼前1:9 。</text:p>
                </text:list-item>
              </text:list>
            </text:list-item>
            <text:list-item>
              <text:p text:style-name="List_20_1_Content">D、副詞用法：</text:p>
              <text:list text:style-name="List_20_1">
                <text:list-item>
                  <text:p text:style-name="List_20_1_Content">1、副詞受格：</text:p>
                  <text:list text:style-name="List_20_1">
                    <text:list-item>
                      <text:p text:style-name="List_20_1_Content">τὸ τέλος「總而言之」（此種狀況，通常τέλος不帶冠詞）， 彼前3:8 。εἶτα τὸ τέλος 林前15:24 ，有學者列於此類（見上面一B.及下面二）。</text:p>
                    </text:list-item>
                  </text:list>
                </text:list-item>
                <text:list-item>
                  <text:p text:style-name="List_20_1_Content">2、「到底，到最後」：</text:p>
                  <text:list text:style-name="List_20_1">
                    <text:list-item>
                      <text:p text:style-name="List_20_1_Content">ἄχρι τέλους到底， 來6:11 啟2:26 ；ἕως τέλους到底， 林前1:8 林後1:13 （此處之到底＝直到主臨，而非「完全」；μέχρι τέλους到底， 來3:6,14 。另見εἰς τέλος（下面3.）。</text:p>
                    </text:list-item>
                  </text:list>
                </text:list-item>
                <text:list-item>
                  <text:p text:style-name="List_20_1_Content">3、εἰς τέλος「到底，最後」（ 創46:4 ） 路18:5 。－到底，到最後： 太10:22 24:13 可13:13 。－永遠，到極永遠（ 詩9:18 77:8 代上28:9 但3:34 ）ἔφθασεν δὲ ἐπ᾽ αὐτοὺς ἡ ὀργὴ εἰς τέλος 帖前2:16 （亦見下面）。「決然地，極度地，完全地，全然地」（ 書8:24 代下12:12 詩74:1 伯6:9 ）， 帖前2:16 （亦可能是「永遠」；見上面） 。關於εἰς τέλος ἠγάπησεν αὐτούς 愛他們到底， 約13:1 ，見εἰς－SG1519三。</text:p>
                </text:list-item>
              </text:list>
            </text:list-item>
          </text:list>
        </text:list-item>
        <text:list-item>
          <text:p text:style-name="List_20_1_Content">二、「剩下的，存留的」</text:p>
          <text:list text:style-name="List_20_1">
            <text:list-item>
              <text:p text:style-name="List_20_1_Content">（ 賽19:15 ），</text:p>
            </text:list-item>
            <text:list-item>
              <text:p text:style-name="List_20_1_Content">若把τὸ τέλος 林前15:24 當作第三組，即最後一組（τάγμα一B.；見上面一B.及一D.1.）。</text:p>
            </text:list-item>
          </text:list>
        </text:list-item>
        <text:list-item>
          <text:p text:style-name="List_20_1_Content">三、「（間接）稅，關稅」：</text:p>
          <text:list text:style-name="List_20_1">
            <text:list-item>
              <text:p text:style-name="List_20_1_Content">ἀποδιδόναι τὸ τέλος上稅， 羅13:7 下；參考 羅13:7 上。</text:p>
            </text:list-item>
            <text:list-item>
              <text:p text:style-name="List_20_1_Content_Last">λαμβάνειν τέλη ἢ ἀπὸ τινος 向某人徵收關稅， 太17:25 （帶κῆνσος丁稅）。*</text:p>
            </text:list-item>
          </text:list>
        </text:list-item>
      </text:list>
      <text:h text:style-name="Heading_20_2" text:outline-level="2"><text:bookmark-start text:name="__RefHeading___g5056_telos_同源字_源自於_g5055_teleo_動詞_6"/><text:bookmark-start text:name="g5056_telos_同源字_源自於_g5055_teleo_動詞"/>G5056 τέλος 同源字：源自於 G5055 τελέω 動詞<text:bookmark-end text:name="__RefHeading___g5056_telos_同源字_源自於_g5055_teleo_動詞_6"/><text:bookmark-end text:name="g5056_telos_同源字_源自於_g5055_teleo_動詞"/></text:h>
      <text:p text:style-name="Text_20_body">（本內容，可由字典頁面上方「同源字」鏈接進入。）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原文                </text:p>
          </table:table-cell>
          <table:table-cell office:value-type="string" table:style-name="tableheader">
            <text:p text:style-name="Table_20_Heading">Strong’s number                                      </text:p>
          </table:table-cell>
          <table:table-cell office:value-type="string" table:style-name="tableheader">
            <text:p text:style-name="Table_20_Heading">出現次數</text:p>
          </table:table-cell>
          <table:table-cell office:value-type="string" table:style-name="tableheader">
            <text:p text:style-name="Table_20_Heading">中文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ἀλυσιτελής, ές    </text:p>
          </table:table-cell>
          <table:table-cell office:value-type="string" table:style-name="tablecell">
            <text:p text:style-name="tablealignleft"><text:a xlink:type="simple" xlink:href="https://bible.fhl.net/new/s.php?N=0&amp;k=00255" text:style-name="Internet_20_link" text:visited-style-name="Visited_20_Internet_20_Link">00255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無益的，沒有幫助的（ <text:a xlink:type="simple" xlink:href="https://bible.fhl.net/new/read.php?VERSION=unv&amp;TABFLAG=1&amp;chineses=%E4%BE%86&amp;chap=13&amp;sec=17&amp;m=" text:style-name="Internet_20_link" text:visited-style-name="Visited_20_Internet_20_Link">來 13:17</text:a> ）       </text:p>
          </table:table-cell>
        </table:table-row>
        <table:table-row>
          <table:table-cell office:value-type="string" table:style-name="tablecell">
            <text:p text:style-name="tablealignleft">ἀποτελέω          </text:p>
          </table:table-cell>
          <table:table-cell office:value-type="string" table:style-name="tablecell">
            <text:p text:style-name="tablealignleft"><text:a xlink:type="simple" xlink:href="https://bible.fhl.net/new/s.php?N=0&amp;k=00658" text:style-name="Internet_20_link" text:visited-style-name="Visited_20_Internet_20_Link">00658</text:a>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完成，執行；＜被＞長成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ἀρχιτελώνης, ου, ὁ</text:p>
          </table:table-cell>
          <table:table-cell office:value-type="string" table:style-name="tablecell">
            <text:p text:style-name="tablealignleft"><text:a xlink:type="simple" xlink:href="https://bible.fhl.net/new/s.php?N=0&amp;k=00754" text:style-name="Internet_20_link" text:visited-style-name="Visited_20_Internet_20_Link">00754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稅吏長（ <text:a xlink:type="simple" xlink:href="https://bible.fhl.net/new/read.php?VERSION=unv&amp;TABFLAG=1&amp;chineses=%E8%B7%AF&amp;chap=19&amp;sec=2&amp;m=" text:style-name="Internet_20_link" text:visited-style-name="Visited_20_Internet_20_Link">路 19:2</text:a> ）               </text:p>
          </table:table-cell>
        </table:table-row>
        <table:table-row>
          <table:table-cell office:value-type="string" table:style-name="tablecell">
            <text:p text:style-name="tablealignleft">διατελέω          </text:p>
          </table:table-cell>
          <table:table-cell office:value-type="string" table:style-name="tablecell">
            <text:p text:style-name="tablealignleft"><text:a xlink:type="simple" xlink:href="https://bible.fhl.net/new/s.php?N=0&amp;k=01300" text:style-name="Internet_20_link" text:visited-style-name="Visited_20_Internet_20_Link">01300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繼續，一直堅持（ <text:a xlink:type="simple" xlink:href="https://bible.fhl.net/new/read.php?VERSION=unv&amp;TABFLAG=1&amp;chineses=%E5%BE%92&amp;chap=27&amp;sec=33&amp;m=" text:style-name="Internet_20_link" text:visited-style-name="Visited_20_Internet_20_Link">徒 27:33</text:a> ）         </text:p>
          </table:table-cell>
        </table:table-row>
        <table:table-row>
          <table:table-cell office:value-type="string" table:style-name="tablecell">
            <text:p text:style-name="tablealignleft">ἐκτελέω           </text:p>
          </table:table-cell>
          <table:table-cell office:value-type="string" table:style-name="tablecell">
            <text:p text:style-name="tablealignleft"><text:a xlink:type="simple" xlink:href="https://bible.fhl.net/new/s.php?N=0&amp;k=01615" text:style-name="Internet_20_link" text:visited-style-name="Visited_20_Internet_20_Link">01615</text:a>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完成，完工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ἐπιτελέω          </text:p>
          </table:table-cell>
          <table:table-cell office:value-type="string" table:style-name="tablecell">
            <text:p text:style-name="tablealignleft"><text:a xlink:type="simple" xlink:href="https://bible.fhl.net/new/s.php?N=0&amp;k=02005" text:style-name="Internet_20_link" text:visited-style-name="Visited_20_Internet_20_Link">02005</text:a></text:p>
          </table:table-cell>
          <table:table-cell office:value-type="string" table:style-name="tablecell">
            <text:p text:style-name="tablealignleft">10  </text:p>
          </table:table-cell>
          <table:table-cell office:value-type="string" table:style-name="tablecell">
            <text:p text:style-name="tablealignleft">完成；舉行；經歷（苦難）；建造（帳幕）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λυσιτελέω         </text:p>
          </table:table-cell>
          <table:table-cell office:value-type="string" table:style-name="tablecell">
            <text:p text:style-name="tablealignleft"><text:a xlink:type="simple" xlink:href="https://bible.fhl.net/new/s.php?N=0&amp;k=03081" text:style-name="Internet_20_link" text:visited-style-name="Visited_20_Internet_20_Link">03081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是有利的，是較好的（ <text:a xlink:type="simple" xlink:href="https://bible.fhl.net/new/read.php?VERSION=unv&amp;TABFLAG=1&amp;chineses=%E8%B7%AF&amp;chap=17&amp;sec=2&amp;m=" text:style-name="Internet_20_link" text:visited-style-name="Visited_20_Internet_20_Link">路 17:2</text:a> ）         </text:p>
          </table:table-cell>
        </table:table-row>
        <table:table-row>
          <table:table-cell office:value-type="string" table:style-name="tablecell">
            <text:p text:style-name="tablealignleft">ὁλοτελής, ές      </text:p>
          </table:table-cell>
          <table:table-cell office:value-type="string" table:style-name="tablecell">
            <text:p text:style-name="tablealignleft"><text:a xlink:type="simple" xlink:href="https://bible.fhl.net/new/s.php?N=0&amp;k=03651" text:style-name="Internet_20_link" text:visited-style-name="Visited_20_Internet_20_Link">03651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完全地，每方面都（ <text:a xlink:type="simple" xlink:href="https://bible.fhl.net/new/read.php?VERSION=unv&amp;TABFLAG=1&amp;chineses=%E5%B8%96%E5%89%8D&amp;chap=5&amp;sec=23&amp;m=" text:style-name="Internet_20_link" text:visited-style-name="Visited_20_Internet_20_Link">帖前 5:23</text:a> ）</text:p>
          </table:table-cell>
        </table:table-row>
        <table:table-row>
          <table:table-cell office:value-type="string" table:style-name="tablecell">
            <text:p text:style-name="tablealignleft">παντελής, ές      </text:p>
          </table:table-cell>
          <table:table-cell office:value-type="string" table:style-name="tablecell">
            <text:p text:style-name="tablealignleft"><text:a xlink:type="simple" xlink:href="https://bible.fhl.net/new/s.php?N=0&amp;k=03838" text:style-name="Internet_20_link" text:visited-style-name="Visited_20_Internet_20_Link">03838</text:a>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完全的；完全地，始終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πολυτελής, ές     </text:p>
          </table:table-cell>
          <table:table-cell office:value-type="string" table:style-name="tablecell">
            <text:p text:style-name="tablealignleft"><text:a xlink:type="simple" xlink:href="https://bible.fhl.net/new/s.php?N=0&amp;k=04185" text:style-name="Internet_20_link" text:visited-style-name="Visited_20_Internet_20_Link">04185</text:a>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昂貴的；很有價值的，極珍貴的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συντέλεια, ας, ἡ  </text:p>
          </table:table-cell>
          <table:table-cell office:value-type="string" table:style-name="tablecell">
            <text:p text:style-name="tablealignleft"><text:a xlink:type="simple" xlink:href="https://bible.fhl.net/new/s.php?N=0&amp;k=04930" text:style-name="Internet_20_link" text:visited-style-name="Visited_20_Internet_20_Link">04930</text:a></text:p>
          </table:table-cell>
          <table:table-cell office:value-type="string" table:style-name="tablecell">
            <text:p text:style-name="tablealignleft">6   </text:p>
          </table:table-cell>
          <table:table-cell office:value-type="string" table:style-name="tablecell">
            <text:p text:style-name="tablealignleft">末日，終局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συντελέω          </text:p>
          </table:table-cell>
          <table:table-cell office:value-type="string" table:style-name="tablecell">
            <text:p text:style-name="tablealignleft"><text:a xlink:type="simple" xlink:href="https://bible.fhl.net/new/s.php?N=0&amp;k=04931" text:style-name="Internet_20_link" text:visited-style-name="Visited_20_Internet_20_Link">04931</text:a></text:p>
          </table:table-cell>
          <table:table-cell office:value-type="string" table:style-name="tablecell">
            <text:p text:style-name="tablealignleft">6   </text:p>
          </table:table-cell>
          <table:table-cell office:value-type="string" table:style-name="tablecell">
            <text:p text:style-name="tablealignleft">結束，（日子）滿；設立，立（約）；發生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έλειος, α, ον    </text:p>
          </table:table-cell>
          <table:table-cell office:value-type="string" table:style-name="tablecell">
            <text:p text:style-name="tablealignleft"><text:a xlink:type="simple" xlink:href="https://bible.fhl.net/new/s.php?N=0&amp;k=05046" text:style-name="Internet_20_link" text:visited-style-name="Visited_20_Internet_20_Link">05046</text:a></text:p>
          </table:table-cell>
          <table:table-cell office:value-type="string" table:style-name="tablecell">
            <text:p text:style-name="tablealignleft">19  </text:p>
          </table:table-cell>
          <table:table-cell office:value-type="string" table:style-name="tablecell">
            <text:p text:style-name="tablealignleft">完全的，完美的，完整的，成年的，長大的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ειότης, ητος, ἡ</text:p>
          </table:table-cell>
          <table:table-cell office:value-type="string" table:style-name="tablecell">
            <text:p text:style-name="tablealignleft"><text:a xlink:type="simple" xlink:href="https://bible.fhl.net/new/s.php?N=0&amp;k=05047" text:style-name="Internet_20_link" text:visited-style-name="Visited_20_Internet_20_Link">05047</text:a>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完全；成熟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ειόω           </text:p>
          </table:table-cell>
          <table:table-cell office:value-type="string" table:style-name="tablecell">
            <text:p text:style-name="tablealignleft"><text:a xlink:type="simple" xlink:href="https://bible.fhl.net/new/s.php?N=0&amp;k=05048" text:style-name="Internet_20_link" text:visited-style-name="Visited_20_Internet_20_Link">05048</text:a></text:p>
          </table:table-cell>
          <table:table-cell office:value-type="string" table:style-name="tablecell">
            <text:p text:style-name="tablealignleft">23  </text:p>
          </table:table-cell>
          <table:table-cell office:value-type="string" table:style-name="tablecell">
            <text:p text:style-name="tablealignleft">使完全，成全；完成；應驗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είως           </text:p>
          </table:table-cell>
          <table:table-cell office:value-type="string" table:style-name="tablecell">
            <text:p text:style-name="tablealignleft"><text:a xlink:type="simple" xlink:href="https://bible.fhl.net/new/s.php?N=0&amp;k=05049" text:style-name="Internet_20_link" text:visited-style-name="Visited_20_Internet_20_Link">05049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充分地，完全地（ <text:a xlink:type="simple" xlink:href="https://bible.fhl.net/new/read.php?VERSION=unv&amp;TABFLAG=1&amp;chineses=%E5%BD%BC%E5%89%8D&amp;chap=1&amp;sec=13&amp;m=" text:style-name="Internet_20_link" text:visited-style-name="Visited_20_Internet_20_Link">彼前 1:13</text:a> ） </text:p>
          </table:table-cell>
        </table:table-row>
        <table:table-row>
          <table:table-cell office:value-type="string" table:style-name="tablecell">
            <text:p text:style-name="tablealignleft">τελείωσις, εως, ἡ </text:p>
          </table:table-cell>
          <table:table-cell office:value-type="string" table:style-name="tablecell">
            <text:p text:style-name="tablealignleft"><text:a xlink:type="simple" xlink:href="https://bible.fhl.net/new/s.php?N=0&amp;k=05050" text:style-name="Internet_20_link" text:visited-style-name="Visited_20_Internet_20_Link">05050</text:a>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應驗，實現；完全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ειωτής, οῦ, ὁ  </text:p>
          </table:table-cell>
          <table:table-cell office:value-type="string" table:style-name="tablecell">
            <text:p text:style-name="tablealignleft"><text:a xlink:type="simple" xlink:href="https://bible.fhl.net/new/s.php?N=0&amp;k=05051" text:style-name="Internet_20_link" text:visited-style-name="Visited_20_Internet_20_Link">05051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完成者（ <text:a xlink:type="simple" xlink:href="https://bible.fhl.net/new/read.php?VERSION=unv&amp;TABFLAG=1&amp;chineses=%E4%BE%86&amp;chap=12&amp;sec=2&amp;m=" text:style-name="Internet_20_link" text:visited-style-name="Visited_20_Internet_20_Link">來 12:2</text:a> ）               </text:p>
          </table:table-cell>
        </table:table-row>
        <table:table-row>
          <table:table-cell office:value-type="string" table:style-name="tablecell">
            <text:p text:style-name="tablealignleft">τελεσφορέω        </text:p>
          </table:table-cell>
          <table:table-cell office:value-type="string" table:style-name="tablecell">
            <text:p text:style-name="tablealignleft"><text:a xlink:type="simple" xlink:href="https://bible.fhl.net/new/s.php?N=0&amp;k=05052" text:style-name="Internet_20_link" text:visited-style-name="Visited_20_Internet_20_Link">05052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結出成熟的果實（ <text:a xlink:type="simple" xlink:href="https://bible.fhl.net/new/read.php?VERSION=unv&amp;TABFLAG=1&amp;chineses=%E8%B7%AF&amp;chap=8&amp;sec=14&amp;m=" text:style-name="Internet_20_link" text:visited-style-name="Visited_20_Internet_20_Link">路 8:14</text:a> ）           </text:p>
          </table:table-cell>
        </table:table-row>
        <table:table-row>
          <table:table-cell office:value-type="string" table:style-name="tablecell">
            <text:p text:style-name="tablealignleft">τελευτάω          </text:p>
          </table:table-cell>
          <table:table-cell office:value-type="string" table:style-name="tablecell">
            <text:p text:style-name="tablealignleft"><text:a xlink:type="simple" xlink:href="https://bible.fhl.net/new/s.php?N=0&amp;k=05053" text:style-name="Internet_20_link" text:visited-style-name="Visited_20_Internet_20_Link">05053</text:a></text:p>
          </table:table-cell>
          <table:table-cell office:value-type="string" table:style-name="tablecell">
            <text:p text:style-name="tablealignleft">11  </text:p>
          </table:table-cell>
          <table:table-cell office:value-type="string" table:style-name="tablecell">
            <text:p text:style-name="tablealignleft">死亡；在臨終的時候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ευτή, ῆς, ἡ    </text:p>
          </table:table-cell>
          <table:table-cell office:value-type="string" table:style-name="tablecell">
            <text:p text:style-name="tablealignleft"><text:a xlink:type="simple" xlink:href="https://bible.fhl.net/new/s.php?N=0&amp;k=05054" text:style-name="Internet_20_link" text:visited-style-name="Visited_20_Internet_20_Link">05054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死亡（ <text:a xlink:type="simple" xlink:href="https://bible.fhl.net/new/read.php?VERSION=unv&amp;TABFLAG=1&amp;chineses=%E5%A4%AA&amp;chap=2&amp;sec=15&amp;m=" text:style-name="Internet_20_link" text:visited-style-name="Visited_20_Internet_20_Link">太 2:15</text:a> ）                </text:p>
          </table:table-cell>
        </table:table-row>
        <table:table-row>
          <table:table-cell office:value-type="string" table:style-name="tablecell">
            <text:p text:style-name="tablealignleft">τελέω             </text:p>
          </table:table-cell>
          <table:table-cell office:value-type="string" table:style-name="tablecell">
            <text:p text:style-name="tablealignleft"><text:a xlink:type="simple" xlink:href="https://bible.fhl.net/new/s.php?N=0&amp;k=05055" text:style-name="Internet_20_link" text:visited-style-name="Visited_20_Internet_20_Link">05055</text:a></text:p>
          </table:table-cell>
          <table:table-cell office:value-type="string" table:style-name="tablecell">
            <text:p text:style-name="tablealignleft">28  </text:p>
          </table:table-cell>
          <table:table-cell office:value-type="string" table:style-name="tablecell">
            <text:p text:style-name="tablealignleft">完成，完全；滿足，實現；繳付（稅）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έλος, ους, τό    </text:p>
          </table:table-cell>
          <table:table-cell office:value-type="string" table:style-name="tablecell">
            <text:p text:style-name="tablealignleft"><text:a xlink:type="simple" xlink:href="https://bible.fhl.net/new/s.php?N=0&amp;k=05056" text:style-name="Internet_20_link" text:visited-style-name="Visited_20_Internet_20_Link">05056</text:a></text:p>
          </table:table-cell>
          <table:table-cell office:value-type="string" table:style-name="tablecell">
            <text:p text:style-name="tablealignleft">40  </text:p>
          </table:table-cell>
          <table:table-cell office:value-type="string" table:style-name="tablecell">
            <text:p text:style-name="tablealignleft">終局，窮盡，終點，末期，終結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ώνης, ου, ὁ    </text:p>
          </table:table-cell>
          <table:table-cell office:value-type="string" table:style-name="tablecell">
            <text:p text:style-name="tablealignleft"><text:a xlink:type="simple" xlink:href="https://bible.fhl.net/new/s.php?N=0&amp;k=05057" text:style-name="Internet_20_link" text:visited-style-name="Visited_20_Internet_20_Link">05057</text:a></text:p>
          </table:table-cell>
          <table:table-cell office:value-type="string" table:style-name="tablecell">
            <text:p text:style-name="tablealignleft">21  </text:p>
          </table:table-cell>
          <table:table-cell office:value-type="string" table:style-name="tablecell">
            <text:p text:style-name="tablealignleft">稅棍，收稅的人，（國家的）稅務人員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ώνιον, ου, τό  </text:p>
          </table:table-cell>
          <table:table-cell office:value-type="string" table:style-name="tablecell">
            <text:p text:style-name="tablealignleft"><text:a xlink:type="simple" xlink:href="https://bible.fhl.net/new/s.php?N=0&amp;k=05058" text:style-name="Internet_20_link" text:visited-style-name="Visited_20_Internet_20_Link">05058</text:a>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稅關                                                                                                                           </text:p>
          </table:table-cell>
        </table:table-row>
      </table:table>
      <text:h text:style-name="Heading_20_3" text:outline-level="3"><text:bookmark-start text:name="__RefHeading___g5055_teleo_動詞_28_次_完結_作完_完成_完成_成就_作成_應驗_持守_付_納_7"/><text:bookmark-start text:name="g5055_teleo_動詞_28_次_完結_作完_完成_完成_成就_作成_應驗_持守_付_納"/>G5055 τελέω 動詞 28 次：「完結，作完，完成」、「完成，成就，作成，應驗，持守」、「付，納」<text:bookmark-end text:name="__RefHeading___g5055_teleo_動詞_28_次_完結_作完_完成_完成_成就_作成_應驗_持守_付_納_7"/><text:bookmark-end text:name="g5055_teleo_動詞_28_次_完結_作完_完成_完成_成就_作成_應驗_持守_付_納"/></text:h>
      <text:list text:style-name="List_20_1" text:continue-numbering="false">
        <text:list-item>
          <text:p text:style-name="List_20_1_Content_First">未τελέσω；1不定式ἐτέλεσα；完τετέλεκα 。被動：完τετέλεσμαι，1不定式ἐτελέσθην；1未τελεσθήσομαι（七十士譯）。</text:p>
        </text:list-item>
        <text:list-item>
          <text:p text:style-name="List_20_1_Content">一、「完結，作完，完成」τί某事：</text:p>
          <text:list text:style-name="List_20_1">
            <text:list-item>
              <text:p text:style-name="List_20_1_Content">τὸν δρόμον當跑的路， 提後4:7 。τοὺς λόγους τούτους這些話， 太7:28 19:1 26:1 。τὰς παραβολὰς ταύτας 這些比喻， 太13:53 。τὴν μαρτυρίαν見證， 啟11:7 。τελεῖν πάντα τὰ κατὰ τὸν νόμον照…律法，辦完了一切的事， 路2:39 。τελέσητε τὰς πόλεις τοῦ Ἰσραήλ 以色列的城邑…走遍， 太10:23 。帶分詞，表示所完成之事（參 書3:17 ）：ἐτέλεσεν διατάσσων 吩咐完了， 太11:1 。參 路7:1 異版。被動：「被完成，已經完成」用於時間：「結束，過了」， 路2:6 異版; 啟20:3,5,7 。πάντα τετέλεσται一切的事已經成了， 約19:28 ；參30節τετέλεσται之獨立用法（此二節均指完成聖經所含之命令）。ἡ δύναμις ἐν ἀσθενείᾳ τελεῖται 能力…在人的軟弱上得以完全， 林後12:9 。 啟10:7 15:1,8 17:17 之被動式，屬於二，同時也屬於一。</text:p>
            </text:list-item>
          </text:list>
        </text:list-item>
        <text:list-item>
          <text:p text:style-name="List_20_1_Content">二、「完成，成就，作成，應驗，持守」τί某事物：</text:p>
          <text:list text:style-name="List_20_1">
            <text:list-item>
              <text:p text:style-name="List_20_1_Content">τὸν νόμον全守律法， 羅2:27 雅2:8 。ἐπιθυμίαν σαρκὸς τελεῖν 滿足肉體的私慾，⊙ 加5:16 。ὡς ἐτέλεσαν πάντα τὰ περὶ αὐτοῦ γεγραμμένα 成就了經上指著他所記的一切話， 徒13:29 。被動: 路18:31 22:37 （見上面一，末） ἕως ὅτου τελεσθῇ等這事（洗禮：祂的死）被成就（原文）， 路12:50 。</text:p>
            </text:list-item>
          </text:list>
        </text:list-item>
        <text:list-item>
          <text:p text:style-name="List_20_1_Content">三、「付，納」：</text:p>
          <text:list text:style-name="List_20_1">
            <text:list-item>
              <text:p text:style-name="List_20_1_Content">φόρους糧， 羅13:6 。</text:p>
            </text:list-item>
            <text:list-item>
              <text:p text:style-name="List_20_1_Content_Last">τὰ δίδραχμα丁稅， 太17:24 。*</text:p>
            </text:list-item>
          </text:list>
        </text:list-item>
      </text:list>
      <text:h text:style-name="Heading_20_3" text:outline-level="3"><text:bookmark-start text:name="__RefHeading___g658_ἀpoteleo_動詞_2_次_完成_成全_作成_8"/><text:bookmark-start text:name="g658_ἀpoteleo_動詞_2_次_完成_成全_作成"/>G658 ἀποτελέω 動詞 2 次：「完成，成全」、「作成」<text:bookmark-end text:name="__RefHeading___g658_ἀpoteleo_動詞_2_次_完成_成全_作成_8"/><text:bookmark-end text:name="g658_ἀpoteleo_動詞_2_次_完成_成全_作成"/></text:h>
      <text:list text:style-name="List_20_1" text:continue-numbering="false">
        <text:list-item>
          <text:p text:style-name="List_20_1_Content_First">未ἀποτελοῦμαι 路13:32 異版；1不定式ἀπετέλεσα；被ἀπετελέσθην。</text:p>
        </text:list-item>
        <text:list-item>
          <text:p text:style-name="List_20_1_Content">一、「完成，成全」。喻意，被動：「長成」－ ἡ ἁμαρτία ἀποτελεσθεῖσα 罪既長成， 雅1:15 。</text:p>
        </text:list-item>
        <text:list-item>
          <text:p text:style-name="List_20_1_Content_Last">二、「作成」。帶ἰάσεις醫病， 路13:32 （異版為ἐπιτελῶ）。*</text:p>
        </text:list-item>
      </text:list>
      <text:h text:style-name="Heading_20_3" text:outline-level="3"><text:bookmark-start text:name="__RefHeading___g1615_ἐkteleo_動詞_完成_完工_9"/><text:bookmark-start text:name="g1615_ἐkteleo_動詞_完成_完工"/>G1615 ἐκτελέω 動詞「完成，完工」<text:bookmark-end text:name="__RefHeading___g1615_ἐkteleo_動詞_完成_完工_9"/><text:bookmark-end text:name="g1615_ἐkteleo_動詞_完成_完工"/></text:h>
      <text:list text:style-name="List_20_1" text:continue-numbering="false">
        <text:list-item>
          <text:p text:style-name="LastListParagraph_List_20_1_Content_First">1不定式ἐξετέλεσα。「完成，完工」。用於一座建築物， 路14:29,30 （參 代下4:5 ）。*</text:p>
        </text:list-item>
      </text:list>
      <text:h text:style-name="Heading_20_3" text:outline-level="3"><text:bookmark-start text:name="__RefHeading___g2005_ἐpiteleo_動詞_10_次_結束_了結_完成_完成_成就_達成_將某事_加於_某人_10"/><text:bookmark-start text:name="g2005_ἐpiteleo_動詞_10_次_結束_了結_完成_完成_成就_達成_將某事_加於_某人"/>G2005 ἐπιτελέω 動詞 10 次：「結束，了結，完成」、「完成，成就，達成」、將某事「加於」某人<text:bookmark-end text:name="__RefHeading___g2005_ἐpiteleo_動詞_10_次_結束_了結_完成_完成_成就_達成_將某事_加於_某人_10"/><text:bookmark-end text:name="g2005_ἐpiteleo_動詞_10_次_結束_了結_完成_完成_成就_達成_將某事_加於_某人"/></text:h>
      <text:list text:style-name="List_20_1" text:continue-numbering="false">
        <text:list-item>
          <text:p text:style-name="List_20_1_Content_First">未ἐπιτελέσω；1不定式ἐπετέλεσα。</text:p>
        </text:list-item>
        <text:list-item>
          <text:p text:style-name="List_20_1_Content">一、「結束，了結，完成」正進行之事。（ 撒上3:12 ）帶τὶ某事， 羅15:28 腓1:6 林後8:6,11 上。獨立用法： 林後8:11 下， 加3:3 同，或為關身：你們既靠聖靈入門，如今還靠肉身成全麼？或為被動：如今還靠肉身被成全麼？指受猶太教影響的信徒。</text:p>
        </text:list-item>
        <text:list-item>
          <text:p text:style-name="List_20_1_Content">二、「完成，成就，達成」。τ、λειτουργίαν 某項服事， 路13:32 異版。ἁγιωσύνην 聖別， 林後7:1 。τὴν σκηνήν會幕， 來8:5 。特別指禮儀，儀式的建立：τ、λατρείας ἐ.行拜神的禮， 來9:6 。</text:p>
        </text:list-item>
        <text:list-item>
          <text:p text:style-name="List_20_1_Content_Last">三、將某事「加於」某人，在某人的身上「實現」某事，帶τινί τι：被動－τὰ αὐτὰ τῶν παθημάτων τῇ ἀδελφότητι ἐπιτελεῖσθαι 眾弟兄也是經歷這樣的苦難（或同樣的苦難也加在身為弟兄的眾人身上） 彼前5:9 。*</text:p>
        </text:list-item>
      </text:list>
      <text:h text:style-name="Heading_20_3" text:outline-level="3"><text:bookmark-start text:name="__RefHeading___g4931_synteleo_動詞_6_次_11"/><text:bookmark-start text:name="g4931_synteleo_動詞_6_次"/>G4931 συντελέω 動詞 6 次<text:bookmark-end text:name="__RefHeading___g4931_synteleo_動詞_6_次_11"/><text:bookmark-end text:name="g4931_synteleo_動詞_6_次"/></text:h>
      <text:list text:style-name="List_20_1" text:continue-numbering="false">
        <text:list-item>
          <text:p text:style-name="List_20_1_Content_First">未συντελέσω。被動：1不定式συνετελέσθην ；1未συντελεσθήσομαι。</text:p>
        </text:list-item>
        <text:list-item>
          <text:p text:style-name="List_20_1_Content">一、「結束，完成，做完」τί某事。πάντα πειρασμὸν各樣的試探， 路4:13 。教訓，講論λόγους話， 太7:28 公認經文。用於時間的「結束，終結」（ 申34:8 伯1:5 ） 路2:21 異版; 路4:2 徒21:27 。或許這是用於ὅταν μέλλῃ ταῦτα συντελεῖσθαι πάντα這一切事將成的時候， 可13:4 （見二）。</text:p>
        </text:list-item>
        <text:list-item>
          <text:p text:style-name="List_20_1_Content">二、「履行，完成，達到」τὶ某事。用於神λόγον實現祂的話，成就祂的話（ 哀2:17 ） 羅9:28 （ 賽10:22 ）。συντελέσω διαθήκην καινήν我要完成新約， 來8:8 （參 耶38:31 41:8,15 ）；可能僅是「我將立新約」。或許 可13:4 （見一），它被譯為這些事完成的時候。</text:p>
        </text:list-item>
        <text:list-item>
          <text:p text:style-name="List_20_1_Content_Last">三、被動：「用盡」，用於供應品的耗盡， 約2:3 異版（主動＝抹殺，滅絕， 耶14:12 結7:15 。被動: 耶14:15 16:4 ）。</text:p>
        </text:list-item>
      </text:list>
      <text:h text:style-name="Heading_20_3" text:outline-level="3"><text:bookmark-start text:name="__RefHeading___g5046_teleios_a_on_形容詞_19_次_12"/><text:bookmark-start text:name="g5046_teleios_a_on_形容詞_19_次"/>G5046 τέλειος, α, ον 形容詞 19 次<text:bookmark-end text:name="__RefHeading___g5046_teleios_a_on_形容詞_19_次_12"/><text:bookmark-end text:name="g5046_teleios_a_on_形容詞_19_次"/></text:h>
      <text:list text:style-name="List_20_1" text:continue-numbering="false">
        <text:list-item>
          <text:p text:style-name="List_20_1_Content_First">「達到目的地的」或「達到標準的，成全的，完全的」。</text:p>
        </text:list-item>
        <text:list-item>
          <text:p text:style-name="List_20_1_Content">一、用於事。</text:p>
        </text:list-item>
        <text:list-item>
          <text:p text:style-name="List_20_1_Content">A、形容詞：ἔργον成功， 雅1:4 上（見ἔργον－SG2046一B.）。δώρημα全備的賞賜， 雅1:17 （見δώρημα－SG1434 ）。νόμος全備…律法， 雅1:25 節（反於摩西律法）。ἀγάπη愛既完全， 約一4:18 。τελειοτέρα σκηνή更全備的帳幕（見σκηνή－SG4633）， 來9:11 。</text:p>
        </text:list-item>
        <text:list-item>
          <text:p text:style-name="List_20_1_Content">B、實名詞：τὸ τέλειον純全的那個， 羅12:2 ；或許 林前13:10 （反於ἐκ μέρους.）。</text:p>
        </text:list-item>
        <text:list-item>
          <text:p text:style-name="List_20_1_Content">二、用於人：</text:p>
        </text:list-item>
        <text:list-item>
          <text:p text:style-name="List_20_1_Content">A、用於年紀，「長大，成熟，成年」。</text:p>
        </text:list-item>
        <text:list-item>
          <text:p text:style-name="List_20_1_Content">形容詞：ἀνὴρ τέλειος長大了的成人， 弗4:13 （反於νήπιοι嬰孩）。μὴ παιδία γίνεσθε ταῖς φρεσὶν, ἀλλὰ τῇ κακίᾳ νηπιάζετε, ταῖς δὲ φρεσὶν τέλειοι γίνεσθε在心志上不要作小孩子，然而惡事上要作嬰孩，在心志上總要作成長了的大人， 林前14:20 。</text:p>
        </text:list-item>
        <text:list-item>
          <text:p text:style-name="List_20_1_Content">實名詞：τελείων ἐστιν ἡ στερεὰ τροφή 長大的成人，才能吃乾糧， 來5:14 （反於νήπιος）。οἱ τέλειοι 完全的人， 林前2:6 ，有人認為是與νήπιοι嬰孩的相反。但此亦可作為下者之例。</text:p>
        </text:list-item>
        <text:list-item>
          <text:p text:style-name="List_20_1_Content">B、τέλειος作為神秘宗教之術語，與加入神秘儀式者有關，「入會者」。 腓3:15 及 西1:28 亦可能屬此。</text:p>
        </text:list-item>
        <text:list-item>
          <text:p text:style-name="List_20_1_Content">C、道德上的意義：「完全，充分發展」。τέλειος ἀνήρ完全人， 雅3:2 。大多沒帶名詞：εἰ θέλεις τέλειος εἶναι你若願意作完全人， 太19:21 。複數： 太5:48 上。帶ὁλόκληροι成全完備， 雅1:4 下。帶πεπληροφορημένοι完全信心充足， 西4:12 。</text:p>
        </text:list-item>
        <text:list-item>
          <text:p text:style-name="List_20_1_Content_Last">D、稱神為τέλειος完全， 太5:48 下。*</text:p>
        </text:list-item>
      </text:list>
      <text:h text:style-name="Heading_20_3" text:outline-level="3"><text:bookmark-start text:name="__RefHeading___g5048_teleioo_動詞_23_次_13"/><text:bookmark-start text:name="g5048_teleioo_動詞_23_次"/>G5048 τελειόω 動詞 23 次<text:bookmark-end text:name="__RefHeading___g5048_teleioo_動詞_23_次_13"/><text:bookmark-end text:name="g5048_teleioo_動詞_23_次"/></text:h>
      <text:list text:style-name="List_20_1" text:continue-numbering="false">
        <text:list-item>
          <text:p text:style-name="List_20_1_Content_First">1不定式ἐτελείωσα；完τετελείωκα。被動：完τετελείωμαι；1不定式ἐτελειώθην；1未τελειωθήσομαι（七十士譯）。τελεόω 只出現於 來10:1 異版。</text:p>
        </text:list-item>
        <text:list-item>
          <text:p text:style-name="List_20_1_Content">一、「作完，作成，結束，完成」。（ 代下8:16 尼6:3,16 ）τὸ ἔργον作成（他的）工， 約4:34 17:4 ；複數： 約5:36 。τελειῶσαι τὸν δρόμον μου καὶ τὴν διακονίαν 行完我的路程…職事， 徒20:24 。τὰς ἡμέρας守滿了節期， 路2:43 。被動：ἵνα τελειωθῇ ἡ γραφή 使經上的話應驗， 約19:28 （此或屬於二C.）。－τελεῶσαί τινα 讓某人達到目的，被動：τῇ τρίτῃ τελειοῦμαι第三天我將達到目的（原文）， 路13:32 （幾乎不是關身：關身的意思是「結束」，並要意會「我的事」；但見下面二C.）下列也可能這個意思： 來7:19 （見下面二D.1.）； 來11:40 （見下面二C.）。</text:p>
        </text:list-item>
        <text:list-item>
          <text:p text:style-name="List_20_1_Content">二、「作成」，帶達到目標、成就：</text:p>
        </text:list-item>
        <text:list-item>
          <text:p text:style-name="List_20_1_Content">A、用於耶穌：ἔπρεπεν αὐτῷ（即τῷ θεῷ ） διὰ παθημάτων τελειῶσαι (Ἰησοῦν) 因受苦難「得以完全」，本是合宜的， 來2:10 ;被動: 來5:9 7:28 。這常是當作解釋耶穌因勝過屬世的限制而得以「完全」，見下面三。</text:p>
        </text:list-item>
        <text:list-item>
          <text:p text:style-name="List_20_1_Content">B、「應驗」，用於預言，應許等， 約19:28 ，可能屬此（見上面一）。</text:p>
        </text:list-item>
        <text:list-item>
          <text:p text:style-name="List_20_1_Content">C、用於藉著一個無可指責（「完全」）的狀況來勝過，克服，代替…等。被稱為義人的完全，被動：πνεύματα δικαίων τετελειωμένων被完全之義人的靈魂， 來12:23 。或許 來11:40 （見上面一）及 路13:32 （見上面一）亦是。</text:p>
        </text:list-item>
        <text:list-item>
          <text:p text:style-name="List_20_1_Content">D、「使完全」：</text:p>
        </text:list-item>
        <text:list-item>
          <text:p text:style-name="List_20_1_Content">「使某人完全」：ὁ νόμος οὐδέποτε δύναται τοὺς προσερχομένους τελειῶσαι 律法…不能…叫那近前來的人得以完全， 來10:1 ；或許類似：（見上面一） 來7:19 （則οὐδέν指人類）。 κατὰ συνείδησιν τελειῶσαι τὸν λατρεύοντα就著良心說，…叫禮拜的人得以完全， 來9:9 。或許 來10:14 （見下面三）。被動：得以完全，ἔν τινι在某事（方面） ：ἐν (τῇ) ἀγάπῃ在愛裡， 約一4:18 。 ἵνα ὦσιν τετελειωμένοι εἰς ἕν他們就能完完全全的合而為一， 約17:23 。－關於 腓3:12 ，見下面三。</text:p>
        </text:list-item>
        <text:list-item>
          <text:p text:style-name="List_20_1_Content">「使某事完全」：被動－ἐκ τῶν ἔργων ἡ πίστις ἐτελειώθη信心藉著行為才得成全， 雅2:22 。用於愛： 約一2:5 4:12,17 。參 林後12:9 公認經文。</text:p>
        </text:list-item>
        <text:list-item>
          <text:p text:style-name="List_20_1_Content_Last">三、作為神秘宗教用語：「使神聖，使入會」；被動：「被視為聖，成為τέλειος完全」（見τέλειος－SG5046二B.） 腓3:12 （但二D.1.之意義亦可能）。希伯來書一些經文（見上面二A.及二.D.1.）可能屬此，特別提到耶穌成聖的經文， 來2:10 5:9 7:28 。*</text:p>
        </text:list-item>
      </text:list>
      <text:h text:style-name="Heading_20_3" text:outline-level="3"><text:bookmark-start text:name="__RefHeading___g5050_teleiosis_eos_ἡ_名詞陰性_2_次_14"/><text:bookmark-start text:name="g5050_teleiosis_eos_ἡ_名詞陰性_2_次"/>G5050 τελείωσις, εως, ἡ 名詞陰性 2 次<text:bookmark-end text:name="__RefHeading___g5050_teleiosis_eos_ἡ_名詞陰性_2_次_14"/><text:bookmark-end text:name="g5050_teleiosis_eos_ἡ_名詞陰性_2_次"/></text:h>
      <text:list text:style-name="List_20_1" text:continue-numbering="false">
        <text:list-item>
          <text:p text:style-name="List_20_1_Content_First">（七十士譯）</text:p>
        </text:list-item>
        <text:list-item>
          <text:p text:style-name="List_20_1_Content">一、「完全」。 來7:11 。</text:p>
        </text:list-item>
        <text:list-item>
          <text:p text:style-name="List_20_1_Content_Last">二、「應驗」，指應許（τελειόω－SG5048二B.）， 路1:45 。*</text:p>
        </text:list-item>
      </text:list>
      <text:h text:style-name="Heading_20_3" text:outline-level="3"><text:bookmark-start text:name="__RefHeading___g5053_teleytao_動詞_11_次_死亡_治死_15"/><text:bookmark-start text:name="g5053_teleytao_動詞_11_次_死亡_治死"/>G5053 τελευτάω 動詞 11 次：死亡、治死<text:bookmark-end text:name="__RefHeading___g5053_teleytao_動詞_11_次_死亡_治死_15"/><text:bookmark-end text:name="g5053_teleytao_動詞_11_次_死亡_治死"/></text:h>
      <text:list text:style-name="List_20_1" text:continue-numbering="false">
        <text:list-item>
          <text:p text:style-name="List_20_1_Content_First">未τελευτήσω；1不定式ἐτελεύτησα；完分τετελευτηκώς；新約只用作不及物。</text:p>
        </text:list-item>
        <text:list-item>
          <text:p text:style-name="List_20_1_Content_Last">「結束」，畜牲的死，人死（七十士譯）， 太2:19 9:18 22:25 路7:2 約11:39 徒2:29 7:15 來11:22 ；（另見 伯4:21 異版）。如 賽66:24 ，用指地獄的蟲：（ 可9:44,46 ）; 可9:48 。θανάτῳ τελευτάτω 必治死他（＝מוֹת יוּמָת 出21:17 ） 太15:4 （參 出21:16 ）; 可7:10 。*</text:p>
        </text:list-item>
      </text:list>
      <text:h text:style-name="Heading_20_3" text:outline-level="3"><text:bookmark-start text:name="__RefHeading___g5057_telonis_oy_ὁ_名詞陽性_21_次_稅吏_稅務官員_16"/><text:bookmark-start text:name="g5057_telonis_oy_ὁ_名詞陽性_21_次_稅吏_稅務官員"/>G5057 τελώνης, ου, ὁ 名詞陽性 21 次：「稅吏，稅務官員」<text:bookmark-end text:name="__RefHeading___g5057_telonis_oy_ὁ_名詞陽性_21_次_稅吏_稅務官員_16"/><text:bookmark-end text:name="g5057_telonis_oy_ὁ_名詞陽性_21_次_稅吏_稅務官員"/></text:h>
      <text:list text:style-name="List_20_1" text:continue-numbering="false">
        <text:list-item>
          <text:p text:style-name="List_20_1_Content_First">（τέλος＋ὠνέσμαι〔組成〕）「稅吏，稅務官員」（見τέλος－SG5056三）。</text:p>
        </text:list-item>
        <text:list-item>
          <text:p text:style-name="List_20_1_Content_Last">符類福音中之τελ.（只用於符類福音）不是擁有收稅契約者本身，而是他們所僱下的助手，高階層者通常是外國人，但照常理，屬下都取自當地居民。當時通行的統治制度，使稅吏有許多機會可遂行其貪婪及不公正。因此他們成為被恨惡及鄙視的階級。事實上，稅吏在其工作過程，必須保持與外邦人接觸，此項冒犯嚴謹之猶太人，因此猶太籍之稅吏，在禮儀上被認為不潔淨。這些詞聯用，表現出這一普遍的態度：τελῶναι καὶ ἁμαρτωλοὶ 稅吏和罪人（見ἁμαρτωλός－SG268二）， 太9:10,11 11:19 可2:15,16 上，下； 路5:30 7:34 15:1 。ὁ ἐθνικὸς καὶ ὁ τελώνη外邦人和稅吏， 太18:17 。οἱ τελῶναι καὶ αἱ πόρναι稅吏和娼妓， 太21:31,32 。一般上是自私的人， 太5:46 。 路3:12 5:29 7:29 。法利賽人及稅吏， 路18:10,11,13 。Μαθθαῖος ὁ τελώνης稅吏馬太， 太10:3 。τελ、ὀνόματι Λευί稅吏名叫利未， 路5:27 （參Λευίς－SG3018四）。*</text:p>
        </text:list-item>
      </text:list>
      <text:h text:style-name="Heading_20_3" text:outline-level="3"><text:bookmark-start text:name="__RefHeading___g5058_telonion_oy_to_名詞中性_稅關_即_收稅關口_閘門_17"/><text:bookmark-start text:name="g5058_telonion_oy_to_名詞中性_稅關_即_收稅關口_閘門"/>G5058 τελώνιον, ου, τό 名詞中性：「稅關」，即「收稅關口、閘門」<text:bookmark-end text:name="__RefHeading___g5058_telonion_oy_to_名詞中性_稅關_即_收稅關口_閘門_17"/><text:bookmark-end text:name="g5058_telonion_oy_to_名詞中性_稅關_即_收稅關口_閘門"/></text:h>
      <text:list text:style-name="List_20_1" text:continue-numbering="false">
        <text:list-item>
          <text:p text:style-name="LastListParagraph_List_20_1_Content_First">「稅關」。 太9:9 可2:14 路5:27 。*</text:p>
        </text:list-item>
      </text:list>
      <text:h text:style-name="Heading_20_3" text:outline-level="3"><text:bookmark-start text:name="__RefHeading___g255_ἀlysitelis_es_形容詞_18"/><text:bookmark-start text:name="g255_ἀlysitelis_es_形容詞"/>G255 ἀλυσιτελής, ές　形容詞<text:bookmark-end text:name="__RefHeading___g255_ἀlysitelis_es_形容詞_18"/><text:bookmark-end text:name="g255_ἀlysitelis_es_形容詞"/></text:h>
      <text:list text:style-name="List_20_1" text:continue-numbering="false">
        <text:list-item>
          <text:p text:style-name="List_20_1_Content_First">無利可圖的</text:p>
        </text:list-item>
        <text:list-item>
          <text:p text:style-name="List_20_1_Content_Last">「沒有益的」。 ἀλυσιτελὲς ὑμῖν τοῦτο 那就與你們無益了， 來13:17 。*</text:p>
        </text:list-item>
      </text:list>
      <text:h text:style-name="Heading_20_3" text:outline-level="3"><text:bookmark-start text:name="__RefHeading___g3081_lysiteleo_動詞_19"/><text:bookmark-start text:name="g3081_lysiteleo_動詞"/>G3081 λυσιτελέω 動詞<text:bookmark-end text:name="__RefHeading___g3081_lysiteleo_動詞_19"/><text:bookmark-end text:name="g3081_lysiteleo_動詞"/></text:h>
      <text:list text:style-name="List_20_1" text:continue-numbering="false">
        <text:list-item>
          <text:p text:style-name="LastListParagraph_List_20_1_Content_First">「有利益的，較好」。λυσιτελεῖ它較好，它有益於，帶間接受格，λυσιτελεῖ αὐτῷ εἰ περίκειται 、ἢ ἵνα 把…還強如， 路17:2 。*</text:p>
        </text:list-item>
      </text:list>
      <text:h text:style-name="Heading_20_3" text:outline-level="3"><text:bookmark-start text:name="__RefHeading___g4185_polytelis_es_形容詞_20"/><text:bookmark-start text:name="g4185_polytelis_es_形容詞"/>G4185 πολυτελής, ές 形容詞<text:bookmark-end text:name="__RefHeading___g4185_polytelis_es_形容詞_20"/><text:bookmark-end text:name="g4185_polytelis_es_形容詞"/></text:h>
      <text:list text:style-name="List_20_1" text:continue-numbering="false">
        <text:list-item>
          <text:p text:style-name="List_20_1_Content_First">（七十士譯）</text:p>
        </text:list-item>
        <text:list-item>
          <text:p text:style-name="List_20_1_Content">「（很）貴的，寶貴的」。</text:p>
          <text:list text:style-name="List_20_1">
            <text:list-item>
              <text:p text:style-name="List_20_1_Content">用指香膏， 可14:3 。</text:p>
            </text:list-item>
            <text:list-item>
              <text:p text:style-name="List_20_1_Content">用指衣裳， 提前2:9 。</text:p>
            </text:list-item>
            <text:list-item>
              <text:p text:style-name="List_20_1_Content_Last">象徵性，用指真實的妝飾ἐνώπιον τοῦ θεοῦ πολυτελές在神面前是極寶貴的， 彼前3:4 。*</text:p>
            </text:list-item>
          </text:list>
        </text:list-item>
      </text:list>
      <text:h text:style-name="Heading_20_2" text:outline-level="2"><text:bookmark-start text:name="__RefHeading___同源字基本意分析_21"/><text:bookmark-start text:name="同源字基本意分析"/>同源字基本意分析<text:bookmark-end text:name="__RefHeading___同源字基本意分析_21"/><text:bookmark-end text:name="同源字基本意分析"/></text:h>
      <text:list text:style-name="List_20_1" text:continue-numbering="false">
        <text:list-item>
          <text:p text:style-name="List_20_1_Content_First">1、「完成、目標、結果」相關意義</text:p>
          <text:list text:style-name="List_20_1">
            <text:list-item>
              <text:p text:style-name="List_20_1_Content">基礎是，必有「執行」的動作；</text:p>
            </text:list-item>
            <text:list-item>
              <text:p text:style-name="List_20_1_Content">既有「執行」，必有其「目標」。</text:p>
            </text:list-item>
            <text:list-item>
              <text:p text:style-name="List_20_1_Content">不強調其中過程；</text:p>
            </text:list-item>
            <text:list-item>
              <text:p text:style-name="List_20_1_Content">強調「執行完成」的概念，因此就有「完成最終目標」、「最終結局」之相關意義。</text:p>
            </text:list-item>
          </text:list>
        </text:list-item>
        <text:list-item>
          <text:p text:style-name="List_20_1_Content">2、「稅金、關稅、利益」相關意義</text:p>
          <text:list text:style-name="List_20_1">
            <text:list-item>
              <text:p text:style-name="List_20_1_Content">是基於 τελέω 有「繳納」稅金之意。</text:p>
            </text:list-item>
            <text:list-item>
              <text:p text:style-name="List_20_1_Content">使用「稅金」來與「利益」相關聯，作為造字的依據。</text:p>
            </text:list-item>
            <text:list-item>
              <text:p text:style-name="List_20_1_Content">相關字：</text:p>
              <text:list text:style-name="List_20_1">
                <text:list-item>
                  <text:p text:style-name="List_20_1_Content">ἀλυσιτελής, ές 00255 1 無益的，沒有幫助的（ 來 13:17 ）</text:p>
                </text:list-item>
                <text:list-item>
                  <text:p text:style-name="List_20_1_Content">λυσιτελέω 03081 1 是有利的，是較好的（ 路 17:2 ）</text:p>
                </text:list-item>
                <text:list-item>
                  <text:p text:style-name="List_20_1_Content">πολυτελής, ές 04185 3 昂貴的；很有價值的，極珍貴的</text:p>
                </text:list-item>
                <text:list-item>
                  <text:p text:style-name="List_20_1_Content">τελώνης, ου, ὁ 05057 21 稅棍，收稅的人，（國家的）稅務人員</text:p>
                </text:list-item>
                <text:list-item>
                  <text:p text:style-name="List_20_1_Content_Last">τελώνιον, ου, τό 05058 3 稅關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意義探索_22"/><text:bookmark-start text:name="意義探索"/>意義探索<text:bookmark-end text:name="__RefHeading___意義探索_22"/><text:bookmark-end text:name="意義探索"/></text:h>
      <text:h text:style-name="Heading_20_3" text:outline-level="3"><text:bookmark-start text:name="__RefHeading___q_為何_telos_既有_目標_結局_結果_又有_稅_之意義_23"/><text:bookmark-start text:name="q_為何_telos_既有_目標_結局_結果_又有_稅_之意義"/>Q：為何 τέλος 既有「目標、結局、結果」又有「稅」之意義？<text:bookmark-end text:name="__RefHeading___q_為何_telos_既有_目標_結局_結果_又有_稅_之意義_23"/><text:bookmark-end text:name="q_為何_telos_既有_目標_結局_結果_又有_稅_之意義"/></text:h>
      <text:p text:style-name="Text_20_body">A：筆者推測，或許是：</text:p>
      <text:list text:style-name="List_20_1" text:continue-numbering="false">
        <text:list-item>
          <text:p text:style-name="List_20_1_Content_First">1、從「稅」衍生的字義均有「利益」之意，這是對於收稅者而言，稅收即其利益，而視其為欲達成的「目標、結果」。</text:p>
          <text:list text:style-name="List_20_1">
            <text:list-item>
              <text:p text:style-name="List_20_1_Content">近來時事，美國總統川普不斷提出，要對從世界各國輸入美國的進口產品增加關稅，目的就是要增加美國的財政收入，就是為了美國的利益。</text:p>
            </text:list-item>
            <text:list-item>
              <text:p text:style-name="List_20_1_Content">將「利益」作為追求的目標、欲達成的結果，這是相當常見的想法。</text:p>
            </text:list-item>
          </text:list>
        </text:list-item>
        <text:list-item>
          <text:p text:style-name="List_20_1_Content_Last">2、對於生產者、銷售者而言，其產品只要經過了「交稅」的過程（即「完稅」），就可以合法地銷售營利，這也成為了生產銷售者的「目標、結果」。</text:p>
        </text:list-item>
      </text:list>
      <text:p text:style-name="Horizontal_20_Line"/>
      <text:h text:style-name="Heading_20_2" text:outline-level="2"><text:bookmark-start text:name="__RefHeading___律法和先知不是要廢掉_乃是要_成全_⋯⋯律法的一點一畫也不能廢去_都要_成全_太_517_18_24"/><text:bookmark-start text:name="律法和先知不是要廢掉_乃是要_成全_⋯⋯律法的一點一畫也不能廢去_都要_成全_太_517_18"/>律法和先知不是要廢掉，乃是要「成全」⋯⋯律法的一點一畫也不能廢去，都要「成全」（太 5:17, 18）<text:bookmark-end text:name="__RefHeading___律法和先知不是要廢掉_乃是要_成全_⋯⋯律法的一點一畫也不能廢去_都要_成全_太_517_18_24"/><text:bookmark-end text:name="律法和先知不是要廢掉_乃是要_成全_⋯⋯律法的一點一畫也不能廢去_都要_成全_太_517_18"/></text:h>
      <text:p text:style-name="Text_20_body">《和合本》譯文：</text:p>
      <text:list text:style-name="List_20_1" text:continue-numbering="false">
        <text:list-item>
          <text:p text:style-name="List_20_1_Content_First">Mat 5:17 莫想我來要廢掉律法和先知．我來不是要廢掉、乃是要成全。</text:p>
        </text:list-item>
        <text:list-item>
          <text:p text:style-name="List_20_1_Content_Last">Mat 5:18 我實在告訴你們、就是到天地都廢去了、律法的一點一畫也不能廢去、都要成全。</text:p>
        </text:list-item>
      </text:list>
      <text:p text:style-name="Text_20_body">《雅威聖經譯本》譯文：</text:p>
      <text:list text:style-name="List_20_1" text:continue-numbering="false"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5:17 </text:p>
          </table:table-cell>
          <table:table-cell office:value-type="string" table:style-name="tablecell" table:number-columns-spanned="2">
            <text:p text:style-name="tablealignleft">切勿再習慣性認為：『我來為要拆毀〔原意：徹底鬆開〕那律法或那些先知。』我來並非為要拆毀〔原意：徹底鬆開〕，反而是要完成〔或譯：應驗〕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5:18 </text:p>
          </table:table-cell>
          <table:table-cell office:value-type="string" table:style-name="tablecell">
            <text:p text:style-name="tablealignleft">因為我實在地告訴你們：『倘若直到那天和那地都能夠已流逝了，倘若直到一切事都能夠已實行了，來自那律法中一鉤或一點絕不能夠流逝。』［「實行」同（太6:10）願祢的那旨意「實行」。］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太5:18 「實行」：G1096 γίνομαι 本意「造成、變成、發生」，同（太 Mat 6:10）願祢的那旨意「實行」。］本句型為第三假設條件句，表有可能成為事實。</text:p></text:note-body></text:note>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g4137_pliroo_動詞_25"/><text:bookmark-start text:name="g4137_pliroo_動詞"/>G4137 πληρόω 動詞<text:bookmark-end text:name="__RefHeading___g4137_pliroo_動詞_25"/><text:bookmark-end text:name="g4137_pliroo_動詞"/></text:h>
      <text:p text:style-name="Text_20_body">https://bible.fhl.net/new/s.php?N=0&amp;k=4137&amp;m=0</text:p>
      <text:h text:style-name="Heading_20_3" text:outline-level="3"><text:bookmark-start text:name="__RefHeading___strong_彙編中譯_26"/><text:bookmark-start text:name="strong_彙編中譯1"/>STRONG 彙編中譯<text:bookmark-end text:name="__RefHeading___strong_彙編中譯_26"/><text:bookmark-end text:name="strong_彙編中譯1"/></text:h>
      <text:list text:style-name="List_20_1" text:continue-numbering="false">
        <text:list-item>
          <text:p text:style-name="List_20_1_Content_First">4137 pleroo {play-ro’-o}</text:p>
        </text:list-item>
        <text:list-item>
          <text:p text:style-name="List_20_1_Content">源於 4134; TDNT - 6:286,867; 動詞</text:p>
        </text:list-item>
        <text:list-item>
          <text:p text:style-name="List_20_1_Content">欽定本 - fulfil 51, fill 19, be full 7, complete 2, end 2, misc 9; 90</text:p>
        </text:list-item>
        <text:list-item>
          <text:p text:style-name="List_20_1_Content">使充滿, 裝滿</text:p>
        </text:list-item>
        <text:list-item>
          <text:p text:style-name="List_20_1_Content">1a) 使事物充滿東西</text:p>
        </text:list-item>
        <text:list-item>
          <text:p text:style-name="List_20_1_Content">1b) 使人充滿能力或某質素</text:p>
        </text:list-item>
        <text:list-item>
          <text:p text:style-name="List_20_1_Content">(時間) 滿了, 到了</text:p>
        </text:list-item>
        <text:list-item>
          <text:p text:style-name="List_20_1_Content">(把開始的事情) 結束, 完成</text:p>
        </text:list-item>
        <text:list-item>
          <text:p text:style-name="List_20_1_Content_Last">(預言,禱告) 應驗</text:p>
        </text:list-item>
      </text:list>
      <text:h text:style-name="Heading_20_3" text:outline-level="3"><text:bookmark-start text:name="__RefHeading___包爾辭典中譯_27"/><text:bookmark-start text:name="包爾辭典中譯1"/>包爾辭典中譯<text:bookmark-end text:name="__RefHeading___包爾辭典中譯_27"/><text:bookmark-end text:name="包爾辭典中譯1"/></text:h>
      <text:list text:style-name="List_20_1" text:continue-numbering="false">
        <text:list-item>
          <text:p text:style-name="List_20_1_Content_First">04137 πληρόω 動詞</text:p>
        </text:list-item>
        <text:list-item>
          <text:p text:style-name="List_20_1_Content">一、「使…充滿，充滿」。</text:p>
        </text:list-item>
        <text:list-item>
          <text:p text:style-name="List_20_1_Content">A. 用於物：τὶ某物（ 創1:28 ）。</text:p>
          <text:list text:style-name="List_20_1">
            <text:list-item>
              <text:p text:style-name="List_20_1_Content">被動，用於魚網ἐπληρώθη滿了， 太13:48 。πᾶσα φάραγξ πληρωθήσεται一切山漥都要填滿， 路3:5 （ 賽40:4 ）。瀰漫於空間，也用於聲音及氣味，ἦχος ἐπλήρωσεν τὸν οἶκον 響聲充滿屋子， 徒2:2 。ἡ οἰκία ἐπληρώθη ἐκ τῆς ὀσμῆς滿了膏的香氣， 約12:3 。也用於非物質化但真實可領悟之事物或特質充滿一些物件。πεπληρώκατε τὴν Ἰερουσαλὴμ τῆς διδαχῆς ὑμῶν你們的道理充滿了耶路撒冷， 徒5:28 。τὸ μέτρον τῶν πατέρων ὑμῶν充滿你們祖宗的惡貫（參 但8:23 ）， 太23:32 。θεός πληρώσει πᾶσαν χρείαν ὑμῶν你們一切所需用的都充足， 腓4:19 。πλ. τὴν καρδίαν τινός充滿某人的心，即擁有之（參 傳9:3 ）， ἡ λύπη πεπλήρωκεν ὑμῶν τὴν καρδίαν滿心憂愁， 約16:6 。διὰ τί ἐπλήρωσεν ὁ σατανᾶς τὴν καρδίαν σου為什麼撒但充滿了你的心？ 徒5:3 。用於基督，祂貫徹宇宙萬有ἵνα πληρώσῃ τὰ πάντα，充滿萬有的， 弗4:10 （參 耶23:24 ）。關身語態含主動的意思τὸ πλήρωμα τοῦ τὰ πάντα ἐν πᾶσιν πληρουμένου，那充滿萬有者所充滿的， 弗1:23 （πλήρωμα－SG4138二）。</text:p>
            </text:list-item>
          </text:list>
        </text:list-item>
        <text:list-item>
          <text:p text:style-name="List_20_1_Content">B. 用於人：「充滿了」能力，氣質等。</text:p>
          <text:list text:style-name="List_20_1">
            <text:list-item>
              <text:p text:style-name="List_20_1_Content">τινά τινος以某事充滿某人，πληρώσεις με εὐφροσύνης滿足的快樂， 徒2:28 （ 詩16:11 ）。參 羅15:13 。一般上被動語態是以現在，不完成，未來，不定式時態：變成充滿；在完成時態：這充滿了與所有格連用； 路2:40 異版; 徒13:52 羅15:14 提後1:4 。與間接受格連用， 路2:40 羅1:29 林後7:4 。與直接受格連用πεπληρωμένοι καρπὸν δικαιοσύνης，結滿了仁義的果子， 腓1:11 ;參 西1:9 。與ἐν及該物的間接受格連用ἐν πνεύματι，被聖靈充滿， 弗5:18 西4:12 公認經文。若ἐν κτλ.是屬於πεπληρωμένοι（見πληροφορέω－SG4135 一B.）；然而第三點的解釋也適合。ἐστὲ ἐν αὐτῷ πεπληρωμένοι 西2:10 ，可能意思有異，不是「與他」，而是「在他裡面」或「藉著他」。獨立用法， 弗3:19 （εἰς指明目標，見πλήρωμα－SG4138三C.）。πεπλήρωμαι 我已經充足， 腓4:18 。</text:p>
            </text:list-item>
          </text:list>
        </text:list-item>
        <text:list-item>
          <text:p text:style-name="List_20_1_Content">二、用於時間，時候「到了」，時限「滿了」。</text:p>
          <text:list text:style-name="List_20_1">
            <text:list-item>
              <text:p text:style-name="List_20_1_Content">（ 創25:24 29:21 利8:33 12:4 25:30 民6:5 ）</text:p>
            </text:list-item>
            <text:list-item>
              <text:p text:style-name="List_20_1_Content">新約只用被動詞態πεπλήρωται ὁ καιρός，日期滿了， 可1:15 ;參 約7:8 。 徒9:23 。πληρωθέντων ἐτῶν τεσσεράκοντα過了四十年， 徒7:30 24:27 。ὡς ἐπληροῦτο αὐτῷ τεσσερακονταετὴς χρόνος他將到四十歲， 徒7:23 。</text:p>
            </text:list-item>
          </text:list>
        </text:list-item>
        <text:list-item>
          <text:p text:style-name="List_20_1_Content">三、「成全」某事，把已經開始的事「完成」。</text:p>
          <text:list text:style-name="List_20_1">
            <text:list-item>
              <text:p text:style-name="List_20_1_Content">τὸ εὐαγγέλιον τοῦ Χριστοῦ完成基督的福音並到處傳了基督的福音， 羅15:19 。πλ. τ. λόγον τοῦ θεοῦ神的道理傳得全備， 西1:25 。πληρώσατέ μου τὴν χαράν 你們將成全我的喜樂， 腓2:2 。參 帖後1:11 。被動: 林後10:6 西4:12 公認經文（見上述一B.）。ὁ πᾶς νόμος ἐν ἑνὶ λόγῳ πεπλήρωται全律法都包在這一句話之內， 加5:14 因為是過去詞態，因此很可能譯為「全律法在這一個字裡表達出來」。（但這可能是屬於下列四B.的類別）。οὐχ εὕρηκά σου ἔργα πεπληρωμένα我見你的行為沒有一樣是完全的， 啟3:2 。約翰常用滿足的喜樂（主動語態於 腓2:2 ，見上述）， 約3:29 15:11 16:24 17:13 約一1:4 約二1:12 。</text:p>
            </text:list-item>
          </text:list>
        </text:list-item>
        <text:list-item>
          <text:p text:style-name="List_20_1_Content">四、「實現」：藉行動，預言，義務，應許，律法，請願，目的，願望，祈盼，職責，命運等。</text:p>
        </text:list-item>
        <text:list-item>
          <text:p text:style-name="List_20_1_Content">A. 用於神的預言或應許的成全。</text:p>
          <text:list text:style-name="List_20_1">
            <text:list-item>
              <text:p text:style-name="List_20_1_Content">此字幾乎全部使用被動語態：被應驗了（ 王上2:27 ）且常指著舊約及經上的話而言：τοῦτο γέγονεν ἵνα πληρωθῇ τὸ ῥηθὲν ὑπὸ κυρίου διὰ τοῦ προφήτου這一切事成就，是應驗，藉先知所說的話（參 代下36:21 ）， 太1:22 ;參 太2:15,17,23 4:14 8:17 12:17 13:35 21:4 26:54,56 27:9 可14:49 15:28 路1:20 4:21 21:22 公認經文; 路24:44 約12:38 13:18 15:25 17:12 19:24,36 徒1:16 雅2:23 。舊約的預表在實體中應驗了， 路22:16 。有時指耶穌說的預言成就了， 約18:9,32 。主動：使實現，一部份用於神，祂使預言應驗， 徒3:18 ；人所作的應驗了神的預言， 徒13:27 。耶穌藉著死，使祂成為神的使者摩西及以利亞的這預言應驗了， 路9:31 。</text:p>
            </text:list-item>
          </text:list>
        </text:list-item>
        <text:list-item>
          <text:p text:style-name="List_20_1_Content">B. 祈禱：（ 詩20:4 ﹚。誡命，命令， 羅13:8 ；被動； 加5:14 （但見上述三）。</text:p>
        </text:list-item>
        <text:list-item>
          <text:p text:style-name="List_20_1_Content">τὸ δικαίωμα τοῦ νόμου律法的義成就， 羅8:4 。πᾶσαν δικαιοσύνην盡諸般的義， 太3:15 。責任或職務：βλέπε τὴν διακονίαν … ἵνα αὐτὴν πληροῖς務要謹慎，盡你從主所受的職份， 西4:17 。</text:p>
        </text:list-item>
        <text:list-item>
          <text:p text:style-name="List_20_1_Content"><text:span text:style-name="Strong_20_Emphasis">獨立用法：廣義用法，且與καταλύειν廢掉（見καταλύω－SG2647一C.）為對比。οὐκ ἦλθον καταλῦσαι ἀλλὰ πληρῶσαι我來不是要廢掉，乃是要成全， 太5:17 。在乎個人對此經文的解釋，πληρόω可作成全，即實現，或作充分表達，即把律法的真諦闡明出來。或作成就即完成。</text:span></text:p>
        </text:list-item>
        <text:list-item>
          <text:p text:style-name="List_20_1_Content">五、「成全，完成」，使達到結果。πάντα τὰ ῥήματα 這一切話， 路7:1 。τὴν διακονίαν供給的事， 徒12:25 。τὸν δρόμον 徒13:25 。 啟6:11 異版（見下列六）。τὸ ἔργον所作之工， 徒14:26 。被動：「成就了，完成了，結束」。ὡς ἐπληρώθη ταῦτα這些事完了， 徒19:21 。 ἄχρι οὗ πληρωθῶσιν καιροὶ ἐθνῶν 直到外邦人的日期滿了， 路21:24 。</text:p>
        </text:list-item>
        <text:list-item>
          <text:p text:style-name="List_20_1_Content_Last">六、「滿足」數目，被動。ἕως πληρωθῶσιν οἱ σύνδουλοι等著一同作僕人的滿足了數目， 啟6:11 （見上述五）。*</text:p>
        </text:list-item>
      </text:list>
      <text:h text:style-name="Heading_20_2" text:outline-level="2"><text:bookmark-start text:name="__RefHeading___g1096_ginomai_動詞_28"/><text:bookmark-start text:name="g1096_ginomai_動詞"/>G1096 γίνομαι 動詞<text:bookmark-end text:name="__RefHeading___g1096_ginomai_動詞_28"/><text:bookmark-end text:name="g1096_ginomai_動詞"/></text:h>
      <text:p text:style-name="Text_20_body">https://bible.fhl.net/new/s.php?N=0&amp;k=01096&amp;m=</text:p>
      <text:h text:style-name="Heading_20_3" text:outline-level="3"><text:bookmark-start text:name="__RefHeading___strong_彙編中譯_29"/><text:bookmark-start text:name="strong_彙編中譯2"/>STRONG 彙編中譯<text:bookmark-end text:name="__RefHeading___strong_彙編中譯_29"/><text:bookmark-end text:name="strong_彙編中譯2"/></text:h>
      <text:list text:style-name="List_20_1" text:continue-numbering="false">
        <text:list-item>
          <text:p text:style-name="List_20_1_Content_First">1096 ginomai {ghin’-om-ahee}</text:p>
        </text:list-item>
        <text:list-item>
          <text:p text:style-name="List_20_1_Content">基本字型, 以關身語態出現; TDNT - 1:681,117; 動詞</text:p>
        </text:list-item>
        <text:list-item>
          <text:p text:style-name="List_20_1_Content">欽定本 - be 255, come to pass 82, be made 69, be done 63, come 52,</text:p>
          <text:list text:style-name="List_20_1">
            <text:list-item>
              <text:p text:style-name="List_20_1_Content">become 47, God forbid + 3361　15, arise 13, have 5, be fulfilled 3,</text:p>
            </text:list-item>
            <text:list-item>
              <text:p text:style-name="List_20_1_Content">be married to 3, be preferred 3, not tr 14, misc 4, vr done 2; 678</text:p>
            </text:list-item>
          </text:list>
        </text:list-item>
        <text:list-item>
          <text:p text:style-name="List_20_1_Content">(自然) 生成</text:p>
        </text:list-item>
        <text:list-item>
          <text:p text:style-name="List_20_1_Content">被製作, 被創造</text:p>
        </text:list-item>
        <text:list-item>
          <text:p text:style-name="List_20_1_Content">升起, 出現, 發展 (事件或現象)</text:p>
        </text:list-item>
        <text:list-item>
          <text:p text:style-name="List_20_1_Content">發生, 成為 (過程或結果)</text:p>
        </text:list-item>
        <text:list-item>
          <text:p text:style-name="List_20_1_Content">變成 (改變進入新的狀況)</text:p>
        </text:list-item>
        <text:list-item>
          <text:p text:style-name="List_20_1_Content">遷移</text:p>
        </text:list-item>
        <text:list-item>
          <text:p text:style-name="List_20_1_Content">結果是 (成為某種狀態或擁有某些特質)</text:p>
        </text:list-item>
        <text:list-item>
          <text:p text:style-name="List_20_1_Content">出席, 到場</text:p>
        </text:list-item>
        <text:list-item>
          <text:p text:style-name="List_20_1_Content">屬於</text:p>
        </text:list-item>
        <text:list-item>
          <text:p text:style-name="List_20_1_Content_Last">在裡面, 在那裡 (一個地方)</text:p>
        </text:list-item>
      </text:list>
      <text:h text:style-name="Heading_20_3" text:outline-level="3"><text:bookmark-start text:name="__RefHeading___包爾辭典中譯_30"/><text:bookmark-start text:name="包爾辭典中譯2"/>包爾辭典中譯<text:bookmark-end text:name="__RefHeading___包爾辭典中譯_30"/><text:bookmark-end text:name="包爾辭典中譯2"/></text:h>
      <text:list text:style-name="List_20_1" text:continue-numbering="false">
        <text:list-item>
          <text:p text:style-name="List_20_1_Content_First">1096 γίνομαι 動詞</text:p>
        </text:list-item>
        <text:list-item>
          <text:p text:style-name="List_20_1_Content">不完ἐγινόμην；未γενήσομαι；2不定式ἐγενόμην，3單祈γένοιτο；1不定式被ἐγενήθην，令γενηθήτω；完γεγένημαι確定者僅 約2:9 ，和γέγονα，3複γέγοναν（ 羅16:7 啟21:6 ），分γεγονώς；過完3單 ἐγεγόνει（ 約6:17 ），無往昔號字γεγόνει（ 徒4:22 ；公認經文為ἐγεγόνει）。</text:p>
        </text:list-item>
        <text:list-item>
          <text:p text:style-name="List_20_1_Content">甲、作動詞，具其本義：「成為，變成，發生」。</text:p>
          <text:list text:style-name="List_20_1">
            <text:list-item>
              <text:p text:style-name="List_20_1_Content">⋯⋯</text:p>
            </text:list-item>
          </text:list>
        </text:list-item>
        <text:list-item>
          <text:p text:style-name="List_20_1_Content">二、「被造成，被創造」。</text:p>
        </text:list-item>
        <text:list-item>
          <text:p text:style-name="List_20_1_Content">A. 一般用法： - 帶διὰ τινος藉著某位， 約1:3 上。帶χωρίς τινος 非藉某位， 約1:3 下。帶ἔκ τινος出於某事， 來11:3 。用於偶像－διὰ χειρῶν γινόμενοι 人手所作的， 徒19:26 。用於神蹟－「已成，發生」。 太11:20,21,23 路10:13 徒8:13 。ἐφ᾽ ὃν γεγόνει τὸ σημεῖον τοῦτο 這神蹟行在他身上， 徒4:22 。有提到施行的人－ 徒2:43 4:16,30 12:9 24:3 。διὰ τῶν χειρῶν τινος 藉某人的手， 可6:2 徒14:3 。ὑπό τινος 被某人， 路9:7 公認經文； 路13:17 23:8 弗5:12 。 - <text:span text:style-name="Strong_20_Emphasis">用於命令，指示－「被成就，完成」。γενηθήτω τὸ θέλημά σου願你的旨意成就，⊙ 太6:10 26:42 路11:2 ;參 路22:42 。</text:span>γέγονεν ὃ ἐπέταξας你所吩咐的已經辦了， 路14:22 。γενέσθαι τὸ αἴτημα αὐτῶν 照他們所求的定案， 路23:24 。用於制度－「被設立」，安息日是為人而設立的， 可2:27 。</text:p>
        </text:list-item>
        <text:list-item>
          <text:p text:style-name="List_20_1_Content">三、「發生，舉行」。</text:p>
        </text:list-item>
        <text:list-item>
          <text:p text:style-name="List_20_1_Content">A. 一般用法：</text:p>
          <text:list text:style-name="List_20_1">
            <text:list-item>
              <text:p text:style-name="List_20_1_Content">τοῦτο ὅλον γέγονεν 這一切的事成就。帶ἵνα， 太1:22 26:56 。</text:p>
            </text:list-item>
            <text:list-item>
              <text:p text:style-name="List_20_1_Content"><text:span text:style-name="Strong_20_Emphasis">ἕως ἂν πάντα γένηται都要成全， 太5:18 。</text:span>πάντα τὰ γενόμενα 這一切（發生的）事情，⊙ 太18:31 ;參 太21:21 24:6,20,34 26:54 27:54 28:11 可5:14 。ἴδωμεν τὸ ῥῆμα τοῦτο τὸ γεγονός 看看所成的事， 路2:15 。θανάτου γενομένου已經有了受死的事，※ 來9:15 。τούτου γενομένου這麼一來，⊙ 徒28:9 。τὸ γεγονός所發生的事， 路8:34 。μὴ γένοιτο強烈的否定，保羅僅用在修辭疑問之後－「絕不，斷不，萬不」。 路20:16 羅3:4,6,31 6:2,15 7:7,13 9:14 11:1,11 林前6:15 加2:17 3:21 。更完整的表達（七十士譯僅有此用法之例： 創44:17 王上20:3 等）， 加6:14 。τί γέγονεν ὅτι 為什麼要（參 傳7:10 ）， 約14:22 。</text:p>
            </text:list-item>
            <text:list-item>
              <text:p text:style-name="List_20_1_Content_Last"><text:span text:style-name="Strong_20_Emphasis">用於節期－「舉行，度過，來臨」（ 王下23:22,23 ）。修殿節， 約10:22 ；逾越節， 太26:2 ；安息日， 可6:2 ；婚禮， 約2:1 。</text:span></text:p>
            </text:list-item>
          </text:list>
        </text:list-item>
      </text:list>
      <text:h text:style-name="Heading_20_2" text:outline-level="2"><text:bookmark-start text:name="__RefHeading___卻得_完成_應驗_充滿_完滿_必包括_實行_發生_31"/><text:bookmark-start text:name="卻得_完成_應驗_充滿_完滿_必包括_實行_發生"/>卻得「完成、應驗、充滿、完滿」，必包括「實行、發生」！<text:bookmark-end text:name="__RefHeading___卻得_完成_應驗_充滿_完滿_必包括_實行_發生_31"/><text:bookmark-end text:name="卻得_完成_應驗_充滿_完滿_必包括_實行_發生"/></text:h>
      <text:p text:style-name="Text_20_body">因此，律法必然是要「實行」的，且要達到「完成、應驗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11:34</meta:creation-date>
    <dc:creator>Generated</dc:creator>
    <dc:date>2026-09-06T03::11:34</dc:date>
    <dc:language>en-US</dc:language>
    <meta:editing-cycles>1</meta:editing-cycles>
    <meta:editing-duration>PT0S</meta:editing-duration>
    <dc:title>topic:law:20250215090000</dc:title>
  </office:meta>
</office:document-meta>
</file>