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24090000"/><text:bookmark-start text:name="__RefHeading___年住棚節第八日_住棚節的大日_意義及重要性_1"/><text:bookmark-start text:name="年住棚節第八日_住棚節的大日_意義及重要性"/>2024年住棚節第八日：住棚節的大日，意義及重要性<text:bookmark-end text:name="__RefHeading___年住棚節第八日_住棚節的大日_意義及重要性_1"/><text:bookmark-end text:name="年住棚節第八日_住棚節的大日_意義及重要性"/></text:h>
      <text:p text:style-name="Text_20_body">講論日期：20241024； 編修：WCM。</text:p>
      <text:h text:style-name="Heading_20_2" text:outline-level="2"><text:bookmark-start text:name="__RefHeading___經文_利_2333-44_2"/><text:bookmark-start text:name="經文_利_2333-44"/>經文：（利 23:33-44）<text:bookmark-end text:name="__RefHeading___經文_利_2333-44_2"/><text:bookmark-end text:name="經文_利_2333-44"/></text:h>
      <text:p text:style-name="Text_20_body">內容多為兩段式，A-B-A-B 架構。</text:p>
      <text:h text:style-name="Heading_20_2" text:outline-level="2"><text:bookmark-start text:name="__RefHeading___架構_abab_3"/><text:bookmark-start text:name="架構_abab"/>架構 ABAB<text:bookmark-end text:name="__RefHeading___架構_abab_3"/><text:bookmark-end text:name="架構_abab"/></text:h>
      <text:list text:style-name="List_20_1" text:continue-numbering="false">
        <text:list-item>
          <text:p text:style-name="List_20_1_Content_First">A、雅威對摩西說，你曉諭以色列人說（23:1-8）</text:p>
          <text:list text:style-name="List_20_1">
            <text:list-item>
              <text:p text:style-name="List_20_1_Content">a、每週安息日（2-3）</text:p>
            </text:list-item>
            <text:list-item>
              <text:p text:style-name="List_20_1_Content">b、逾越節和除酵節（4-8）</text:p>
            </text:list-item>
          </text:list>
        </text:list-item>
        <text:list-item>
          <text:p text:style-name="List_20_1_Content">B、雅威對摩西說，你曉諭以色列人說（9-22）</text:p>
          <text:list text:style-name="List_20_1">
            <text:list-item>
              <text:p text:style-name="List_20_1_Content">a、收割莊稼，獻初熟搖祭、燔祭、素祭、奠祭（9-14） 世世代代永遠的定例</text:p>
            </text:list-item>
            <text:list-item>
              <text:p text:style-name="List_20_1_Content">b、五旬節，獻新素祭（15-22） 世世代代永遠的定例 我，雅威你們的神</text:p>
            </text:list-item>
          </text:list>
        </text:list-item>
        <text:list-item>
          <text:p text:style-name="List_20_1_Content">A’、雅威對摩西說，你曉諭以色列人說（23-32）</text:p>
          <text:list text:style-name="List_20_1">
            <text:list-item>
              <text:p text:style-name="List_20_1_Content">a、吹角節（23-25）</text:p>
            </text:list-item>
            <text:list-item>
              <text:p text:style-name="List_20_1_Content">b、贖罪日（26-32） 世世代代永遠的定例</text:p>
            </text:list-item>
          </text:list>
        </text:list-item>
        <text:list-item>
          <text:p text:style-name="List_20_1_Content">B’、雅威對摩西說，你曉諭以色列人說（33-44）</text:p>
          <text:list text:style-name="List_20_1">
            <text:list-item>
              <text:p text:style-name="List_20_1_Content">a、收藏地產，獻燔祭、素祭、奠祭（33-38）</text:p>
            </text:list-item>
            <text:list-item>
              <text:p text:style-name="List_20_1_Content_Last">b、住棚節（39-44） 世世代代永遠的定例 我，雅威你們的神。</text:p>
            </text:list-item>
          </text:list>
        </text:list-item>
      </text:list>
      <text:p text:style-name="Text_20_body">「我是雅威你們的神」（利 23:22, 43）分別是春季、秋季節期敘述之結尾。「世世代代永遠的定例」都在兩段中出現。</text:p>
      <text:h text:style-name="Heading_20_2" text:outline-level="2"><text:bookmark-start text:name="__RefHeading___住棚節是最大的節期_所表述的是人生最大的目標_4"/><text:bookmark-start text:name="住棚節是最大的節期_所表述的是人生最大的目標"/>住棚節是最大的節期，所表述的是人生最大的目標。<text:bookmark-end text:name="__RefHeading___住棚節是最大的節期_所表述的是人生最大的目標_4"/><text:bookmark-end text:name="住棚節是最大的節期_所表述的是人生最大的目標"/></text:h>
      <text:h text:style-name="Heading_20_3" text:outline-level="3"><text:bookmark-start text:name="__RefHeading___春秋兩季節期之對應_5"/><text:bookmark-start text:name="春秋兩季節期之對應"/>春秋兩季節期之對應：<text:bookmark-end text:name="__RefHeading___春秋兩季節期之對應_5"/><text:bookmark-end text:name="春秋兩季節期之對應"/></text:h>
      <text:p text:style-name="Text_20_body">五旬節與聖靈有關，住棚節也和聖靈有關，可由（約 7:37-39）看出。</text:p>
      <text:p text:style-name="Text_20_body">逾越及除酵節、吹角及贖罪日，均和基督之救贖有關。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7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8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9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每安息年的住棚節時_全國無論男女老少_都要去上守節_6"/><text:bookmark-start text:name="每安息年的住棚節時_全國無論男女老少_都要去上守節"/>每安息年的住棚節時，全國無論男女老少，都要去上守節<text:bookmark-end text:name="__RefHeading___每安息年的住棚節時_全國無論男女老少_都要去上守節_6"/><text:bookmark-end text:name="每安息年的住棚節時_全國無論男女老少_都要去上守節"/></text:h>
      <text:p text:style-name="Text_20_body">（申 31:10-13）</text:p>
      <text:list text:style-name="List_20_1" text:continue-numbering="false"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31:10 </text:p>
          </table:table-cell>
          <table:table-cell office:value-type="string" table:style-name="tablecell" table:number-columns-spanned="2">
            <text:p text:style-name="tablealignleft">且摩西吩咐他們說：「從七年的結尾，在豁免年的定期，在那住棚節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31:11 </text:p>
          </table:table-cell>
          <table:table-cell office:value-type="string" table:style-name="tablecell" table:number-columns-spanned="2">
            <text:p text:style-name="tablealignleft">當全以色列人來到，朝見雅威你神的面時，在那地方即祂所揀選的，你要大聲宣讀這律法，在全以色列人面前，在他們雙耳中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31:12 </text:p>
          </table:table-cell>
          <table:table-cell office:value-type="string" table:style-name="tablecell" table:number-columns-spanned="2">
            <text:p text:style-name="tablealignleft">當要招聚那百姓，男、女、小孩、你的寄居者即那在你城門裏的，好叫他們可以聽見，並叫他們可以學習，而他們就敬畏雅威你們的神，並投以關注看守，遵守所有這律法的話語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31:13 </text:p>
          </table:table-cell>
          <table:table-cell office:value-type="string" table:style-name="tablecell" table:number-columns-spanned="2">
            <text:p text:style-name="tablealignleft">且他們的眾子，就是那些不知道（律法）的，他們要聽，並要學習去敬畏雅威你們的神，在所有日子裏，就是你們生命的（日子）；在那地上，就是你們現在正要越過那約但（河），往那裏去取它為業的（那地）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平時的節期，只需要男丁上去守節，但惟有每安息年的住棚節時，全國無論男女老少，都要去上守節，去學習雅威的律法。因此住棚節是最大、最重要的。</text:p>
      <text:p text:style-name="Text_20_body">聖經的解釋，分為字面解、靈意解。猶太人多重字面解，而基督教多重靈意解，然而都各走極端。我們不但要遵守字面解釋，也要遵守靈意解釋，不可偏廢。</text:p>
      <text:h text:style-name="Heading_20_3" text:outline-level="3"><text:bookmark-start text:name="__RefHeading___住棚節第八日_象徵地上帳棚_結束_有新的開始_7"/><text:bookmark-start text:name="住棚節第八日_象徵地上帳棚_結束_有新的開始"/>住棚節第八日，象徵地上帳棚「結束」，有新的開始<text:bookmark-end text:name="__RefHeading___住棚節第八日_象徵地上帳棚_結束_有新的開始_7"/><text:bookmark-end text:name="住棚節第八日_象徵地上帳棚_結束_有新的開始"/></text:h>
      <text:list text:style-name="List_20_1" text:continue-numbering="false"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35 </text:p>
          </table:table-cell>
          <table:table-cell office:value-type="string" table:style-name="tablecell" table:number-columns-spanned="2">
            <text:p text:style-name="tablealignleft">在那頭一日是聖聚會，任何勞碌的工你們不可作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36 </text:p>
          </table:table-cell>
          <table:table-cell office:value-type="string" table:style-name="tablecell">
            <text:p text:style-name="tablealignleft">七日你們要呈獻火祭給雅威，在那第八日對你們它要成為聖潔聚會，且你們要呈獻火祭給雅威，它是完畢節〔參照LXX譯之；一般譯為「嚴肅會」〕［註］，任何勞碌的工你們不可作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23.36 「完畢節」：參照 LXX 譯之；一般譯為「嚴肅會」，KB 認為在語意學上由禁止、停止工作而衍生為嚴肅的聚會，然而 LXX 所譯希臘文與退出有關，原意指戲劇的退場曲、結局、完畢。］</text:p></text:note-body></text:note></text:p>
          </table:table-cell>
        </table:table-row>
      </table:table>
      <text:list text:style-name="List_20_1" text:continue-numbering="true">
        <text:list-item/>
      </text:list>
      <text:p text:style-name="Text_20_body">「嚴肅會」　　這詞出自外邦人所譯的欽定版（KJV, AV），並不準確。我們當從猶太人的 LXX 七十士譯本來瞭解，譯為「結束」。</text:p>
      <text:p text:style-name="Text_20_body">（林後 5:1-3）</text:p>
      <text:list text:style-name="List_20_1" text:continue-numbering="false">
        <text:list-item>
          <text:p text:style-name="List_20_1_Content_First">2Co 5:1 我們原知道、我們這地上的帳棚若拆毀了、必得　神所造、不是人手所造、在天上永存的房屋。</text:p>
        </text:list-item>
        <text:list-item>
          <text:p text:style-name="List_20_1_Content">2Co 5:2 我們在這帳棚裏歎息、深想得那從天上來的房屋、好像穿上衣服．</text:p>
        </text:list-item>
        <text:list-item>
          <text:p text:style-name="List_20_1_Content_Last">2Co 5:3 倘若穿上、被遇見的時候就不至於赤身了。</text:p>
        </text:list-item>
      </text:list>
      <text:p text:style-name="Text_20_body">（彼後 1:13-15）</text:p>
      <text:list text:style-name="List_20_1" text:continue-numbering="false">
        <text:list-item>
          <text:p text:style-name="List_20_1_Content_First">2Pe 1:13 我以為應當趁我還在這帳棚的時候題醒你們、激發你們．</text:p>
        </text:list-item>
        <text:list-item>
          <text:p text:style-name="List_20_1_Content">2Pe 1:14 因為知道我脫離這帳棚的時候快到了、正如我們主耶穌基督所指示我的。</text:p>
        </text:list-item>
        <text:list-item>
          <text:p text:style-name="List_20_1_Content_Last">2Pe 1:15 並且我要盡心竭力、使你們在我去世以後、時常記念這些事。</text:p>
        </text:list-item>
      </text:list>
      <text:p text:style-name="Text_20_body">住帳棚表示在地上的生活，脫離這帳棚表示離世、去世。</text:p>
      <text:p text:style-name="Text_20_body">（約 7:37-39）</text:p>
      <text:list text:style-name="List_20_1" text:continue-numbering="false"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7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8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9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住棚節的結束，聖靈臨到人身上，表示新時代的開始，神的國臨到。</text:p>
      <text:p text:style-name="Text_20_body">（摩 9:11-12）</text:p>
      <text:list text:style-name="List_20_1" text:continue-numbering="false">
        <text:list-item>
          <text:p text:style-name="List_20_1_Content_First">Amo 9:11 到那日、我必建立大衛倒塌的帳幕、堵住其中的破口、把那破壞的建立起來、重新修造、像古時一樣．</text:p>
        </text:list-item>
        <text:list-item>
          <text:p text:style-name="List_20_1_Content_Last">Amo 9:12 使以色列人得以東所餘剩的和所有稱為我名下的國．此乃行這事的　雅威說的。</text:p>
        </text:list-item>
      </text:list>
      <text:p text:style-name="Text_20_body">「帳幕」即「帳棚」；「所有稱為我名下的國」指外邦歸主之國民。</text:p>
      <text:p text:style-name="Text_20_body">救恩透過聖靈開始，也要由之結束。</text:p>
      <text:p text:style-name="Text_20_body">列國得救之應驗，於《啟示錄》中記載。</text:p>
      <text:p text:style-name="Text_20_body">（啟 21:24-27）</text:p>
      <text:list text:style-name="List_20_1" text:continue-numbering="false">
        <text:list-item>
          <text:p text:style-name="List_20_1_Content_First">Rev 21:24 列國要在城的光裏行走．地上的君王必將自己的榮耀歸與那城。</text:p>
        </text:list-item>
        <text:list-item>
          <text:p text:style-name="List_20_1_Content">Rev 21:25 城門白晝總不關閉．在那裏原沒有黑夜。</text:p>
        </text:list-item>
        <text:list-item>
          <text:p text:style-name="List_20_1_Content">Rev 21:26 人必將列國的榮耀尊貴歸與那城。</text:p>
        </text:list-item>
        <text:list-item>
          <text:p text:style-name="List_20_1_Content_Last">Rev 21:27 凡不潔淨的、並那行可憎與虛謊之事的、總不得進那城．只有名字寫在羔羊生命冊上的纔得進去。</text:p>
        </text:list-item>
      </text:list>
      <text:p text:style-name="Text_20_body">（啟 21:1-3）</text:p>
      <text:list text:style-name="List_20_1" text:continue-numbering="false">
        <text:list-item>
          <text:p text:style-name="List_20_1_Content_First">Rev 21:1 我又看見一個新天新地．因為先前的天地已經過去了．海也不再有了。</text:p>
        </text:list-item>
        <text:list-item>
          <text:p text:style-name="List_20_1_Content">Rev 21:2 我又看見聖城新耶路撒冷由　神那裏從天而降、豫備好了、就如新婦妝飾整齊、等候丈夫。</text:p>
        </text:list-item>
        <text:list-item>
          <text:p text:style-name="List_20_1_Content_Last">Rev 21:3 我聽見有大聲音從寶座出來說、看哪、　神的帳幕在人間．他要與人同住、他們要作他的子民、　神要親自與他們同在、作他們的　神．［同住＝支搭帳棚。來自利未記住棚。］</text:p>
        </text:list-item>
      </text:list>
      <text:p text:style-name="Text_20_body">以上神支搭帳棚，是要在新天新地之時，原先的天地海均不再有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28:59</meta:creation-date>
    <dc:creator>Generated</dc:creator>
    <dc:date>2026-09-08T15::28:59</dc:date>
    <dc:language>en-US</dc:language>
    <meta:editing-cycles>1</meta:editing-cycles>
    <meta:editing-duration>PT0S</meta:editing-duration>
    <dc:title>feast:2024:20241024090000</dc:title>
  </office:meta>
</office:document-meta>
</file>