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260912090000"/><text:bookmark-start text:name="__RefHeading___撒母耳記上_第_10_章註釋_1"/><text:bookmark-start text:name="撒母耳記上_第_10_章註釋"/>《撒母耳記上》第 10 章註釋<text:bookmark-end text:name="__RefHeading___撒母耳記上_第_10_章註釋_1"/><text:bookmark-end text:name="撒母耳記上_第_10_章註釋"/></text:h>
      <text:h text:style-name="Heading_20_2" text:outline-level="2"><text:bookmark-start text:name="__RefHeading___副題_撒母耳記上第十章解構大綱_2"/><text:bookmark-start text:name="副題_撒母耳記上第十章解構大綱"/>副題：《撒母耳記上第十章解構大綱》<text:bookmark-end text:name="__RefHeading___副題_撒母耳記上第十章解構大綱_2"/><text:bookmark-end text:name="副題_撒母耳記上第十章解構大綱"/></text:h>
      <text:p text:style-name="Text_20_body">作者：Ken Chen（CSY）；
編修：WCM；
初稿日期：20260911；
講解日期：20260912。</text:p>
      <text:h text:style-name="Heading_20_2" text:outline-level="2"><text:bookmark-start text:name="__RefHeading___宏觀交叉結構_3"/><text:bookmark-start text:name="宏觀交叉結構"/>宏觀交叉結構:<text:bookmark-end text:name="__RefHeading___宏觀交叉結構_3"/><text:bookmark-end text:name="宏觀交叉結構"/></text:h>
      <text:list text:style-name="List_20_1" text:continue-numbering="false">
        <text:list-item>
          <text:p text:style-name="List_20_1_Content_First">A  <text:span text:style-name="Strong_20_Emphasis">私下膏立</text:span>：撒母耳膏掃羅為君（10:1）</text:p>
          <text:list text:style-name="List_20_1">
            <text:list-item>
              <text:p text:style-name="List_20_1_Content">B  <text:span text:style-name="Strong_20_Emphasis">啟示的給予</text:span>-三個兆頭的預言：神藉超自然印證確認呼召（10:2-6）</text:p>
              <text:list text:style-name="List_20_1">
                <text:list-item>
                  <text:p text:style-name="List_20_1_Content">C  <text:span text:style-name="Strong_20_Emphasis">神同在的宣告</text:span> （10:7-8）</text:p>
                  <text:list text:style-name="List_20_1">
                    <text:list-item>
                      <text:p text:style-name="List_20_1_Content">D  神轉變掃羅的心，兆頭應驗（10:9）</text:p>
                    </text:list-item>
                  </text:list>
                </text:list-item>
                <text:list-item>
                  <text:p text:style-name="List_20_1_Content">C' <text:span text:style-name="Strong_20_Emphasis">靈的臨到的實現</text:span>（10:10-13）</text:p>
                </text:list-item>
              </text:list>
            </text:list-item>
            <text:list-item>
              <text:p text:style-name="List_20_1_Content">B' <text:span text:style-name="Strong_20_Emphasis">啟示的隱藏</text:span>-掃羅對叔叔的隱暪（10:14-16）</text:p>
            </text:list-item>
          </text:list>
        </text:list-item>
        <text:list-item>
          <text:p text:style-name="List_20_1_Content_Last">A' <text:span text:style-name="Strong_20_Emphasis">公開揀選</text:span>：米斯巴的抽籤與王權宣告（10:17-27）</text:p>
        </text:list-item>
      </text:list>
      <text:h text:style-name="Heading_20_2" text:outline-level="2"><text:bookmark-start text:name="__RefHeading___第一組_膏立之禮_油_親吻與產業_4"/><text:bookmark-start text:name="第一組_膏立之禮_油_親吻與產業"/>第一組：膏立之禮——油、親吻與產業<text:bookmark-end text:name="__RefHeading___第一組_膏立之禮_油_親吻與產業_4"/><text:bookmark-end text:name="第一組_膏立之禮_油_親吻與產業"/></text:h>
      <text:p text:style-name="Text_20_body"><text:span text:style-name="Strong_20_Emphasis">「而撒母耳拿了那膏油瓶子，就倒在他頭上，親他，說：『雅威豈不是膏你為君王在祂產業之上嗎？』」（撒上 10:1）</text:span></text:p>
      <text:p text:style-name="Text_20_body">掃羅受膏標誌王權的誕生，但這權柄本質上不是所有權，而是對「雅威產業」的託管。膏油原本只用於三個場域：會幕及其器具的分別為聖（出 30:26-29）、祭司的就職（出 29:7; 利 8:12）、以及後來擴展到先知的委任。這意味著撒母耳此舉是在先知權柄之下，將祭司體系的聖別符號轉移到政治領袖身上。</text:p>
      <text:h text:style-name="Heading_20_2" text:outline-level="2"><text:bookmark-start text:name="__RefHeading___第二組_三個兆頭_神在日常中的律法性印證_5"/><text:bookmark-start text:name="第二組_三個兆頭_神在日常中的律法性印證"/>第二組：三個兆頭——神在日常中的律法性印證<text:bookmark-end text:name="__RefHeading___第二組_三個兆頭_神在日常中的律法性印證_5"/><text:bookmark-end text:name="第二組_三個兆頭_神在日常中的律法性印證"/></text:h>
      <text:p text:style-name="Text_20_body"><text:span text:style-name="Strong_20_Emphasis">「你今日離開我走了之後，會遇見兩個人，在便雅憫境內的泄撒，靠近拉結的墳墓。他們必對你說：『你去找的那些驢已經找著了……』」（撒上 10:2）</text:span></text:p>
      <text:p text:style-name="Text_20_body">第一個兆頭發生在找驢事件中，神的呼召往往進入人的日常責任裡。兩個人作見證，也形成對撒母耳話語的有效印證。掃羅原本只是履行家庭與產業責任，卻在尋常事中被帶入更大的使命。</text:p>
      <text:p text:style-name="Text_20_body"><text:span text:style-name="Strong_20_Emphasis">「而你從那裡往前行，到了他泊的橡樹，而你在那裡必尋見三個人是正往伯•特利向那神獻祭的，一個帶著三隻山羊羔，一個帶著三個圓形餅，一個帶著一皮袋酒。而他們向你問安，且給你兩個餅，你就從他們手中接過來。」（撒上 10:3-4）</text:span></text:p>
      <text:p text:style-name="Text_20_body">第二個兆頭充滿祭祀象徵：牲畜（燔祭或平安祭）、餅（素祭）、酒（奠祭），也表明掃羅被帶入神百姓的敬拜團契中。兩個餅交給掃羅，不只是補給，而是接納與分享的記號。</text:p>
      <text:p text:style-name="Text_20_body"><text:span text:style-name="Strong_20_Emphasis">神的靈與人的轉變：「此後你要到那神的山……你必遭遇先知團體正從那丘壇下來的……而雅威的靈必勢不可擋臨在你身，你就跟他們一同親自說預言；且你要轉變成另一個人。」（撒上 10:5-6）</text:span></text:p>
      <text:p text:style-name="Text_20_body">第三個兆頭把焦點從日常與祭祀推向屬靈轉化。掃羅不只被選中，更必須被神的靈改變，才能承擔王的職分。這裡強調，君王真正的資格不只來自外在程序，也來自神內在的更新；王若沒有神的靈，無法成為真正的拯救器皿。</text:p>
      <text:h text:style-name="Heading_20_2" text:outline-level="2"><text:bookmark-start text:name="__RefHeading___第三組_神同在的宣告_6"/><text:bookmark-start text:name="第三組_神同在的宣告"/>第三組：神同在的宣告<text:bookmark-end text:name="__RefHeading___第三組_神同在的宣告_6"/><text:bookmark-end text:name="第三組_神同在的宣告"/></text:h>
      <text:p text:style-name="Text_20_body"><text:span text:style-name="Strong_20_Emphasis">「而事情發生於當這些兆頭臨到你，你就當要為你自己做你的手所能找到的，因為那神與你同在。而你要在我以先下到吉甲……你要等候七日……」（撒上 10:7-8）</text:span></text:p>
      <text:p text:style-name="Text_20_body">這裡一方面給掃羅行動空間，另一方面又命令他等候，顯出王權不能任意而行。神與他同在，不代表他能越過神所設立的先知與獻祭秩序。真正合神心意的王，不是只會行動，而是知道何時順服、何時等候。</text:p>
      <text:h text:style-name="Heading_20_2" text:outline-level="2"><text:bookmark-start text:name="__RefHeading___第四組_神轉變掃羅的心_兆頭應驗_7"/><text:bookmark-start text:name="第四組_神轉變掃羅的心_兆頭應驗"/>第四組：神轉變掃羅的心，兆頭應驗<text:bookmark-end text:name="__RefHeading___第四組_神轉變掃羅的心_兆頭應驗_7"/><text:bookmark-end text:name="第四組_神轉變掃羅的心_兆頭應驗"/></text:h>
      <text:p text:style-name="Text_20_body"><text:span text:style-name="Strong_20_Emphasis">「而事情發生於掃羅轉身離開撒母耳時，神就轉變別樣的心給他。而當日這一切兆頭都臨到了。」（撒上 10:9）</text:span></text:p>
      <text:p text:style-name="Text_20_body">掃羅之所以能成為王，不是因為他本身已經完全，而是因為神主動介入、改變他的心。王權建立根基不在人的能力，而在神的恩典；但也預示後來的悲劇：即使被改變的人，若不持續順服，仍可能偏離。</text:p>
      <text:h text:style-name="Heading_20_2" text:outline-level="2"><text:bookmark-start text:name="__RefHeading___第五組_靈臨到的實現_8"/><text:bookmark-start text:name="第五組_靈臨到的實現"/>第五組：靈臨到的實現<text:bookmark-end text:name="__RefHeading___第五組_靈臨到的實現_8"/><text:bookmark-end text:name="第五組_靈臨到的實現"/></text:h>
      <text:p text:style-name="Text_20_body"><text:span text:style-name="Strong_20_Emphasis">「而事情發生於素來認識他［指掃羅］的看見，而看哪，他和眾先知一同說預言，那百姓就彼此說：「基士的兒子怎麼了？掃羅也在那眾先知中嗎？」 而從那裏有一個人回應，說：「他們的父親是誰呢？」因此有句諺語說：「掃羅也在那眾先知中嗎？」 而掃羅從親自說預言狀態中結束，就到那丘壇去了。（撒上 10:10-13）</text:span></text:p>
      <text:p text:style-name="Text_20_body">掃羅與先知一同說預言，使眾人震驚，因為這打破了人按家世、背景、既定角色所作的分類。這段顯示神的靈可以臨到人、重塑其身份，使一個原本不起眼的人進入新的召命。同時也提醒人：真正的資格不只由血統與傳統界定，更取決於神是否親自工作。</text:p>
      <text:h text:style-name="Heading_20_2" text:outline-level="2"><text:bookmark-start text:name="__RefHeading___第六組_啟示的隱藏_9"/><text:bookmark-start text:name="第六組_啟示的隱藏"/>第六組：啟示的隱藏<text:bookmark-end text:name="__RefHeading___第六組_啟示的隱藏_9"/><text:bookmark-end text:name="第六組_啟示的隱藏"/></text:h>
      <text:p text:style-name="Text_20_body"><text:span text:style-name="Strong_20_Emphasis">而掃羅對他叔叔說：「他明明地告訴我們，那些驢已經被找著了。」至於那王朝的事，他卻沒有告訴他撒母耳所說的。（撒上 10:16）</text:span></text:p>
      <text:p text:style-name="Text_20_body">掃羅對叔叔隱瞞受膏之事，顯示他沒有急於宣揚自己的身分。私下受膏雖已發生，但公開確認尚未完成，因此王權仍須等候群體中的正式宣告。這也使掃羅最初顯得謹慎而非僭越。</text:p>
      <text:h text:style-name="Heading_20_2" text:outline-level="2"><text:bookmark-start text:name="__RefHeading___第七組_公開揀選_10"/><text:bookmark-start text:name="第七組_公開揀選"/>第七組：公開揀選<text:bookmark-end text:name="__RefHeading___第七組_公開揀選_10"/><text:bookmark-end text:name="第七組_公開揀選"/></text:h>
      <text:p text:style-name="Text_20_body"> <text:span text:style-name="Strong_20_Emphasis">「雅威以色列的神如此說：『我親自領以色列從埃及上來，且拯救你們脫離埃及人的手……』而你們今日卻厭棄了你們的神……」（撒上 10:18-19）</text:span></text:p>
      <text:p text:style-name="Text_20_body">在公開選王前，撒母耳先回顧神的拯救歷史，指出百姓要求立王背後的屬靈問題：不是單純制度需求，而是對神直接治理的不滿。這使立王大會同時成為一場約的審判現場，提醒百姓王權若脫離神，只會成為悖逆的延伸。</text:p>
      <text:p text:style-name="Text_20_body"><text:span text:style-name="Strong_20_Emphasis">「於是撒母耳使以色列眾支派近前來，而便雅憫支派被（抽籤）抽出來……」（撒上 10:20-21）</text:span></text:p>
      <text:p text:style-name="Text_20_body">公開抽籤使掃羅的身分不只是先知私下宣告，而是在全以色列面前被神確認。程序從支派、宗族到個人層層推進，展現揀選的公正與神聖。這一步使王權具備群體可見的合法性，也與先前私下膏立構成雙重見證。</text:p>
      <text:p text:style-name="Text_20_body"><text:span text:style-name="Strong_20_Emphasis">「而眾人尋找他，他卻未被找到。他們就再詢問雅威：『那人來到這裡了沒有？』而雅威說：『看哪他，他藏在那器物堆中。』」（撒上 10:21-23）</text:span></text:p>
      <text:p text:style-name="Text_20_body">掃羅被選上後卻藏起來，形成強烈反差，也暴露他內心的不。但神再次回應百姓，把他指出來，等於第二次確認祂的揀選。這場景說明：即使被揀選者軟弱，神的旨意仍能推進；然而這份退縮也隱約預示掃羅性格中的問題。</text:p>
      <text:p text:style-name="Text_20_body"><text:span text:style-name="Strong_20_Emphasis">「而他自己站在那百姓中間，且從他的肩膀以上高過那所有百姓。而撒母耳對那所有百姓說：『你們看見雅威所揀選的人了嗎？……』那所有百姓就歡呼說：『願那王永存活！』」（撒上 10:23-24）</text:span></text:p>
      <text:p text:style-name="Text_20_body">掃羅高大的外貌成為百姓立即接受他的因素之一，顯示他們仍傾向用列國的標準看待君王。百姓的歡呼是真實的，但也帶著對王的期待。這一幕提醒人：神雖揀選王，但百姓可能仍憑外貌而非憑約的原則來理解。</text:p>
      <text:p text:style-name="Text_20_body"><text:span text:style-name="Strong_20_Emphasis">「而撒母耳將那王朝的典章對那百姓講論，又刻記在那書卷上，且存放在雅威面前……」（撒上 10:25）</text:span></text:p>
      <text:p text:style-name="Text_20_body">撒母耳不只宣告王，也為王權立下典章，並將其寫下存放在雅威面前。這表示王權從一開始就不是絕對權力，而是受神與約書監管的制度。王若不在律法之下，就不再是神所設立的治理工具，而會變成對神治理的扭曲。</text:p>
      <text:p text:style-name="Text_20_body"><text:span text:style-name="Strong_20_Emphasis">「掃羅也往基比亞回家去，有一群跟隨他的那勇士，就是神感動了他們的心的。但有些毀滅之子說：『這人怎能救我們呢？』他們就藐視他，沒有帶禮物給他。而他成為沉默的。」（撒上 10:26-27）</text:span></text:p>
      <text:p text:style-name="Text_20_body">王權一開始就伴隨分裂反應：有人因神感動而跟隨，有人則藐視掃羅、拒絕承認他的合法性。這說明即使神的揀選已經明確，人的回應仍可能分化。掃羅此時保持沉默，顯出某種克制與忍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4::51:42</meta:creation-date>
    <dc:creator>Generated</dc:creator>
    <dc:date>2026-09-14T14::51:42</dc:date>
    <dc:language>en-US</dc:language>
    <meta:editing-cycles>1</meta:editing-cycles>
    <meta:editing-duration>PT0S</meta:editing-duration>
    <dc:title>commentary:1sa:20260912090000</dc:title>
  </office:meta>
</office:document-meta>
</file>